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02D0000002D442B586E.png" manifest:media-type="image/png"/>
  <manifest:file-entry manifest:full-path="Pictures/10000000000003AB000000C1946989D6.png" manifest:media-type="image/png"/>
  <manifest:file-entry manifest:full-path="Pictures/100000000000023C000000A46C76EEE6.jpg" manifest:media-type="image/jpeg"/>
  <manifest:file-entry manifest:full-path="Pictures/10000000000000C40000004706E449CB.jpg" manifest:media-type="image/jpeg"/>
  <manifest:file-entry manifest:full-path="Pictures/100000000000002D0000002DD83DD791.png" manifest:media-type="image/png"/>
  <manifest:file-entry manifest:full-path="Pictures/100000000000018E0000003B5193F434.png" manifest:media-type="image/png"/>
  <manifest:file-entry manifest:full-path="Fonts/Font_Lucida_Sans_3.ttf" manifest:media-type="application/x-font-ttf"/>
  <manifest:file-entry manifest:full-path="Fonts/Font_Lucida_Sans_1.ttf" manifest:media-type="application/x-font-ttf"/>
  <manifest:file-entry manifest:full-path="Fonts/Font_Liberation_Sans_4.ttf" manifest:media-type="application/x-font-ttf"/>
  <manifest:file-entry manifest:full-path="Fonts/Font_Liberation_Sans_3.ttf" manifest:media-type="application/x-font-ttf"/>
  <manifest:file-entry manifest:full-path="Fonts/Font_Lucida_Sans_2.ttf" manifest:media-type="application/x-font-ttf"/>
  <manifest:file-entry manifest:full-path="Fonts/Font_Arial_Unicode_MS_1.ttf" manifest:media-type="application/x-font-ttf"/>
  <manifest:file-entry manifest:full-path="Fonts/Font_Liberation_Sans_2.ttf" manifest:media-type="application/x-font-ttf"/>
  <manifest:file-entry manifest:full-path="Fonts/Font_Arial_4.ttf" manifest:media-type="application/x-font-ttf"/>
  <manifest:file-entry manifest:full-path="Fonts/Font_Liberation_Sans_1.ttf" manifest:media-type="application/x-font-ttf"/>
  <manifest:file-entry manifest:full-path="Fonts/Font_Arial_3.ttf" manifest:media-type="application/x-font-ttf"/>
  <manifest:file-entry manifest:full-path="Fonts/Font_Arial_2.ttf" manifest:media-type="application/x-font-ttf"/>
  <manifest:file-entry manifest:full-path="Fonts/Font_Arial_1.ttf" manifest:media-type="application/x-font-ttf"/>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vg:font-face-src>
        <svg:font-face-uri xlink:href="Fonts/Font_Arial_1.ttf" xlink:type="simple" loext:font-style="normal" loext:font-weight="normal">
          <svg:font-face-format svg:string="truetype"/>
        </svg:font-face-uri>
        <svg:font-face-uri xlink:href="Fonts/Font_Arial_2.ttf" xlink:type="simple" loext:font-style="normal" loext:font-weight="bold">
          <svg:font-face-format svg:string="truetype"/>
        </svg:font-face-uri>
        <svg:font-face-uri xlink:href="Fonts/Font_Arial_3.ttf" xlink:type="simple" loext:font-style="italic" loext:font-weight="normal">
          <svg:font-face-format svg:string="truetype"/>
        </svg:font-face-uri>
        <svg:font-face-uri xlink:href="Fonts/Font_Arial_4.ttf" xlink:type="simple" loext:font-style="italic" loext:font-weight="bold">
          <svg:font-face-format svg:string="truetype"/>
        </svg:font-face-uri>
      </svg:font-face-src>
    </style:font-face>
    <style:font-face style:name="Arial Unicode MS" svg:font-family="'Arial Unicode MS'" style:font-family-generic="system" style:font-pitch="variable">
      <svg:font-face-src>
        <svg:font-face-uri xlink:href="Fonts/Font_Arial_Unicode_MS_1.ttf" xlink:type="simple" loext:font-style="normal" loext:font-weight="normal">
          <svg:font-face-format svg:string="truetype"/>
        </svg:font-face-uri>
        <svg:font-face-uri xlink:href="Fonts/Font_Arial_Unicode_MS_1.ttf" xlink:type="simple" loext:font-style="normal" loext:font-weight="bold">
          <svg:font-face-format svg:string="truetype"/>
        </svg:font-face-uri>
      </svg:font-face-src>
    </style:font-face>
    <style:font-face style:name="Arial1" svg:font-family="Arial" style:font-family-generic="system" style:font-pitch="variable">
      <svg:font-face-src>
        <svg:font-face-uri xlink:href="Fonts/Font_Arial_4.ttf" xlink:type="simple" loext:font-style="normal" loext:font-weight="normal">
          <svg:font-face-format svg:string="truetype"/>
        </svg:font-face-uri>
        <svg:font-face-uri xlink:href="Fonts/Font_Arial_4.ttf" xlink:type="simple" loext:font-style="italic" loext:font-weight="bold">
          <svg:font-face-format svg:string="truetype"/>
        </svg:font-face-uri>
      </svg:font-face-src>
    </style:font-fac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normal" loext:font-weight="bold">
          <svg:font-face-format svg:string="truetype"/>
        </svg:font-face-uri>
        <svg:font-face-uri xlink:href="Fonts/Font_Lucida_Sans_3.ttf" xlink:type="simple" loext:font-style="italic" loext:font-weight="normal">
          <svg:font-face-format svg:string="truetype"/>
        </svg:font-face-uri>
      </svg:font-face-src>
    </style:font-face>
    <style:font-face style:name="Lucida Sans1" svg:font-family="'Lucida Sans'" style:font-family-generic="system" style:font-pitch="variable">
      <svg:font-face-src>
        <svg:font-face-uri xlink:href="Fonts/Font_Lucida_Sans_1.ttf" xlink:type="simple" loext:font-style="normal" loext:font-weight="normal">
          <svg:font-face-format svg:string="truetype"/>
        </svg:font-face-uri>
        <svg:font-face-uri xlink:href="Fonts/Font_Lucida_Sans_3.ttf" xlink:type="simple" loext:font-style="italic" loext:font-weight="normal">
          <svg:font-face-format svg:string="truetype"/>
        </svg:font-face-uri>
      </svg:font-face-src>
    </style:font-face>
  </office:font-face-decls>
  <office:automatic-styles>
    <style:style style:name="Table1" style:family="table">
      <style:table-properties style:width="9.0792in" fo:margin-left="0.0264in" fo:margin-top="0in" fo:margin-bottom="0in" table:align="left" style:writing-mode="page"/>
    </style:style>
    <style:style style:name="Table1.A" style:family="table-column">
      <style:table-column-properties style:column-width="0.9285in"/>
    </style:style>
    <style:style style:name="Table1.B" style:family="table-column">
      <style:table-column-properties style:column-width="2.1701in"/>
    </style:style>
    <style:style style:name="Table1.C" style:family="table-column">
      <style:table-column-properties style:column-width="0.7326in"/>
    </style:style>
    <style:style style:name="Table1.D" style:family="table-column">
      <style:table-column-properties style:column-width="5.2472in"/>
    </style:style>
    <style:style style:name="Table1.1" style:family="table-row">
      <style:table-row-properties style:min-row-height="0.4931in" fo:keep-together="auto"/>
    </style:style>
    <style:style style:name="Table1.A1" style:family="table-cell">
      <style:table-cell-properties style:vertical-align="" fo:background-color="#dddddd" fo:padding-left="0.0278in" fo:padding-right="0.0278in" fo:padding-top="0in" fo:padding-bottom="0in" fo:border="0.5pt solid #000000">
        <style:background-image/>
      </style:table-cell-properties>
    </style:style>
    <style:style style:name="Table1.2" style:family="table-row">
      <style:table-row-properties style:min-row-height="0.4069in" fo:keep-together="auto"/>
    </style:style>
    <style:style style:name="Table1.A2" style:family="table-cell">
      <style:table-cell-properties style:vertical-align="" fo:padding-left="0.0278in" fo:padding-right="0.0278in" fo:padding-top="0in" fo:padding-bottom="0in" fo:border="0.5pt solid #000000"/>
    </style:style>
    <style:style style:name="Table1.B2" style:family="table-cell">
      <style:table-cell-properties style:vertical-align="" fo:padding-left="0.0278in" fo:padding-right="0.0278in" fo:padding-top="0in" fo:padding-bottom="0in" fo:border="0.5pt solid #000000"/>
    </style:style>
    <style:style style:name="Table1.C2" style:family="table-cell">
      <style:table-cell-properties style:vertical-align="" fo:padding-left="0.0278in" fo:padding-right="0.0278in" fo:padding-top="0in" fo:padding-bottom="0in" fo:border="0.5pt solid #000000"/>
    </style:style>
    <style:style style:name="Table1.D2" style:family="table-cell">
      <style:table-cell-properties style:vertical-align="" fo:padding-left="0.0278in" fo:padding-right="0.0278in" fo:padding-top="0in" fo:padding-bottom="0in" fo:border="0.5pt solid #000000"/>
    </style:style>
    <style:style style:name="Table1.A3" style:family="table-cell">
      <style:table-cell-properties style:vertical-align="" fo:padding-left="0.0278in" fo:padding-right="0.0278in" fo:padding-top="0in" fo:padding-bottom="0in" fo:border="0.5pt solid #000000"/>
    </style:style>
    <style:style style:name="Table1.B3" style:family="table-cell">
      <style:table-cell-properties style:vertical-align="" fo:padding-left="0.0278in" fo:padding-right="0.0278in" fo:padding-top="0in" fo:padding-bottom="0in" fo:border="0.5pt solid #000000"/>
    </style:style>
    <style:style style:name="Table1.C3" style:family="table-cell">
      <style:table-cell-properties style:vertical-align="" fo:padding-left="0.0278in" fo:padding-right="0.0278in" fo:padding-top="0in" fo:padding-bottom="0in" fo:border="0.5pt solid #000000"/>
    </style:style>
    <style:style style:name="Table1.D3" style:family="table-cell">
      <style:table-cell-properties style:vertical-align="" fo:padding-left="0.0278in" fo:padding-right="0.0278in" fo:padding-top="0in" fo:padding-bottom="0in" fo:border="0.5pt solid #000000"/>
    </style:style>
    <style:style style:name="Table1.A4" style:family="table-cell">
      <style:table-cell-properties style:vertical-align="" fo:padding-left="0.0278in" fo:padding-right="0.0278in" fo:padding-top="0in" fo:padding-bottom="0in" fo:border="0.5pt solid #000000"/>
    </style:style>
    <style:style style:name="Table1.B4" style:family="table-cell">
      <style:table-cell-properties style:vertical-align="" fo:padding-left="0.0278in" fo:padding-right="0.0278in" fo:padding-top="0in" fo:padding-bottom="0in" fo:border="0.5pt solid #000000"/>
    </style:style>
    <style:style style:name="Table1.C4" style:family="table-cell">
      <style:table-cell-properties style:vertical-align="" fo:padding-left="0.0278in" fo:padding-right="0.0278in" fo:padding-top="0in" fo:padding-bottom="0in" fo:border="0.5pt solid #000000"/>
    </style:style>
    <style:style style:name="Table1.D4" style:family="table-cell">
      <style:table-cell-properties style:vertical-align="" fo:padding-left="0.0278in" fo:padding-right="0.0278in" fo:padding-top="0in" fo:padding-bottom="0in" fo:border="0.5pt solid #000000"/>
    </style:style>
    <style:style style:name="Table1.5" style:family="table-row">
      <style:table-row-properties style:min-row-height="0.6944in" fo:keep-together="auto"/>
    </style:style>
    <style:style style:name="Table1.A5" style:family="table-cell">
      <style:table-cell-properties style:vertical-align="" fo:padding-left="0.0278in" fo:padding-right="0.0278in" fo:padding-top="0in" fo:padding-bottom="0in" fo:border="0.5pt solid #000000"/>
    </style:style>
    <style:style style:name="Table1.B5" style:family="table-cell">
      <style:table-cell-properties style:vertical-align="" fo:padding-left="0.0278in" fo:padding-right="0.0278in" fo:padding-top="0in" fo:padding-bottom="0in" fo:border="0.5pt solid #000000"/>
    </style:style>
    <style:style style:name="Table1.C5" style:family="table-cell">
      <style:table-cell-properties style:vertical-align="" fo:padding-left="0.0278in" fo:padding-right="0.0278in" fo:padding-top="0in" fo:padding-bottom="0in" fo:border="0.5pt solid #000000"/>
    </style:style>
    <style:style style:name="Table1.D5" style:family="table-cell">
      <style:table-cell-properties style:vertical-align="" fo:padding-left="0.0278in" fo:padding-right="0.0278in" fo:padding-top="0in" fo:padding-bottom="0in" fo:border="0.5pt solid #000000"/>
    </style:style>
    <style:style style:name="Table1.A6" style:family="table-cell">
      <style:table-cell-properties style:vertical-align="" fo:padding-left="0.0278in" fo:padding-right="0.0278in" fo:padding-top="0in" fo:padding-bottom="0in" fo:border="0.5pt solid #000000"/>
    </style:style>
    <style:style style:name="Table1.B6" style:family="table-cell">
      <style:table-cell-properties style:vertical-align="" fo:padding-left="0.0278in" fo:padding-right="0.0278in" fo:padding-top="0in" fo:padding-bottom="0in" fo:border="0.5pt solid #000000"/>
    </style:style>
    <style:style style:name="Table1.C6" style:family="table-cell">
      <style:table-cell-properties style:vertical-align="" fo:padding-left="0.0278in" fo:padding-right="0.0278in" fo:padding-top="0in" fo:padding-bottom="0in" fo:border="0.5pt solid #000000"/>
    </style:style>
    <style:style style:name="Table1.D6" style:family="table-cell">
      <style:table-cell-properties style:vertical-align="" fo:padding-left="0.0278in" fo:padding-right="0.0278in" fo:padding-top="0in" fo:padding-bottom="0in" fo:border="0.5pt solid #000000"/>
    </style:style>
    <style:style style:name="Table1.A7" style:family="table-cell">
      <style:table-cell-properties style:vertical-align="" fo:padding-left="0.0278in" fo:padding-right="0.0278in" fo:padding-top="0in" fo:padding-bottom="0in" fo:border="0.5pt solid #000000"/>
    </style:style>
    <style:style style:name="Table1.B7" style:family="table-cell">
      <style:table-cell-properties style:vertical-align="" fo:padding-left="0.0278in" fo:padding-right="0.0278in" fo:padding-top="0in" fo:padding-bottom="0in" fo:border="0.5pt solid #000000"/>
    </style:style>
    <style:style style:name="Table1.C7" style:family="table-cell">
      <style:table-cell-properties style:vertical-align="" fo:padding-left="0.0278in" fo:padding-right="0.0278in" fo:padding-top="0in" fo:padding-bottom="0in" fo:border="0.5pt solid #000000"/>
    </style:style>
    <style:style style:name="Table1.D7" style:family="table-cell">
      <style:table-cell-properties style:vertical-align="" fo:padding-left="0.0278in" fo:padding-right="0.0278in" fo:padding-top="0in" fo:padding-bottom="0in" fo:border="0.5pt solid #000000"/>
    </style:style>
    <style:style style:name="Table1.A8" style:family="table-cell">
      <style:table-cell-properties style:vertical-align="" fo:padding-left="0.0278in" fo:padding-right="0.0278in" fo:padding-top="0in" fo:padding-bottom="0in" fo:border="0.5pt solid #000000"/>
    </style:style>
    <style:style style:name="Table1.B8" style:family="table-cell">
      <style:table-cell-properties style:vertical-align="" fo:padding-left="0.0278in" fo:padding-right="0.0278in" fo:padding-top="0in" fo:padding-bottom="0in" fo:border="0.5pt solid #000000"/>
    </style:style>
    <style:style style:name="Table1.C8" style:family="table-cell">
      <style:table-cell-properties style:vertical-align="" fo:padding-left="0.0278in" fo:padding-right="0.0278in" fo:padding-top="0in" fo:padding-bottom="0in" fo:border="0.5pt solid #000000"/>
    </style:style>
    <style:style style:name="Table1.D8" style:family="table-cell">
      <style:table-cell-properties style:vertical-align="" fo:padding-left="0.0278in" fo:padding-right="0.0278in" fo:padding-top="0in" fo:padding-bottom="0in" fo:border="0.5pt solid #000000"/>
    </style:style>
    <style:style style:name="Table1.A9" style:family="table-cell">
      <style:table-cell-properties style:vertical-align="" fo:padding-left="0.0278in" fo:padding-right="0.0278in" fo:padding-top="0in" fo:padding-bottom="0in" fo:border="0.5pt solid #000000"/>
    </style:style>
    <style:style style:name="Table1.B9" style:family="table-cell">
      <style:table-cell-properties style:vertical-align="" fo:padding-left="0.0278in" fo:padding-right="0.0278in" fo:padding-top="0in" fo:padding-bottom="0in" fo:border="0.5pt solid #000000"/>
    </style:style>
    <style:style style:name="Table1.C9" style:family="table-cell">
      <style:table-cell-properties style:vertical-align="" fo:padding-left="0.0278in" fo:padding-right="0.0278in" fo:padding-top="0in" fo:padding-bottom="0in" fo:border="0.5pt solid #000000"/>
    </style:style>
    <style:style style:name="Table1.D9" style:family="table-cell">
      <style:table-cell-properties style:vertical-align="" fo:padding-left="0.0278in" fo:padding-right="0.0278in" fo:padding-top="0in" fo:padding-bottom="0in" fo:border="0.5pt solid #000000"/>
    </style:style>
    <style:style style:name="Table1.10" style:family="table-row">
      <style:table-row-properties style:min-row-height="0.1188in" fo:keep-together="auto"/>
    </style:style>
    <style:style style:name="Table1.A10" style:family="table-cell">
      <style:table-cell-properties style:vertical-align="" fo:padding-left="0.0278in" fo:padding-right="0.0278in" fo:padding-top="0in" fo:padding-bottom="0in" fo:border="0.5pt solid #000000"/>
    </style:style>
    <style:style style:name="Table1.B10" style:family="table-cell">
      <style:table-cell-properties style:vertical-align="" fo:padding-left="0.0278in" fo:padding-right="0.0278in" fo:padding-top="0in" fo:padding-bottom="0in" fo:border="0.5pt solid #000000"/>
    </style:style>
    <style:style style:name="Table1.C10" style:family="table-cell">
      <style:table-cell-properties style:vertical-align="" fo:padding-left="0.0278in" fo:padding-right="0.0278in" fo:padding-top="0in" fo:padding-bottom="0in" fo:border="0.5pt solid #000000"/>
    </style:style>
    <style:style style:name="Table1.D10" style:family="table-cell">
      <style:table-cell-properties style:vertical-align="" fo:padding-left="0.0278in" fo:padding-right="0.0278in" fo:padding-top="0in" fo:padding-bottom="0in" fo:border="0.5pt solid #000000"/>
    </style:style>
    <style:style style:name="Table2" style:family="table">
      <style:table-properties style:width="7.8319in" fo:margin-left="0.0306in" fo:margin-top="0in" fo:margin-bottom="0in" table:align="left" style:writing-mode="page"/>
    </style:style>
    <style:style style:name="Table2.A" style:family="table-column">
      <style:table-column-properties style:column-width="0.8007in"/>
    </style:style>
    <style:style style:name="Table2.B" style:family="table-column">
      <style:table-column-properties style:column-width="1.8722in"/>
    </style:style>
    <style:style style:name="Table2.C" style:family="table-column">
      <style:table-column-properties style:column-width="0.6319in"/>
    </style:style>
    <style:style style:name="Table2.D" style:family="table-column">
      <style:table-column-properties style:column-width="4.5264in"/>
    </style:style>
    <style:style style:name="Table2.1" style:family="table-row">
      <style:table-row-properties style:min-row-height="0.2229in" fo:keep-together="auto"/>
    </style:style>
    <style:style style:name="Table2.A1" style:family="table-cell">
      <style:table-cell-properties style:vertical-align="" fo:padding-left="0.0278in" fo:padding-right="0.0278in" fo:padding-top="0in" fo:padding-bottom="0in" fo:border="0.5pt solid #000000"/>
    </style:style>
    <style:style style:name="Table2.2" style:family="table-row">
      <style:table-row-properties style:min-row-height="0.3472in" fo:keep-together="auto"/>
    </style:style>
    <style:style style:name="Table3" style:family="table">
      <style:table-properties style:width="7.3188in" fo:margin-left="0.2764in" fo:margin-top="0in" fo:margin-bottom="0in" table:align="left" style:writing-mode="page"/>
    </style:style>
    <style:style style:name="Table3.A" style:family="table-column">
      <style:table-column-properties style:column-width="6.0264in"/>
    </style:style>
    <style:style style:name="Table3.B" style:family="table-column">
      <style:table-column-properties style:column-width="1.2917in"/>
    </style:style>
    <style:style style:name="Table3.1" style:family="table-row">
      <style:table-row-properties style:min-row-height="0.4028in" fo:keep-together="auto"/>
    </style:style>
    <style:style style:name="Table3.A1" style:family="table-cell">
      <style:table-cell-properties style:vertical-align="" fo:padding-left="0.0035in" fo:padding-right="0.0035in" fo:padding-top="0in" fo:padding-bottom="0in" fo:border="0.5pt solid #000000"/>
    </style:style>
    <style:style style:name="Table3.2" style:family="table-row">
      <style:table-row-properties style:row-height="0.2222in" fo:keep-together="auto"/>
    </style:style>
    <style:style style:name="Table3.A2" style:family="table-cell">
      <style:table-cell-properties style:vertical-align="" fo:padding-left="0.0278in" fo:padding-right="0.0035in" fo:padding-top="0in" fo:padding-bottom="0in" fo:border="0.5pt solid #000000"/>
    </style:style>
    <style:style style:name="Table3.3" style:family="table-row">
      <style:table-row-properties style:row-height="0.5389in" fo:keep-together="always"/>
    </style:style>
    <style:style style:name="Table3.A3" style:family="table-cell">
      <style:table-cell-properties style:vertical-align="middle" fo:padding-left="0.0035in" fo:padding-right="0.0035in" fo:padding-top="0in" fo:padding-bottom="0in" fo:border="0.5pt solid #000000"/>
    </style:style>
    <style:style style:name="P1" style:family="paragraph" style:parent-style-name="Standard">
      <style:paragraph-properties fo:margin-top="0in" fo:margin-bottom="0in" style:contextual-spacing="false" fo:line-height="0.0138in"/>
    </style:style>
    <style:style style:name="P2" style:family="paragraph" style:parent-style-name="Standard">
      <style:paragraph-properties fo:margin-top="0in" fo:margin-bottom="0in" style:contextual-spacing="false" fo:line-height="0.1256in" fo:padding="0in" fo:border="none"/>
    </style:style>
    <style:style style:name="P3" style:family="paragraph" style:parent-style-name="Standard">
      <style:paragraph-properties fo:margin-top="0in" fo:margin-bottom="0in" style:contextual-spacing="false" fo:line-height="0.1783in" fo:padding="0in" fo:border="none"/>
    </style:style>
    <style:style style:name="P4" style:family="paragraph" style:parent-style-name="Standard">
      <style:paragraph-properties fo:margin-top="0in" fo:margin-bottom="0in" style:contextual-spacing="false" fo:line-height="0.1634in" fo:padding="0in" fo:border="none"/>
    </style:style>
    <style:style style:name="P5" style:family="paragraph" style:parent-style-name="Standard">
      <style:paragraph-properties fo:margin-top="0in" fo:margin-bottom="0in" style:contextual-spacing="false" fo:line-height="0.1591in" fo:padding="0in" fo:border="none"/>
    </style:style>
    <style:style style:name="P6" style:family="paragraph" style:parent-style-name="Standard">
      <style:paragraph-properties fo:margin-top="0in" fo:margin-bottom="0in" style:contextual-spacing="false" fo:line-height="0.0957in" fo:padding="0in" fo:border="none"/>
    </style:style>
    <style:style style:name="P7" style:family="paragraph">
      <loext:graphic-properties draw:fill="none"/>
      <style:paragraph-properties fo:text-align="start"/>
      <style:text-properties fo:font-size="11pt"/>
    </style:style>
    <style:style style:name="P8" style:family="paragraph" style:parent-style-name="Standard" style:master-page-name="Converted1">
      <style:paragraph-properties fo:line-height="0.1634in" fo:text-align="justify" style:justify-single-word="false" style:page-number="auto" fo:break-before="page"/>
    </style:style>
    <style:style style:name="P9" style:family="paragraph" style:parent-style-name="Standard">
      <style:paragraph-properties fo:margin-top="0.1634in" fo:margin-bottom="0in" style:contextual-spacing="false" fo:line-height="0.1634in" fo:text-align="justify" style:justify-single-word="false"/>
    </style:style>
    <style:style style:name="P10" style:family="paragraph" style:parent-style-name="Standard">
      <style:paragraph-properties fo:margin-left="0.4583in" fo:margin-top="0.1783in" fo:margin-bottom="0in" style:contextual-spacing="false" fo:line-height="0.1484in" fo:text-indent="-0.4583in" style:auto-text-indent="false"/>
    </style:style>
    <style:style style:name="P11" style:family="paragraph" style:parent-style-name="Standard">
      <style:paragraph-properties fo:margin-left="0.4583in" fo:margin-top="0.1484in" fo:margin-bottom="0in" style:contextual-spacing="false" fo:line-height="0.1484in"/>
    </style:style>
    <style:style style:name="P12" style:family="paragraph" style:parent-style-name="Standard">
      <style:paragraph-properties fo:margin-left="0.4583in" fo:margin-top="0.1634in" fo:margin-bottom="0in" style:contextual-spacing="false" fo:line-height="0.1484in"/>
    </style:style>
    <style:style style:name="P13" style:family="paragraph" style:parent-style-name="Standard" style:master-page-name="Converted2">
      <style:paragraph-properties fo:margin-top="0in" fo:margin-bottom="0in" style:contextual-spacing="false" fo:line-height="0.0138in" style:page-number="auto"/>
    </style:style>
    <style:style style:name="P14" style:family="paragraph" style:parent-style-name="Standard">
      <style:paragraph-properties fo:margin-top="0in" fo:margin-bottom="0in" style:contextual-spacing="false" fo:line-height="0.1472in" fo:padding="0in" fo:border="none"/>
    </style:style>
    <style:style style:name="P15" style:family="paragraph" style:parent-style-name="Standard">
      <style:paragraph-properties fo:margin-top="0in" fo:margin-bottom="0in" style:contextual-spacing="false" fo:line-height="0.1602in" fo:padding="0in" fo:border="none"/>
    </style:style>
    <style:style style:name="P16" style:family="paragraph" style:parent-style-name="Standard">
      <style:paragraph-properties fo:margin-top="0in" fo:margin-bottom="0in" style:contextual-spacing="false" fo:line-height="0.1583in" fo:padding="0in" fo:border="none"/>
    </style:style>
    <style:style style:name="P17" style:family="paragraph" style:parent-style-name="Standard">
      <style:paragraph-properties fo:margin-top="0in" fo:margin-bottom="0in" style:contextual-spacing="false" fo:line-height="0.0138in" fo:break-before="page"/>
    </style:style>
    <style:style style:name="P18" style:family="paragraph" style:parent-style-name="Standard" style:master-page-name="Converted3">
      <style:paragraph-properties fo:line-height="0.1665in" fo:text-align="center" style:justify-single-word="false" style:page-number="auto" fo:break-before="page"/>
    </style:style>
    <style:style style:name="P19" style:family="paragraph" style:parent-style-name="Standard">
      <style:paragraph-properties fo:margin-top="0.1575in" fo:margin-bottom="0in" style:contextual-spacing="false" fo:line-height="0.1634in" fo:text-align="justify" style:justify-single-word="false"/>
    </style:style>
    <style:style style:name="P20" style:family="paragraph" style:parent-style-name="Standard">
      <style:paragraph-properties fo:margin-top="0.1575in" fo:margin-bottom="0in" style:contextual-spacing="false" fo:line-height="0.1634in" fo:text-align="justify" style:justify-single-word="false" fo:padding-left="0in" fo:padding-right="0in" fo:padding-top="0in" fo:padding-bottom="0.0555in" fo:border-left="none" fo:border-right="none" fo:border-top="none" fo:border-bottom="2.35pt solid #000000"/>
    </style:style>
    <style:style style:name="P21" style:family="paragraph" style:parent-style-name="Standard">
      <style:paragraph-properties fo:margin-top="0.2654in" fo:margin-bottom="0.0555in" style:contextual-spacing="false" fo:keep-with-next="always"/>
    </style:style>
    <style:style style:name="P22" style:family="paragraph" style:parent-style-name="Standard">
      <style:paragraph-properties fo:margin-top="0.4398in" fo:margin-bottom="0in" style:contextual-spacing="false" fo:line-height="0.1634in" fo:text-align="justify" style:justify-single-word="false"/>
    </style:style>
    <style:style style:name="P23" style:family="paragraph" style:parent-style-name="Standard">
      <style:paragraph-properties fo:margin-top="0in" fo:margin-bottom="0in" style:contextual-spacing="false" fo:line-height="0.1484in" fo:padding="0in" fo:border="none"/>
    </style:style>
    <style:style style:name="P24" style:family="paragraph" style:parent-style-name="Standard">
      <style:paragraph-properties fo:margin-top="0in" fo:margin-bottom="0in" style:contextual-spacing="false" fo:line-height="0.1634in" fo:padding="0in" fo:border="none" fo:keep-with-next="always"/>
    </style:style>
    <style:style style:name="P25" style:family="paragraph" style:parent-style-name="Standard">
      <style:paragraph-properties fo:margin-top="0in" fo:margin-bottom="0in" style:contextual-spacing="false" fo:line-height="0.1484in" fo:padding="0in" fo:border="none" fo:keep-with-next="always"/>
    </style:style>
    <style:style style:name="P26" style:family="paragraph" style:parent-style-name="Standard">
      <style:paragraph-properties fo:margin-top="0.1575in" fo:margin-bottom="0in" style:contextual-spacing="false" fo:line-height="0.1634in"/>
    </style:style>
    <style:style style:name="P27" style:family="paragraph" style:parent-style-name="Standard">
      <style:paragraph-properties fo:margin-top="0.172in" fo:margin-bottom="0in" style:contextual-spacing="false" fo:line-height="0.1634in" fo:text-align="justify" style:justify-single-word="false"/>
    </style:style>
    <style:style style:name="P28" style:family="paragraph" style:parent-style-name="Standard" style:master-page-name="Converted4">
      <style:paragraph-properties fo:margin-top="0in" fo:margin-bottom="0in" style:contextual-spacing="false" fo:line-height="0.0138in" style:page-number="auto"/>
    </style:style>
    <style:style style:name="P29" style:family="paragraph" style:parent-style-name="Standard">
      <style:paragraph-properties fo:margin-top="0in" fo:margin-bottom="0in" style:contextual-spacing="false" fo:line-height="0.1189in" fo:padding="0in" fo:border="none"/>
    </style:style>
    <style:style style:name="P30" style:family="paragraph" style:parent-style-name="Standard" style:master-page-name="Converted5">
      <style:paragraph-properties fo:margin-top="0in" fo:margin-bottom="0in" style:contextual-spacing="false" fo:line-height="0in" style:page-number="auto" fo:break-before="page"/>
      <style:text-properties fo:font-size="1pt" style:font-size-asian="1pt" style:font-size-complex="1pt"/>
    </style:style>
    <style:style style:name="P31" style:family="paragraph" style:parent-style-name="Standard">
      <style:paragraph-properties fo:margin-top="0.2043in" fo:margin-bottom="0in" style:contextual-spacing="false" fo:line-height="0.1457in" fo:text-align="center" style:justify-single-word="false"/>
    </style:style>
    <style:style style:name="P32" style:family="paragraph" style:parent-style-name="Standard">
      <style:paragraph-properties fo:margin-top="0.1339in" fo:margin-bottom="0in" style:contextual-spacing="false" fo:line-height="0.1457in"/>
    </style:style>
    <style:style style:name="P33" style:family="paragraph" style:parent-style-name="Standard">
      <style:paragraph-properties fo:margin-top="0.2181in" fo:margin-bottom="0in" style:contextual-spacing="false" fo:line-height="0.0138in"/>
    </style:style>
    <style:style style:name="P34" style:family="paragraph" style:parent-style-name="Standard">
      <style:paragraph-properties fo:margin-left="0.0311in" fo:margin-top="0in" fo:margin-bottom="0in" style:contextual-spacing="false" fo:line-height="0.1299in"/>
    </style:style>
    <style:style style:name="P35" style:family="paragraph" style:parent-style-name="Standard">
      <style:paragraph-properties fo:margin-top="0in" fo:margin-bottom="0in" style:contextual-spacing="false" fo:line-height="0.1319in"/>
    </style:style>
    <style:style style:name="P36" style:family="paragraph" style:parent-style-name="Standard">
      <style:paragraph-properties fo:margin-top="0in" fo:margin-bottom="0in" style:contextual-spacing="false" fo:line-height="0.1319in" fo:text-align="center" style:justify-single-word="false"/>
    </style:style>
    <style:style style:name="P37" style:family="paragraph" style:parent-style-name="Standard">
      <style:paragraph-properties fo:margin-left="0.0252in" fo:margin-top="0in" fo:margin-bottom="0in" style:contextual-spacing="false" fo:line-height="0.1299in"/>
    </style:style>
    <style:style style:name="P38" style:family="paragraph" style:parent-style-name="Standard">
      <style:paragraph-properties fo:margin-top="0in" fo:margin-bottom="0in" style:contextual-spacing="false" fo:line-height="0.1299in"/>
    </style:style>
    <style:style style:name="P39" style:family="paragraph" style:parent-style-name="Standard">
      <style:paragraph-properties fo:margin-left="0.072in" fo:margin-top="0in" fo:margin-bottom="0in" style:contextual-spacing="false" fo:line-height="0.1319in"/>
    </style:style>
    <style:style style:name="P40" style:family="paragraph" style:parent-style-name="Standard">
      <style:paragraph-properties fo:margin-top="0in" fo:margin-bottom="0in" style:contextual-spacing="false" fo:line-height="0.1244in" fo:text-align="center" style:justify-single-word="false"/>
    </style:style>
    <style:style style:name="P41" style:family="paragraph" style:parent-style-name="Standard">
      <style:paragraph-properties fo:margin-top="0in" fo:margin-bottom="0in" style:contextual-spacing="false" fo:line-height="0.1465in" fo:text-align="center" style:justify-single-word="false"/>
    </style:style>
    <style:style style:name="P42" style:family="paragraph" style:parent-style-name="Standard">
      <style:paragraph-properties fo:margin-top="0in" fo:margin-bottom="0in" style:contextual-spacing="false" fo:line-height="0.1465in"/>
    </style:style>
    <style:style style:name="P43" style:family="paragraph" style:parent-style-name="Standard">
      <style:paragraph-properties fo:margin-top="0in" fo:margin-bottom="0in" style:contextual-spacing="false" fo:line-height="0.1437in"/>
    </style:style>
    <style:style style:name="P44" style:family="paragraph" style:parent-style-name="Standard">
      <style:paragraph-properties fo:margin-left="7.7445in" fo:line-height="0.452in"/>
    </style:style>
    <style:style style:name="P45" style:family="paragraph" style:parent-style-name="Standard">
      <style:paragraph-properties fo:margin-top="0in" fo:margin-bottom="0in" style:contextual-spacing="false" fo:line-height="0in" fo:break-before="page"/>
      <style:text-properties fo:font-size="1pt" style:font-size-asian="1pt" style:font-size-complex="1pt"/>
    </style:style>
    <style:style style:name="P46" style:family="paragraph" style:parent-style-name="Standard">
      <style:paragraph-properties fo:margin-top="0in" fo:margin-bottom="0in" style:contextual-spacing="false" fo:line-height="0.1244in"/>
    </style:style>
    <style:style style:name="P47" style:family="paragraph" style:parent-style-name="Standard">
      <style:paragraph-properties fo:margin-top="0in" fo:margin-bottom="0in" style:contextual-spacing="false" fo:line-height="0.1264in"/>
    </style:style>
    <style:style style:name="P48" style:family="paragraph" style:parent-style-name="Standard">
      <style:paragraph-properties fo:margin-top="0in" fo:margin-bottom="0in" style:contextual-spacing="false" fo:line-height="0.1264in" fo:text-align="center" style:justify-single-word="false"/>
    </style:style>
    <style:style style:name="P49" style:family="paragraph" style:parent-style-name="Standard">
      <style:paragraph-properties fo:margin-left="0.6181in" fo:margin-top="0.1425in" fo:margin-bottom="0in" style:contextual-spacing="false" fo:line-height="0.1118in"/>
    </style:style>
    <style:style style:name="P50" style:family="paragraph" style:parent-style-name="Standard">
      <style:paragraph-properties fo:margin-top="3.602in" fo:margin-bottom="0in" style:contextual-spacing="false" fo:line-height="0.0138in"/>
    </style:style>
    <style:style style:name="P51" style:family="paragraph" style:parent-style-name="Standard">
      <style:paragraph-properties fo:margin-top="0in" fo:margin-bottom="0in" style:contextual-spacing="false" fo:line-height="0.1252in"/>
    </style:style>
    <style:style style:name="P52" style:family="paragraph" style:parent-style-name="Standard">
      <style:paragraph-properties fo:margin-top="0in" fo:margin-bottom="0in" style:contextual-spacing="false" fo:line-height="0.0835in"/>
    </style:style>
    <style:style style:name="P53" style:family="paragraph" style:parent-style-name="Standard">
      <style:paragraph-properties fo:margin-top="0in" fo:margin-bottom="0in" style:contextual-spacing="false" fo:line-height="0.0972in"/>
    </style:style>
    <style:style style:name="P54" style:family="paragraph" style:parent-style-name="Standard">
      <style:paragraph-properties fo:margin-left="0.6181in" fo:margin-top="0.0445in" fo:margin-bottom="0in" style:contextual-spacing="false" fo:line-height="0.1252in"/>
    </style:style>
    <style:style style:name="T1"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T2" style:family="text">
      <style:text-properties fo:color="#000000" loext:opacity="100%" fo:font-family="LiberationSerif" style:font-family-generic="roman" style:font-pitch="variable" fo:font-size="11pt" fo:font-style="normal" fo:font-weight="normal" style:font-family-asian="LiberationSerif" style:font-family-generic-asian="system" style:font-pitch-asian="variable" style:font-size-asian="11pt" style:font-style-asian="normal" style:font-weight-asian="normal" style:font-family-complex="LiberationSerif" style:font-family-generic-complex="system" style:font-pitch-complex="variable" style:font-size-complex="11pt" style:font-style-complex="normal" style:font-weight-complex="normal" style:text-scale="102%"/>
    </style:style>
    <style:style style:name="T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4"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5"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6"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99%"/>
    </style:style>
    <style:style style:name="T7" style:family="text">
      <style:text-properties fo:color="#000000" loext:opacity="100%" style:font-name="Arial" fo:font-size="10pt" fo:letter-spacing="-0.0008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8"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9"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0"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1"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2"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102%"/>
    </style:style>
    <style:style style:name="T1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4"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3%"/>
    </style:style>
    <style:style style:name="T15"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6"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7"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8" style:family="text">
      <style:text-properties fo:color="#000000" loext:opacity="100%" style:font-name="Arial" fo:font-size="6pt" style:font-name-asian="Arial1" style:font-size-asian="6pt" style:font-name-complex="Arial1" style:font-size-complex="6pt"/>
    </style:style>
    <style:style style:name="T19" style:family="text">
      <style:text-properties fo:color="#000000" loext:opacity="100%" style:font-name="Arial" fo:font-size="10pt" fo:font-style="italic" fo:font-weight="normal" style:letter-kerning="true" style:font-name-asian="Arial1" style:font-size-asian="10pt" style:font-style-asian="italic" style:font-weight-asian="normal" style:font-name-complex="Arial1" style:font-size-complex="10pt" style:font-style-complex="italic" style:font-weight-complex="normal"/>
    </style:style>
    <style:style style:name="T20" style:family="text">
      <style:text-properties fo:color="#000000" loext:opacity="100%" style:font-name="Arial" fo:font-size="9.5pt" fo:font-style="italic" fo:font-weight="normal" style:letter-kerning="true" style:font-name-asian="Arial1" style:font-size-asian="9.5pt" style:font-style-asian="italic" style:font-weight-asian="normal" style:font-name-complex="Arial1" style:font-size-complex="9.5pt" style:font-style-complex="italic" style:font-weight-complex="normal"/>
    </style:style>
    <style:style style:name="T21" style:family="text">
      <style:text-properties fo:color="#000000" loext:opacity="100%" style:font-name="Arial" fo:font-size="9pt" fo:letter-spacing="0.000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2"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3"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4"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1%"/>
    </style:style>
    <style:style style:name="T25"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1%"/>
    </style:style>
    <style:style style:name="T26"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7"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8"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9"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0"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9%"/>
    </style:style>
    <style:style style:name="T31"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2" style:family="text">
      <style:text-properties fo:color="#000000" loext:opacity="100%" style:font-name="Arial" fo:font-size="10pt" fo:letter-spacing="0.006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3" style:family="text">
      <style:text-properties fo:color="#000000" loext:opacity="100%" style:font-name="Arial" fo:font-size="9pt" fo:letter-spacing="0.0016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4"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2%"/>
    </style:style>
    <style:style style:name="T35" style:family="text">
      <style:text-properties fo:color="#000000" loext:opacity="100%" style:font-name="Arial" fo:font-size="9pt" fo:letter-spacing="0.002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6" style:family="text">
      <style:text-properties fo:color="#000000" loext:opacity="100%" style:font-name="Arial" fo:font-size="9pt" fo:letter-spacing="0.002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7" style:family="text">
      <style:text-properties fo:color="#000000" loext:opacity="100%" style:font-name="Arial" fo:font-size="9pt" fo:letter-spacing="0.0035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8"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1%"/>
    </style:style>
    <style:style style:name="T39" style:family="text">
      <style:text-properties fo:color="#000000" loext:opacity="100%" style:font-name="Arial" fo:font-size="9.5pt" fo:font-style="normal" fo:font-weight="bold" style:letter-kerning="true" style:font-name-asian="Arial1" style:font-size-asian="9.5pt" style:font-style-asian="normal" style:font-weight-asian="bold" style:font-name-complex="Arial1" style:font-size-complex="9.5pt" style:font-style-complex="normal" style:font-weight-complex="bold"/>
    </style:style>
    <style:style style:name="T40" style:family="text">
      <style:text-properties fo:color="#000000" loext:opacity="100%" style:font-name="Arial" fo:font-size="9.5pt" fo:font-style="normal" fo:font-weight="normal" style:letter-kerning="true" style:font-name-asian="Arial1" style:font-size-asian="9.5pt" style:font-style-asian="normal" style:font-weight-asian="normal" style:font-name-complex="Arial1" style:font-size-complex="9.5pt" style:font-style-complex="normal" style:font-weight-complex="normal"/>
    </style:style>
    <style:style style:name="T41" style:family="text">
      <style:text-properties fo:color="#ce181e"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1%"/>
    </style:style>
    <style:style style:name="T42"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3" style:family="text">
      <style:text-properties fo:color="#000000" loext:opacity="100%" style:font-name="Arial" fo:font-size="10pt" fo:letter-spacing="0.005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4"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45"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6" style:family="text">
      <style:text-properties fo:color="#000000" loext:opacity="100%" style:font-name="Arial" fo:font-size="7.5pt" fo:font-style="normal"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7" style:family="text">
      <style:text-properties fo:color="#000080" loext:opacity="100%" style:font-name="Arial" fo:font-size="7.5pt" fo:letter-spacing="-0.0008in"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48" style:family="text">
      <style:text-properties fo:color="#000000" loext:opacity="100%" style:font-name="Arial" fo:font-size="9.5pt" fo:letter-spacing="-0.0008in" fo:font-style="normal" fo:font-weight="normal" style:letter-kerning="true" style:font-name-asian="Arial1" style:font-size-asian="9.5pt" style:font-style-asian="normal" style:font-weight-asian="normal" style:font-name-complex="Arial1" style:font-size-complex="9.5pt" style:font-style-complex="normal" style:font-weight-complex="normal" style:text-scale="98%"/>
    </style:style>
    <style:style style:name="T49" style:family="text">
      <style:text-properties fo:color="#000000" loext:opacity="100%" style:font-name="Arial" fo:font-size="9.5pt" fo:font-style="normal" fo:font-weight="normal" style:letter-kerning="true" style:font-name-asian="Arial1" style:font-size-asian="9.5pt" style:font-style-asian="normal" style:font-weight-asian="normal" style:font-name-complex="Arial1" style:font-size-complex="9.5pt" style:font-style-complex="normal" style:font-weight-complex="normal" style:text-scale="98%"/>
    </style:style>
    <style:style style:name="T50" style:family="text">
      <style:text-properties fo:font-size="1pt" style:font-size-asian="1pt" style:font-size-complex="1pt"/>
    </style:style>
    <style:style style:name="T51" style:family="text">
      <style:text-properties fo:color="#000000" loext:opacity="100%" style:font-name="Arial" fo:font-size="8pt" fo:font-style="normal" fo:font-weight="bold" style:letter-kerning="true" style:font-name-asian="Arial1" style:font-size-asian="8pt" style:font-style-asian="normal" style:font-weight-asian="bold" style:font-name-complex="Arial1" style:font-size-complex="8pt" style:font-style-complex="normal" style:font-weight-complex="bold"/>
    </style:style>
    <style:style style:name="T52" style:family="text">
      <style:text-properties fo:color="#000000" loext:opacity="100%" style:font-name="Arial" fo:font-size="7.5pt" fo:font-style="normal" fo:font-weight="bold" style:letter-kerning="true" style:font-name-asian="Arial1" style:font-size-asian="7.5pt" style:font-style-asian="normal" style:font-weight-asian="bold" style:font-name-complex="Arial1" style:font-size-complex="7.5pt" style:font-style-complex="normal" style:font-weight-complex="bold"/>
    </style:style>
    <style:style style:name="T53" style:family="text">
      <style:text-properties fo:color="#000000" loext:opacity="100%" style:font-name="Arial" fo:font-size="9pt" fo:font-style="normal" fo:font-weight="normal" style:letter-kerning="true" style:font-name-asian="Arial1" style:font-size-asian="9pt" style:font-style-asian="normal" style:font-weight-asian="normal" style:font-name-complex="Arial1" style:font-size-complex="9pt" style:font-style-complex="normal" style:font-weight-complex="normal"/>
    </style:style>
    <style:style style:name="T54" style:family="text">
      <style:text-properties fo:color="#000000" loext:opacity="100%" style:font-name="Arial" fo:font-size="8pt" fo:font-style="normal" fo:font-weight="normal" style:letter-kerning="true" style:font-name-asian="Arial1" style:font-size-asian="8pt" style:font-style-asian="normal" style:font-weight-asian="normal" style:font-name-complex="Arial1" style:font-size-complex="8pt" style:font-style-complex="normal" style:font-weight-complex="normal"/>
    </style:style>
    <style:style style:name="T55" style:family="text">
      <style:text-properties fo:color="#000000" loext:opacity="100%" style:font-name="Arial" fo:font-size="7pt" fo:font-style="normal" fo:font-weight="bold" style:letter-kerning="true" style:font-name-asian="Arial1" style:font-size-asian="7pt" style:font-style-asian="normal" style:font-weight-asian="bold" style:font-name-complex="Arial1" style:font-size-complex="7pt" style:font-style-complex="normal" style:font-weight-complex="bold"/>
    </style:style>
    <style:style style:name="T56" style:family="text">
      <style:text-properties fo:color="#000000" loext:opacity="100%" style:font-name="Arial" fo:font-size="7pt" fo:font-style="italic" fo:font-weight="normal" style:letter-kerning="true" style:font-name-asian="Arial1" style:font-size-asian="7pt" style:font-style-asian="italic" style:font-weight-asian="normal" style:font-name-complex="Arial1" style:font-size-complex="7pt" style:font-style-complex="italic" style:font-weight-complex="normal"/>
    </style:style>
    <style:style style:name="T57" style:family="text">
      <style:text-properties style:font-name="Arial" fo:font-size="6pt" fo:letter-spacing="0.1335in" style:font-name-asian="Arial1" style:font-size-asian="6pt" style:font-name-complex="Arial1"/>
    </style:style>
    <style:style style:name="fr1"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Frame">
      <style:graphic-properties fo:margin-left="0in" fo:margin-right="0in" fo:margin-top="0in" fo:margin-bottom="0in" style:wrap="run-through" style:number-wrapped-paragraphs="no-limit" style:vertical-pos="from-top" style:vertical-rel="page" style:horizontal-pos="from-left" style:horizontal-rel="page" fo:background-color="#ffffff" style:background-transparency="100%" draw:fill="solid" draw:fill-color="#ffffff" draw:opacity="0%" fo:padding="0in" fo:border="none"/>
    </style:style>
    <style:style style:name="fr3" style:family="graphic" style:parent-style-name="Graphics">
      <style:graphic-properties fo:margin-left="0in" fo:margin-right="0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4" style:family="graphic" style:parent-style-name="Frame">
      <style:graphic-properties fo:margin-left="0in" fo:margin-right="0in" fo:margin-top="0in" fo:margin-bottom="0in" style:wrap="run-through" style:number-wrapped-paragraphs="no-limit" style:vertical-pos="from-top" style:vertical-rel="paragraph" style:horizontal-pos="from-left" style:horizontal-rel="page-content" fo:background-color="#ffffff" style:background-transparency="100%" draw:fill="solid" draw:fill-color="#ffffff" draw:opacity="0%" fo:padding="0in" fo:border="none"/>
    </style:style>
    <style:style style:name="fr5"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gr1" style:family="graphic">
      <style:graphic-properties style:writing-mode="lr-tb"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solid" svg:stroke-width="0.0071in" svg:stroke-color="#00000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style:style style:name="gr3" style:family="graphic">
      <style:graphic-properties draw:stroke="solid" svg:stroke-width="0.0075in" svg:stroke-color="#00008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g1" text:anchor-type="char" svg:x="1.0165in" svg:y="0.7319in" svg:width="1.861in" svg:height="0.6484in" draw:z-index="24"><draw:image xlink:href="Pictures/10000000000000C40000004706E449CB.jpg" xlink:type="simple" xlink:show="embed" xlink:actuate="onLoad" draw:mime-type="image/jpeg"/></draw:frame></text:p>
      <text:p text:style-name="P1"><draw:frame draw:style-name="fr1" draw:name="Img2" text:anchor-type="char" svg:x="5.439in" svg:y="0.7811in" svg:width="1.7744in" svg:height="0.5902in" draw:z-index="13"><draw:image xlink:href="Pictures/100000000000023C000000A46C76EEE6.jpg" xlink:type="simple" xlink:show="embed" xlink:actuate="onLoad" draw:mime-type="image/jpeg"/></draw:frame></text:p>
      <text:p text:style-name="P1"><draw:frame draw:style-name="fr1" draw:name="Img3" text:anchor-type="char" svg:x="3.8075in" svg:y="10.8744in" svg:width="3.4484in" svg:height="0.511in" draw:z-index="14"><draw:image xlink:href="Pictures/100000000000018E0000003B5193F434.png" xlink:type="simple" xlink:show="embed" xlink:actuate="onLoad" draw:mime-type="image/png"/></draw:frame></text:p>
      <text:p text:style-name="P1"><draw:frame draw:style-name="fr1" draw:name="Img4" text:anchor-type="char" svg:x="7.3256in" svg:y="10.9035in" svg:width="0.452in" svg:height="0.452in" draw:z-index="15"><draw:image xlink:href="Pictures/100000000000002D0000002DD83DD791.png" xlink:type="simple" xlink:show="embed" xlink:actuate="onLoad" draw:mime-type="image/png"/></draw:frame></text:p>
      <text:p text:style-name="Standard"><draw:frame draw:style-name="fr2" draw:name="Frame191" text:anchor-type="paragraph" svg:x="0.5in" svg:y="11.2181in" svg:width="3.7374in" svg:height="0.1555in" draw:z-index="215"><draw:text-box><text:p text:style-name="P2"><text:span text:style-name="T1"><text:s/>RP001-000wvOtfP5PHMH2GDXHWC1BbA==</text:span></text:p></draw:text-box></draw:frame><draw:frame draw:style-name="fr2" draw:name="Frame1" text:anchor-type="paragraph" svg:x="2.8799in" svg:y="1.2417in" svg:width="5.3839in" svg:height="0.2173in" draw:z-index="25"><draw:text-box><text:p text:style-name="P3"><text:span text:style-name="T2"><text:s text:c="96"/></text:span></text:p></draw:text-box></draw:frame><draw:frame draw:style-name="fr2" draw:name="Frame2" text:anchor-type="paragraph" svg:x="1.0181in" svg:y="1.9555in" svg:width="2.4909in" svg:height="0.1992in" draw:z-index="26"><draw:text-box><text:p text:style-name="P4"><text:span text:style-name="T3">Ref.: SEII/SCEAII/CSM</text:span></text:p></draw:text-box></draw:frame><draw:frame draw:style-name="fr2" draw:name="Frame3" text:anchor-type="paragraph" svg:x="1.0181in" svg:y="2.1189in" svg:width="3.7571in" svg:height="0.1992in" draw:z-index="27"><draw:text-box><text:p text:style-name="P4"><text:span text:style-name="T4">Nº</text:span><text:span text:style-name="T3"> </text:span><text:span text:style-name="T4">Expte.:</text:span><text:span text:style-name="T3"> </text:span><text:span text:style-name="T4">40/2026-0127113456(11)</text:span></text:p></draw:text-box></draw:frame><draw:frame draw:style-name="fr2" draw:name="Frame4" text:anchor-type="paragraph" svg:x="1.0181in" svg:y="2.7681in" svg:width="1.1626in" svg:height="0.1992in" draw:z-index="28"><draw:text-box><text:p text:style-name="P5"><text:span text:style-name="T5">RESOLUCIÓN</text:span></text:p></draw:text-box></draw:frame><draw:frame draw:style-name="fr2" draw:name="Frame5" text:anchor-type="paragraph" svg:x="1.9591in" svg:y="2.7681in" svg:width="0.2035in" svg:height="0.1992in" draw:z-index="29"><draw:text-box><text:p text:style-name="P5"><text:span text:style-name="T6"><text:s/></text:span></text:p></draw:text-box></draw:frame><draw:frame draw:style-name="fr2" draw:name="Frame6" text:anchor-type="paragraph" svg:x="2.011in" svg:y="2.7681in" svg:width="0.4291in" svg:height="0.1992in" draw:z-index="30"><draw:text-box><text:p text:style-name="P5"><text:span text:style-name="T5">DE</text:span></text:p></draw:text-box></draw:frame><draw:frame draw:style-name="fr2" draw:name="Frame7" text:anchor-type="paragraph" svg:x="2.2181in" svg:y="2.7681in" svg:width="0.2035in" svg:height="0.1992in" draw:z-index="31"><draw:text-box><text:p text:style-name="P5"><text:span text:style-name="T6"><text:s/></text:span></text:p></draw:text-box></draw:frame><draw:frame draw:style-name="fr2" draw:name="Frame8" text:anchor-type="paragraph" svg:x="2.2717in" svg:y="2.7681in" svg:width="0.4693in" svg:height="0.1992in" draw:z-index="32"><draw:text-box><text:p text:style-name="P5"><text:span text:style-name="T5">LA </text:span></text:p></draw:text-box></draw:frame><draw:frame draw:style-name="fr2" draw:name="Frame9" text:anchor-type="paragraph" svg:x="2.5189in" svg:y="2.7681in" svg:width="1.0161in" svg:height="0.1992in" draw:z-index="33"><draw:text-box><text:p text:style-name="P5"><text:span text:style-name="T5">DIRECCIÓN</text:span></text:p></draw:text-box></draw:frame><draw:frame draw:style-name="fr2" draw:name="Frame10" text:anchor-type="paragraph" svg:x="3.3126in" svg:y="2.7681in" svg:width="0.2035in" svg:height="0.1992in" draw:z-index="34"><draw:text-box><text:p text:style-name="P5"><text:span text:style-name="T6"><text:s/></text:span></text:p></draw:text-box></draw:frame><draw:frame draw:style-name="fr2" draw:name="Frame11" text:anchor-type="paragraph" svg:x="3.3654in" svg:y="2.7681in" svg:width="0.5646in" svg:height="0.1992in" draw:z-index="35"><draw:text-box><text:p text:style-name="P5"><text:span text:style-name="T5">DEL </text:span></text:p></draw:text-box></draw:frame><draw:frame draw:style-name="fr2" draw:name="Frame12" text:anchor-type="paragraph" svg:x="3.7075in" svg:y="2.7681in" svg:width="0.898in" svg:height="0.1992in" draw:z-index="36"><draw:text-box><text:p text:style-name="P5"><text:span text:style-name="T7">SERVICIO</text:span></text:p></draw:text-box></draw:frame><draw:frame draw:style-name="fr2" draw:name="Frame13" text:anchor-type="paragraph" svg:x="4.3835in" svg:y="2.7681in" svg:width="0.2035in" svg:height="0.1992in" draw:z-index="37"><draw:text-box><text:p text:style-name="P5"><text:span text:style-name="T6"><text:s/></text:span></text:p></draw:text-box></draw:frame><draw:frame draw:style-name="fr2" draw:name="Frame14" text:anchor-type="paragraph" svg:x="4.4362in" svg:y="2.7681in" svg:width="0.8846in" svg:height="0.1992in" draw:z-index="38"><draw:text-box><text:p text:style-name="P5"><text:span text:style-name="T5">CANARIO</text:span></text:p></draw:text-box></draw:frame><draw:frame draw:style-name="fr2" draw:name="Frame15" text:anchor-type="paragraph" svg:x="5.0984in" svg:y="2.7681in" svg:width="0.2035in" svg:height="0.1992in" draw:z-index="39"><draw:text-box><text:p text:style-name="P5"><text:span text:style-name="T6"><text:s/></text:span></text:p></draw:text-box></draw:frame><draw:frame draw:style-name="fr2" draw:name="Frame16" text:anchor-type="paragraph" svg:x="5.1516in" svg:y="2.7681in" svg:width="0.4291in" svg:height="0.1992in" draw:z-index="40"><draw:text-box><text:p text:style-name="P5"><text:span text:style-name="T5">DE</text:span></text:p></draw:text-box></draw:frame><draw:frame draw:style-name="fr2" draw:name="Frame17" text:anchor-type="paragraph" svg:x="5.3591in" svg:y="2.7681in" svg:width="0.2035in" svg:height="0.1992in" draw:z-index="41"><draw:text-box><text:p text:style-name="P5"><text:span text:style-name="T6"><text:s/></text:span></text:p></draw:text-box></draw:frame><draw:frame draw:style-name="fr2" draw:name="Frame18" text:anchor-type="paragraph" svg:x="5.4118in" svg:y="2.7681in" svg:width="0.8228in" svg:height="0.1992in" draw:z-index="42"><draw:text-box><text:p text:style-name="P5"><text:span text:style-name="T5">EMPLEO</text:span></text:p></draw:text-box></draw:frame><draw:frame draw:style-name="fr2" draw:name="Frame19" text:anchor-type="paragraph" svg:x="6.0126in" svg:y="2.7681in" svg:width="0.2035in" svg:height="0.1992in" draw:z-index="43"><draw:text-box><text:p text:style-name="P5"><text:span text:style-name="T6"><text:s/></text:span></text:p></draw:text-box></draw:frame><draw:frame draw:style-name="fr2" draw:name="Frame20" text:anchor-type="paragraph" svg:x="6.0646in" svg:y="2.7681in" svg:width="0.5382in" svg:height="0.1992in" draw:z-index="44"><draw:text-box><text:p text:style-name="P5"><text:span text:style-name="T5">POR</text:span></text:p></draw:text-box></draw:frame><draw:frame draw:style-name="fr2" draw:name="Frame21" text:anchor-type="paragraph" svg:x="6.3807in" svg:y="2.7681in" svg:width="0.2035in" svg:height="0.1992in" draw:z-index="45"><draw:text-box><text:p text:style-name="P5"><text:span text:style-name="T6"><text:s/></text:span></text:p></draw:text-box></draw:frame><draw:frame draw:style-name="fr2" draw:name="Frame22" text:anchor-type="paragraph" svg:x="6.4335in" svg:y="2.7681in" svg:width="0.4689in" svg:height="0.1992in" draw:z-index="46"><draw:text-box><text:p text:style-name="P5"><text:span text:style-name="T5">LA </text:span></text:p></draw:text-box></draw:frame><draw:frame draw:style-name="fr2" draw:name="Frame23" text:anchor-type="paragraph" svg:x="6.6799in" svg:y="2.7681in" svg:width="0.5382in" svg:height="0.1992in" draw:z-index="47"><draw:text-box><text:p text:style-name="P5"><text:span text:style-name="T5">QUE</text:span></text:p></draw:text-box></draw:frame><draw:frame draw:style-name="fr2" draw:name="Frame24" text:anchor-type="paragraph" svg:x="6.9957in" svg:y="2.7681in" svg:width="0.2035in" svg:height="0.1992in" draw:z-index="48"><draw:text-box><text:p text:style-name="P5"><text:span text:style-name="T6"><text:s/></text:span></text:p></draw:text-box></draw:frame><draw:frame draw:style-name="fr2" draw:name="Frame25" text:anchor-type="paragraph" svg:x="7.0484in" svg:y="2.7681in" svg:width="0.4217in" svg:height="0.1992in" draw:z-index="49"><draw:text-box><text:p text:style-name="P5"><text:span text:style-name="T6">SE</text:span></text:p></draw:text-box></draw:frame><draw:frame draw:style-name="fr2" draw:name="Frame26" text:anchor-type="paragraph" svg:x="7.248in" svg:y="2.7681in" svg:width="0.2035in" svg:height="0.1992in" draw:z-index="50"><draw:text-box><text:p text:style-name="P5"><text:span text:style-name="T6"><text:s/></text:span></text:p></draw:text-box></draw:frame><draw:frame draw:style-name="fr2" draw:name="Frame27" text:anchor-type="paragraph" svg:x="1.0181in" svg:y="2.9319in" svg:width="6.452in" svg:height="0.1992in" draw:z-index="51"><draw:text-box><text:p text:style-name="P5"><text:span text:style-name="T5">CONCEDE Y SE AUTORIZA EL PAGO DE UNA SUBVENCIÓN DEL COSTE SALARIAL DE LAS</text:span></text:p></draw:text-box></draw:frame><draw:frame draw:style-name="fr2" draw:name="Frame28" text:anchor-type="paragraph" svg:x="7.248in" svg:y="2.9319in" svg:width="0.2035in" svg:height="0.1992in" draw:z-index="52"><draw:text-box><text:p text:style-name="P5"><text:span text:style-name="T6"><text:s/></text:span></text:p></draw:text-box></draw:frame><draw:frame draw:style-name="fr2" draw:name="Frame29" text:anchor-type="paragraph" svg:x="1.0181in" svg:y="3.0953in" svg:width="7.2457in" svg:height="0.1992in" draw:z-index="53"><draw:text-box><text:p text:style-name="P5"><text:span text:style-name="T5">PERSONAS CON DISCAPACIDAD QUE TRABAJAN EN CENTROS ESPECIALES DE EMPLEO</text:span></text:p></draw:text-box></draw:frame><draw:frame draw:style-name="fr2" draw:name="Frame30" text:anchor-type="paragraph" svg:x="1.0181in" svg:y="3.4965in" svg:width="0.5484in" svg:height="0.1992in" draw:z-index="54"><draw:text-box><text:p text:style-name="P4"><text:span text:style-name="T4">Visto</text:span></text:p></draw:text-box></draw:frame><draw:frame draw:style-name="fr2" draw:name="Frame31" text:anchor-type="paragraph" svg:x="1.3445in" svg:y="3.4965in" svg:width="0.398in" svg:height="0.1992in" draw:z-index="55"><draw:text-box><text:p text:style-name="P4"><text:span text:style-name="T8"><text:s/>el</text:span></text:p></draw:text-box></draw:frame><draw:frame draw:style-name="fr2" draw:name="Frame32" text:anchor-type="paragraph" svg:x="1.5201in" svg:y="3.4965in" svg:width="0.9835in" svg:height="0.1992in" draw:z-index="56"><draw:text-box><text:p text:style-name="P4"><text:span text:style-name="T9"><text:s/>expediente</text:span></text:p></draw:text-box></draw:frame><draw:frame draw:style-name="fr2" draw:name="Frame33" text:anchor-type="paragraph" svg:x="2.2807in" svg:y="3.4965in" svg:width="1.3866in" svg:height="0.1992in" draw:z-index="57"><draw:text-box><text:p text:style-name="P4"><text:span text:style-name="T10"><text:s/>administrativo de</text:span></text:p></draw:text-box></draw:frame><draw:frame draw:style-name="fr2" draw:name="Frame34" text:anchor-type="paragraph" svg:x="3.4457in" svg:y="3.4965in" svg:width="2.0154in" svg:height="0.1992in" draw:z-index="58"><draw:text-box><text:p text:style-name="P4"><text:span text:style-name="T11"><text:s/>referencia, y en aplicación</text:span></text:p></draw:text-box></draw:frame><draw:frame draw:style-name="fr2" draw:name="Frame35" text:anchor-type="paragraph" svg:x="5.239in" svg:y="3.4965in" svg:width="0.4457in" svg:height="0.1992in" draw:z-index="59"><draw:text-box><text:p text:style-name="P4"><text:span text:style-name="T8"><text:s/>de</text:span></text:p></draw:text-box></draw:frame><draw:frame draw:style-name="fr2" draw:name="Frame36" text:anchor-type="paragraph" svg:x="5.4626in" svg:y="3.4965in" svg:width="1.452in" svg:height="0.1992in" draw:z-index="60"><draw:text-box><text:p text:style-name="P4"><text:span text:style-name="T11"><text:s/>la normativa legal</text:span></text:p></draw:text-box></draw:frame><draw:frame draw:style-name="fr2" draw:name="Frame37" text:anchor-type="paragraph" svg:x="6.6917in" svg:y="3.4965in" svg:width="1.0957in" svg:height="0.1992in" draw:z-index="61"><draw:text-box><text:p text:style-name="P4"><text:span text:style-name="T10"><text:s/>vigente, </text:span></text:p></draw:text-box></draw:frame><draw:frame draw:style-name="fr2" draw:name="Frame38" text:anchor-type="paragraph" svg:x="1.0181in" svg:y="3.6598in" svg:width="2.3917in" svg:height="0.1992in" draw:z-index="62"><draw:text-box><text:p text:style-name="P4"><text:span text:style-name="T3">resultan los siguientes</text:span></text:p></draw:text-box></draw:frame><draw:frame draw:style-name="fr2" draw:name="Frame39" text:anchor-type="paragraph" svg:x="3.5528in" svg:y="3.9866in" svg:width="1.9984in" svg:height="0.1992in" draw:z-index="63"><draw:text-box><text:p text:style-name="P4"><text:span text:style-name="T12">ANTECEDENTES</text:span></text:p></draw:text-box></draw:frame><draw:frame draw:style-name="fr2" draw:name="Frame40" text:anchor-type="paragraph" svg:x="1.0181in" svg:y="4.3138in" svg:width="7.2457in" svg:height="0.1992in" draw:z-index="64"><draw:text-box><text:p text:style-name="P4"><text:span text:style-name="T5">1º.-</text:span><text:span text:style-name="T13"> El Centro Especial de Empleo (en adelante CEE) </text:span><text:span text:style-name="T5">"DESARROLLO SOCIAL CANARIAS S.L"</text:span><text:span text:style-name="T13">, </text:span></text:p></draw:text-box></draw:frame><draw:frame draw:style-name="fr2" draw:name="Frame41" text:anchor-type="paragraph" svg:x="1.0181in" svg:y="4.478in" svg:width="0.7366in" svg:height="0.1992in" draw:z-index="65"><draw:text-box><text:p text:style-name="P4"><text:span text:style-name="T3">provisto</text:span></text:p></draw:text-box></draw:frame><draw:frame draw:style-name="fr2" draw:name="Frame42" text:anchor-type="paragraph" svg:x="1.5327in" svg:y="4.478in" svg:width="0.2055in" svg:height="0.1992in" draw:z-index="66"><draw:text-box><text:p text:style-name="P4"><text:span text:style-name="T14"><text:s/></text:span></text:p></draw:text-box></draw:frame><draw:frame draw:style-name="fr2" draw:name="Frame43" text:anchor-type="paragraph" svg:x="1.589in" svg:y="4.478in" svg:width="0.3953in" svg:height="0.1992in" draw:z-index="67"><draw:text-box><text:p text:style-name="P4"><text:span text:style-name="T3">de</text:span></text:p></draw:text-box></draw:frame><draw:frame draw:style-name="fr2" draw:name="Frame44" text:anchor-type="paragraph" svg:x="1.7638in" svg:y="4.478in" svg:width="0.2055in" svg:height="0.1992in" draw:z-index="68"><draw:text-box><text:p text:style-name="P4"><text:span text:style-name="T14"><text:s/></text:span></text:p></draw:text-box></draw:frame><draw:frame draw:style-name="fr2" draw:name="Frame45" text:anchor-type="paragraph" svg:x="1.8193in" svg:y="4.478in" svg:width="0.5236in" svg:height="0.1992in" draw:z-index="69"><draw:text-box><text:p text:style-name="P4"><text:span text:style-name="T3">NIF:</text:span></text:p></draw:text-box></draw:frame><draw:frame draw:style-name="fr2" draw:name="Frame46" text:anchor-type="paragraph" svg:x="2.1217in" svg:y="4.478in" svg:width="1.0701in" svg:height="0.1992in" draw:z-index="70"><draw:text-box><text:p text:style-name="P4"><text:span text:style-name="T13"><text:s/></text:span><text:span text:style-name="T5">B76249754</text:span><text:span text:style-name="T13"> </text:span></text:p></draw:text-box></draw:frame><draw:frame draw:style-name="fr2" draw:name="Frame47" text:anchor-type="paragraph" svg:x="2.9693in" svg:y="4.478in" svg:width="0.4681in" svg:height="0.1992in" draw:z-index="71"><draw:text-box><text:p text:style-name="P4"><text:span text:style-name="T3">con</text:span></text:p></draw:text-box></draw:frame><draw:frame draw:style-name="fr2" draw:name="Frame48" text:anchor-type="paragraph" svg:x="3.2154in" svg:y="4.478in" svg:width="0.2055in" svg:height="0.1992in" draw:z-index="72"><draw:text-box><text:p text:style-name="P4"><text:span text:style-name="T14"><text:s/></text:span></text:p></draw:text-box></draw:frame><draw:frame draw:style-name="fr2" draw:name="Frame49" text:anchor-type="paragraph" svg:x="3.2717in" svg:y="4.478in" svg:width="0.5874in" svg:height="0.1992in" draw:z-index="73"><draw:text-box><text:p text:style-name="P4"><text:span text:style-name="T3">fecha</text:span></text:p></draw:text-box></draw:frame><draw:frame draw:style-name="fr2" draw:name="Frame50" text:anchor-type="paragraph" svg:x="3.6362in" svg:y="4.478in" svg:width="0.2055in" svg:height="0.1992in" draw:z-index="74"><draw:text-box><text:p text:style-name="P4"><text:span text:style-name="T14"><text:s/></text:span></text:p></draw:text-box></draw:frame><draw:frame draw:style-name="fr2" draw:name="Frame51" text:anchor-type="paragraph" svg:x="3.6925in" svg:y="4.478in" svg:width="0.9508in" svg:height="0.1992in" draw:z-index="75"><draw:text-box><text:p text:style-name="P4"><text:span text:style-name="T3">27/01/2026</text:span></text:p></draw:text-box></draw:frame><draw:frame draw:style-name="fr2" draw:name="Frame52" text:anchor-type="paragraph" svg:x="4.4209in" svg:y="4.478in" svg:width="0.2055in" svg:height="0.1992in" draw:z-index="76"><draw:text-box><text:p text:style-name="P4"><text:span text:style-name="T14"><text:s/></text:span></text:p></draw:text-box></draw:frame><draw:frame draw:style-name="fr2" draw:name="Frame53" text:anchor-type="paragraph" svg:x="4.4764in" svg:y="4.478in" svg:width="0.2563in" svg:height="0.1992in" draw:z-index="77"><draw:text-box><text:p text:style-name="P4"><text:span text:style-name="T3">y</text:span></text:p></draw:text-box></draw:frame><draw:frame draw:style-name="fr2" draw:name="Frame54" text:anchor-type="paragraph" svg:x="4.5646in" svg:y="4.478in" svg:width="0.2055in" svg:height="0.1992in" draw:z-index="78"><draw:text-box><text:p text:style-name="P4"><text:span text:style-name="T14"><text:s/></text:span></text:p></draw:text-box></draw:frame><draw:frame draw:style-name="fr2" draw:name="Frame55" text:anchor-type="paragraph" svg:x="4.6201in" svg:y="4.478in" svg:width="0.7209in" svg:height="0.1992in" draw:z-index="79"><draw:text-box><text:p text:style-name="P4"><text:span text:style-name="T3">número</text:span></text:p></draw:text-box></draw:frame><draw:frame draw:style-name="fr2" draw:name="Frame56" text:anchor-type="paragraph" svg:x="5.1193in" svg:y="4.478in" svg:width="0.2055in" svg:height="0.1992in" draw:z-index="80"><draw:text-box><text:p text:style-name="P4"><text:span text:style-name="T14"><text:s/></text:span></text:p></draw:text-box></draw:frame><draw:frame draw:style-name="fr2" draw:name="Frame57" text:anchor-type="paragraph" svg:x="5.1752in" svg:y="4.478in" svg:width="0.3953in" svg:height="0.1992in" draw:z-index="81"><draw:text-box><text:p text:style-name="P4"><text:span text:style-name="T3">de</text:span></text:p></draw:text-box></draw:frame><draw:frame draw:style-name="fr2" draw:name="Frame58" text:anchor-type="paragraph" svg:x="5.35in" svg:y="4.478in" svg:width="0.2055in" svg:height="0.1992in" draw:z-index="82"><draw:text-box><text:p text:style-name="P4"><text:span text:style-name="T14"><text:s/></text:span></text:p></draw:text-box></draw:frame><draw:frame draw:style-name="fr2" draw:name="Frame59" text:anchor-type="paragraph" svg:x="5.4063in" svg:y="4.478in" svg:width="0.7134in" svg:height="0.1992in" draw:z-index="83"><draw:text-box><text:p text:style-name="P4"><text:span text:style-name="T3">registro</text:span></text:p></draw:text-box></draw:frame><draw:frame draw:style-name="fr2" draw:name="Frame60" text:anchor-type="paragraph" svg:x="5.8972in" svg:y="4.478in" svg:width="0.2055in" svg:height="0.1992in" draw:z-index="84"><draw:text-box><text:p text:style-name="P4"><text:span text:style-name="T14"><text:s/></text:span></text:p></draw:text-box></draw:frame><draw:frame draw:style-name="fr2" draw:name="Frame61" text:anchor-type="paragraph" svg:x="5.9528in" svg:y="4.478in" svg:width="0.3953in" svg:height="0.1992in" draw:z-index="85"><draw:text-box><text:p text:style-name="P4"><text:span text:style-name="T3">de</text:span></text:p></draw:text-box></draw:frame><draw:frame draw:style-name="fr2" draw:name="Frame62" text:anchor-type="paragraph" svg:x="6.128in" svg:y="4.478in" svg:width="0.2055in" svg:height="0.1992in" draw:z-index="86"><draw:text-box><text:p text:style-name="P4"><text:span text:style-name="T14"><text:s/></text:span></text:p></draw:text-box></draw:frame><draw:frame draw:style-name="fr2" draw:name="Frame63" text:anchor-type="paragraph" svg:x="6.1839in" svg:y="4.478in" svg:width="0.7209in" svg:height="0.1992in" draw:z-index="87"><draw:text-box><text:p text:style-name="P4"><text:span text:style-name="T3">entrada</text:span></text:p></draw:text-box></draw:frame><draw:frame draw:style-name="fr2" draw:name="Frame64" text:anchor-type="paragraph" svg:x="6.6835in" svg:y="4.478in" svg:width="0.2055in" svg:height="0.1992in" draw:z-index="88"><draw:text-box><text:p text:style-name="P4"><text:span text:style-name="T14"><text:s/></text:span></text:p></draw:text-box></draw:frame><draw:frame draw:style-name="fr2" draw:name="Frame65" text:anchor-type="paragraph" svg:x="6.739in" svg:y="4.478in" svg:width="1.0193in" svg:height="0.1992in" draw:z-index="89"><draw:text-box><text:p text:style-name="P4"><text:span text:style-name="T15">General </text:span></text:p></draw:text-box></draw:frame><draw:frame draw:style-name="fr2" draw:name="Frame66" text:anchor-type="paragraph" svg:x="1.0181in" svg:y="4.6409in" svg:width="7.2457in" svg:height="0.1992in" draw:z-index="90"><draw:text-box><text:p text:style-name="P4"><text:span text:style-name="T9">164346/2026, presenta solicitud ante el Servicio Canario de Empleo, mediante la cual interesa le </text:span></text:p></draw:text-box></draw:frame><draw:frame draw:style-name="fr2" draw:name="Frame67" text:anchor-type="paragraph" svg:x="1.0181in" svg:y="4.8047in" svg:width="7.2457in" svg:height="0.1992in" draw:z-index="91"><draw:text-box><text:p text:style-name="P4"><text:span text:style-name="T11">sea concedida una subvención de las previstas en la Orden de 30 de diciembre de 2022, de la </text:span></text:p></draw:text-box></draw:frame><draw:frame draw:style-name="fr2" draw:name="Frame68" text:anchor-type="paragraph" svg:x="1.0181in" svg:y="4.9681in" svg:width="7.2457in" svg:height="0.1992in" draw:z-index="92"><draw:text-box><text:p text:style-name="P4"><text:span text:style-name="T3">Consejería de Economía, Conocimiento y Empleo (BOC 9 de 13/01/2023) del coste salarial de 174 </text:span></text:p></draw:text-box></draw:frame><draw:frame draw:style-name="fr2" draw:name="Frame69" text:anchor-type="paragraph" svg:x="1.0181in" svg:y="5.1319in" svg:width="0.8209in" svg:height="0.1992in" draw:z-index="93"><draw:text-box><text:p text:style-name="P4"><text:span text:style-name="T3">personas</text:span></text:p></draw:text-box></draw:frame><draw:frame draw:style-name="fr2" draw:name="Frame70" text:anchor-type="paragraph" svg:x="1.6173in" svg:y="5.1319in" svg:width="0.2055in" svg:height="0.1992in" draw:z-index="94"><draw:text-box><text:p text:style-name="P4"><text:span text:style-name="T14"><text:s/></text:span></text:p></draw:text-box></draw:frame><draw:frame draw:style-name="fr2" draw:name="Frame71" text:anchor-type="paragraph" svg:x="1.6709in" svg:y="5.1319in" svg:width="0.4654in" svg:height="0.1992in" draw:z-index="95"><draw:text-box><text:p text:style-name="P4"><text:span text:style-name="T3">con</text:span></text:p></draw:text-box></draw:frame><draw:frame draw:style-name="fr2" draw:name="Frame72" text:anchor-type="paragraph" svg:x="1.9138in" svg:y="5.1319in" svg:width="0.2055in" svg:height="0.1992in" draw:z-index="96"><draw:text-box><text:p text:style-name="P4"><text:span text:style-name="T14"><text:s/></text:span></text:p></draw:text-box></draw:frame><draw:frame draw:style-name="fr2" draw:name="Frame73" text:anchor-type="paragraph" svg:x="1.9673in" svg:y="5.1319in" svg:width="1.0665in" svg:height="0.1992in" draw:z-index="97"><draw:text-box><text:p text:style-name="P4"><text:span text:style-name="T3">discapacidad</text:span></text:p></draw:text-box></draw:frame><draw:frame draw:style-name="fr2" draw:name="Frame74" text:anchor-type="paragraph" svg:x="2.8118in" svg:y="5.1319in" svg:width="0.2055in" svg:height="0.1992in" draw:z-index="98"><draw:text-box><text:p text:style-name="P4"><text:span text:style-name="T14"><text:s/></text:span></text:p></draw:text-box></draw:frame><draw:frame draw:style-name="fr2" draw:name="Frame75" text:anchor-type="paragraph" svg:x="2.8654in" svg:y="5.1319in" svg:width="0.4736in" svg:height="0.1992in" draw:z-index="99"><draw:text-box><text:p text:style-name="P4"><text:span text:style-name="T15">que</text:span></text:p></draw:text-box></draw:frame><draw:frame draw:style-name="fr2" draw:name="Frame76" text:anchor-type="paragraph" svg:x="3.1165in" svg:y="5.1319in" svg:width="0.2055in" svg:height="0.1992in" draw:z-index="100"><draw:text-box><text:p text:style-name="P4"><text:span text:style-name="T14"><text:s/></text:span></text:p></draw:text-box></draw:frame><draw:frame draw:style-name="fr2" draw:name="Frame77" text:anchor-type="paragraph" svg:x="3.1701in" svg:y="5.1319in" svg:width="0.75in" svg:height="0.1992in" draw:z-index="101"><draw:text-box><text:p text:style-name="P4"><text:span text:style-name="T3">trabajan</text:span></text:p></draw:text-box></draw:frame><draw:frame draw:style-name="fr2" draw:name="Frame78" text:anchor-type="paragraph" svg:x="3.6972in" svg:y="5.1319in" svg:width="0.2055in" svg:height="0.1992in" draw:z-index="102"><draw:text-box><text:p text:style-name="P4"><text:span text:style-name="T14"><text:s/></text:span></text:p></draw:text-box></draw:frame><draw:frame draw:style-name="fr2" draw:name="Frame79" text:anchor-type="paragraph" svg:x="3.7508in" svg:y="5.1319in" svg:width="0.3945in" svg:height="0.1992in" draw:z-index="103"><draw:text-box><text:p text:style-name="P4"><text:span text:style-name="T3">en</text:span></text:p></draw:text-box></draw:frame><draw:frame draw:style-name="fr2" draw:name="Frame80" text:anchor-type="paragraph" svg:x="3.9236in" svg:y="5.1319in" svg:width="0.2055in" svg:height="0.1992in" draw:z-index="104"><draw:text-box><text:p text:style-name="P4"><text:span text:style-name="T14"><text:s/></text:span></text:p></draw:text-box></draw:frame><draw:frame draw:style-name="fr2" draw:name="Frame81" text:anchor-type="paragraph" svg:x="3.9772in" svg:y="5.1319in" svg:width="0.3189in" svg:height="0.1992in" draw:z-index="105"><draw:text-box><text:p text:style-name="P4"><text:span text:style-name="T3">el</text:span></text:p></draw:text-box></draw:frame><draw:frame draw:style-name="fr2" draw:name="Frame82" text:anchor-type="paragraph" svg:x="4.1016in" svg:y="5.1319in" svg:width="0.2055in" svg:height="0.1992in" draw:z-index="106"><draw:text-box><text:p text:style-name="P4"><text:span text:style-name="T14"><text:s/></text:span></text:p></draw:text-box></draw:frame><draw:frame draw:style-name="fr2" draw:name="Frame83" text:anchor-type="paragraph" svg:x="4.1547in" svg:y="5.1319in" svg:width="0.5283in" svg:height="0.1992in" draw:z-index="107"><draw:text-box><text:p text:style-name="P4"><text:span text:style-name="T15">CEE</text:span></text:p></draw:text-box></draw:frame><draw:frame draw:style-name="fr2" draw:name="Frame84" text:anchor-type="paragraph" svg:x="4.4618in" svg:y="5.1319in" svg:width="0.2055in" svg:height="0.1992in" draw:z-index="108"><draw:text-box><text:p text:style-name="P4"><text:span text:style-name="T14"><text:s/></text:span></text:p></draw:text-box></draw:frame><draw:frame draw:style-name="fr2" draw:name="Frame85" text:anchor-type="paragraph" svg:x="4.5154in" svg:y="5.1319in" svg:width="0.3945in" svg:height="0.1992in" draw:z-index="109"><draw:text-box><text:p text:style-name="P4"><text:span text:style-name="T3">de</text:span></text:p></draw:text-box></draw:frame><draw:frame draw:style-name="fr2" draw:name="Frame86" text:anchor-type="paragraph" svg:x="4.6874in" svg:y="5.1319in" svg:width="0.2055in" svg:height="0.1992in" draw:z-index="110"><draw:text-box><text:p text:style-name="P4"><text:span text:style-name="T14"><text:s/></text:span></text:p></draw:text-box></draw:frame><draw:frame draw:style-name="fr2" draw:name="Frame87" text:anchor-type="paragraph" svg:x="4.7409in" svg:y="5.1319in" svg:width="0.9075in" svg:height="0.1992in" draw:z-index="111"><draw:text-box><text:p text:style-name="P4"><text:span text:style-name="T3">referencia,</text:span></text:p></draw:text-box></draw:frame><draw:frame draw:style-name="fr2" draw:name="Frame88" text:anchor-type="paragraph" svg:x="5.4264in" svg:y="5.1319in" svg:width="0.2055in" svg:height="0.1992in" draw:z-index="112"><draw:text-box><text:p text:style-name="P4"><text:span text:style-name="T14"><text:s/></text:span></text:p></draw:text-box></draw:frame><draw:frame draw:style-name="fr2" draw:name="Frame89" text:anchor-type="paragraph" svg:x="5.4799in" svg:y="5.1319in" svg:width="1.2563in" svg:height="0.1992in" draw:z-index="113"><draw:text-box><text:p text:style-name="P4"><text:span text:style-name="T3">correspondiente</text:span></text:p></draw:text-box></draw:frame><draw:frame draw:style-name="fr2" draw:name="Frame90" text:anchor-type="paragraph" svg:x="6.5138in" svg:y="5.1319in" svg:width="0.2055in" svg:height="0.1992in" draw:z-index="114"><draw:text-box><text:p text:style-name="P4"><text:span text:style-name="T14"><text:s/></text:span></text:p></draw:text-box></draw:frame><draw:frame draw:style-name="fr2" draw:name="Frame91" text:anchor-type="paragraph" svg:x="6.5673in" svg:y="5.1319in" svg:width="0.3189in" svg:height="0.1992in" draw:z-index="115"><draw:text-box><text:p text:style-name="P4"><text:span text:style-name="T3">al</text:span></text:p></draw:text-box></draw:frame><draw:frame draw:style-name="fr2" draw:name="Frame92" text:anchor-type="paragraph" svg:x="6.6917in" svg:y="5.1319in" svg:width="0.2055in" svg:height="0.1992in" draw:z-index="116"><draw:text-box><text:p text:style-name="P4"><text:span text:style-name="T14"><text:s/></text:span></text:p></draw:text-box></draw:frame><draw:frame draw:style-name="fr2" draw:name="Frame93" text:anchor-type="paragraph" svg:x="6.7453in" svg:y="5.1319in" svg:width="0.5047in" svg:height="0.1992in" draw:z-index="117"><draw:text-box><text:p text:style-name="P4"><text:span text:style-name="T15">mes</text:span></text:p></draw:text-box></draw:frame><draw:frame draw:style-name="fr2" draw:name="Frame94" text:anchor-type="paragraph" svg:x="7.0283in" svg:y="5.1319in" svg:width="0.2055in" svg:height="0.1992in" draw:z-index="118"><draw:text-box><text:p text:style-name="P4"><text:span text:style-name="T14"><text:s/></text:span></text:p></draw:text-box></draw:frame><draw:frame draw:style-name="fr2" draw:name="Frame95" text:anchor-type="paragraph" svg:x="7.0819in" svg:y="5.1319in" svg:width="0.4717in" svg:height="0.1992in" draw:z-index="119"><draw:text-box><text:p text:style-name="P4"><text:span text:style-name="T16">de </text:span></text:p></draw:text-box></draw:frame><draw:frame draw:style-name="fr2" draw:name="Frame96" text:anchor-type="paragraph" svg:x="1.0181in" svg:y="5.2953in" svg:width="7.2457in" svg:height="0.1992in" draw:z-index="120"><draw:text-box><text:p text:style-name="P4"><text:span text:style-name="T13">noviembre de 2025 por importe de</text:span><text:span text:style-name="T5"> <text:s/>ciento <text:s/>dos mil veintiséis euros con treinta y un </text:span><text:span text:style-name="T13"><text:s/></text:span><text:span text:style-name="T5">céntimos </text:span></text:p></draw:text-box></draw:frame><draw:frame draw:style-name="fr2" draw:name="Frame97" text:anchor-type="paragraph" svg:x="1.0181in" svg:y="5.4583in" svg:width="1.6209in" svg:height="0.1992in" draw:z-index="121"><draw:text-box><text:p text:style-name="P4"><text:span text:style-name="T12">(102.026,31€).</text:span></text:p></draw:text-box></draw:frame><draw:frame draw:style-name="fr2" draw:name="Frame98" text:anchor-type="paragraph" svg:x="1.0181in" svg:y="5.7854in" svg:width="0.4984in" svg:height="0.1992in" draw:z-index="122"><draw:text-box><text:p text:style-name="P4"><text:span text:style-name="T5">2º.-</text:span><text:span text:style-name="T13"> </text:span></text:p></draw:text-box></draw:frame><draw:frame draw:style-name="fr2" draw:name="Frame99" text:anchor-type="paragraph" svg:x="1.2953in" svg:y="5.7854in" svg:width="6.9689in" svg:height="0.1992in" draw:z-index="123"><draw:text-box><text:p text:style-name="P4"><text:span text:style-name="T10"><text:s/>El centro gestor en fecha 26/05/2026 y número de registro de salida General 440162/2026, </text:span></text:p></draw:text-box></draw:frame><draw:frame draw:style-name="fr2" draw:name="Frame100" text:anchor-type="paragraph" svg:x="1.0181in" svg:y="5.9492in" svg:width="7.2457in" svg:height="0.1992in" draw:z-index="124"><draw:text-box><text:p text:style-name="P4"><text:span text:style-name="T17">requiere al CEE por medio de un trámite de audiencia para que en el plazo de diez (10) días </text:span></text:p></draw:text-box></draw:frame><draw:frame draw:style-name="fr2" draw:name="Frame101" text:anchor-type="paragraph" svg:x="1.0181in" svg:y="6.1126in" svg:width="7.2457in" svg:height="0.1992in" draw:z-index="125"><draw:text-box><text:p text:style-name="P4"><text:span text:style-name="T16">hábiles, contados a partir del siguiente al de recibo de la notificación, presente ante el Servicio </text:span></text:p></draw:text-box></draw:frame><draw:frame draw:style-name="fr2" draw:name="Frame102" text:anchor-type="paragraph" svg:x="1.0181in" svg:y="6.2764in" svg:width="0.7429in" svg:height="0.1992in" draw:z-index="126"><draw:text-box><text:p text:style-name="P4"><text:span text:style-name="T3">Canario</text:span></text:p></draw:text-box></draw:frame><draw:frame draw:style-name="fr2" draw:name="Frame103" text:anchor-type="paragraph" svg:x="1.5398in" svg:y="6.2764in" svg:width="0.2055in" svg:height="0.1992in" draw:z-index="127"><draw:text-box><text:p text:style-name="P4"><text:span text:style-name="T14"><text:s/></text:span></text:p></draw:text-box></draw:frame><draw:frame draw:style-name="fr2" draw:name="Frame104" text:anchor-type="paragraph" svg:x="1.6028in" svg:y="6.2764in" svg:width="0.3953in" svg:height="0.1992in" draw:z-index="128"><draw:text-box><text:p text:style-name="P4"><text:span text:style-name="T3">de</text:span></text:p></draw:text-box></draw:frame><draw:frame draw:style-name="fr2" draw:name="Frame105" text:anchor-type="paragraph" svg:x="1.7846in" svg:y="6.2764in" svg:width="0.2055in" svg:height="0.1992in" draw:z-index="129"><draw:text-box><text:p text:style-name="P4"><text:span text:style-name="T14"><text:s/></text:span></text:p></draw:text-box></draw:frame><draw:frame draw:style-name="fr2" draw:name="Frame106" text:anchor-type="paragraph" svg:x="1.848in" svg:y="6.2764in" svg:width="0.728in" svg:height="0.1992in" draw:z-index="130"><draw:text-box><text:p text:style-name="P4"><text:span text:style-name="T3">Empleo</text:span></text:p></draw:text-box></draw:frame><draw:frame draw:style-name="fr2" draw:name="Frame107" text:anchor-type="paragraph" svg:x="2.3535in" svg:y="6.2764in" svg:width="0.2055in" svg:height="0.1992in" draw:z-index="131"><draw:text-box><text:p text:style-name="P4"><text:span text:style-name="T14"><text:s/></text:span></text:p></draw:text-box></draw:frame><draw:frame draw:style-name="fr2" draw:name="Frame108" text:anchor-type="paragraph" svg:x="2.4165in" svg:y="6.2764in" svg:width="0.3193in" svg:height="0.1992in" draw:z-index="132"><draw:text-box><text:p text:style-name="P4"><text:span text:style-name="T3">la</text:span></text:p></draw:text-box></draw:frame><draw:frame draw:style-name="fr2" draw:name="Frame109" text:anchor-type="paragraph" svg:x="2.5516in" svg:y="6.2764in" svg:width="0.2055in" svg:height="0.1992in" draw:z-index="133"><draw:text-box><text:p text:style-name="P4"><text:span text:style-name="T14"><text:s/></text:span></text:p></draw:text-box></draw:frame><draw:frame draw:style-name="fr2" draw:name="Frame110" text:anchor-type="paragraph" svg:x="2.6138in" svg:y="6.2764in" svg:width="1.2102in" svg:height="0.1992in" draw:z-index="134"><draw:text-box><text:p text:style-name="P4"><text:span text:style-name="T3">documentación</text:span></text:p></draw:text-box></draw:frame><draw:frame draw:style-name="fr2" draw:name="Frame111" text:anchor-type="paragraph" svg:x="3.602in" svg:y="6.2764in" svg:width="0.2055in" svg:height="0.1992in" draw:z-index="135"><draw:text-box><text:p text:style-name="P4"><text:span text:style-name="T14"><text:s/></text:span></text:p></draw:text-box></draw:frame><draw:frame draw:style-name="fr2" draw:name="Frame112" text:anchor-type="paragraph" svg:x="3.6661in" svg:y="6.2764in" svg:width="0.4835in" svg:height="0.1992in" draw:z-index="136"><draw:text-box><text:p text:style-name="P4"><text:span text:style-name="T3">que</text:span></text:p></draw:text-box></draw:frame><draw:frame draw:style-name="fr2" draw:name="Frame113" text:anchor-type="paragraph" svg:x="3.9272in" svg:y="6.2764in" svg:width="0.2055in" svg:height="0.1992in" draw:z-index="137"><draw:text-box><text:p text:style-name="P4"><text:span text:style-name="T14"><text:s/></text:span></text:p></draw:text-box></draw:frame><draw:frame draw:style-name="fr2" draw:name="Frame114" text:anchor-type="paragraph" svg:x="3.9902in" svg:y="6.2764in" svg:width="0.6646in" svg:height="0.1992in" draw:z-index="138"><draw:text-box><text:p text:style-name="P4"><text:span text:style-name="T3">estime</text:span></text:p></draw:text-box></draw:frame><draw:frame draw:style-name="fr2" draw:name="Frame115" text:anchor-type="paragraph" svg:x="4.4327in" svg:y="6.2764in" svg:width="0.2055in" svg:height="0.1992in" draw:z-index="139"><draw:text-box><text:p text:style-name="P4"><text:span text:style-name="T14"><text:s/></text:span></text:p></draw:text-box></draw:frame><draw:frame draw:style-name="fr2" draw:name="Frame116" text:anchor-type="paragraph" svg:x="4.4957in" svg:y="6.2764in" svg:width="0.878in" svg:height="0.1992in" draw:z-index="140"><draw:text-box><text:p text:style-name="P4"><text:span text:style-name="T3">pertinente</text:span></text:p></draw:text-box></draw:frame><draw:frame draw:style-name="fr2" draw:name="Frame117" text:anchor-type="paragraph" svg:x="5.1516in" svg:y="6.2764in" svg:width="0.2055in" svg:height="0.1992in" draw:z-index="141"><draw:text-box><text:p text:style-name="P4"><text:span text:style-name="T14"><text:s/></text:span></text:p></draw:text-box></draw:frame><draw:frame draw:style-name="fr2" draw:name="Frame118" text:anchor-type="paragraph" svg:x="5.2146in" svg:y="6.2764in" svg:width="0.5311in" svg:height="0.1992in" draw:z-index="142"><draw:text-box><text:p text:style-name="P4"><text:span text:style-name="T3">para</text:span></text:p></draw:text-box></draw:frame><draw:frame draw:style-name="fr2" draw:name="Frame119" text:anchor-type="paragraph" svg:x="5.5236in" svg:y="6.2764in" svg:width="0.2055in" svg:height="0.1992in" draw:z-index="143"><draw:text-box><text:p text:style-name="P4"><text:span text:style-name="T14"><text:s/></text:span></text:p></draw:text-box></draw:frame><draw:frame draw:style-name="fr2" draw:name="Frame120" text:anchor-type="paragraph" svg:x="5.5866in" svg:y="6.2764in" svg:width="0.7992in" svg:height="0.1992in" draw:z-index="144"><draw:text-box><text:p text:style-name="P4"><text:span text:style-name="T3">acreditar</text:span></text:p></draw:text-box></draw:frame><draw:frame draw:style-name="fr2" draw:name="Frame121" text:anchor-type="paragraph" svg:x="6.1634in" svg:y="6.2764in" svg:width="0.2055in" svg:height="0.1992in" draw:z-index="145"><draw:text-box><text:p text:style-name="P4"><text:span text:style-name="T14"><text:s/></text:span></text:p></draw:text-box></draw:frame><draw:frame draw:style-name="fr2" draw:name="Frame122" text:anchor-type="paragraph" svg:x="6.2264in" svg:y="6.2764in" svg:width="0.428in" svg:height="0.1992in" draw:z-index="146"><draw:text-box><text:p text:style-name="P4"><text:span text:style-name="T3">las</text:span></text:p></draw:text-box></draw:frame><draw:frame draw:style-name="fr2" draw:name="Frame123" text:anchor-type="paragraph" svg:x="6.4319in" svg:y="6.2764in" svg:width="0.2055in" svg:height="0.1992in" draw:z-index="147"><draw:text-box><text:p text:style-name="P4"><text:span text:style-name="T14"><text:s/></text:span></text:p></draw:text-box></draw:frame><draw:frame draw:style-name="fr2" draw:name="Frame124" text:anchor-type="paragraph" svg:x="6.4953in" svg:y="6.2764in" svg:width="1.4102in" svg:height="0.1992in" draw:z-index="148"><draw:text-box><text:p text:style-name="P4"><text:span text:style-name="T15">deficiencias </text:span></text:p></draw:text-box></draw:frame><draw:frame draw:style-name="fr2" draw:name="Frame125" text:anchor-type="paragraph" svg:x="1.0181in" svg:y="6.4398in" svg:width="5.6291in" svg:height="0.1992in" draw:z-index="149"><draw:text-box><text:p text:style-name="P4"><text:span text:style-name="T3">encontradas en la solicitud de subvención presentada.</text:span></text:p></draw:text-box></draw:frame><draw:frame draw:style-name="fr2" draw:name="Frame126" text:anchor-type="paragraph" svg:x="1.0181in" svg:y="6.7665in" svg:width="7.2457in" svg:height="0.1992in" draw:z-index="150"><draw:text-box><text:p text:style-name="P4"><text:span text:style-name="T16">El CEE con fecha 26/05/2026 y número de registro de entrada General 1138542/2026 presenta </text:span></text:p></draw:text-box></draw:frame><draw:frame draw:style-name="fr2" draw:name="Frame127" text:anchor-type="paragraph" svg:x="1.0181in" svg:y="6.9307in" svg:width="1.0071in" svg:height="0.1992in" draw:z-index="151"><draw:text-box><text:p text:style-name="P4"><text:span text:style-name="T3">alegaciones</text:span></text:p></draw:text-box></draw:frame><draw:frame draw:style-name="fr2" draw:name="Frame128" text:anchor-type="paragraph" svg:x="1.8028in" svg:y="6.9307in" svg:width="0.2055in" svg:height="0.1992in" draw:z-index="152"><draw:text-box><text:p text:style-name="P4"><text:span text:style-name="T14"><text:s/></text:span></text:p></draw:text-box></draw:frame><draw:frame draw:style-name="fr2" draw:name="Frame129" text:anchor-type="paragraph" svg:x="1.8681in" svg:y="6.9307in" svg:width="0.6437in" svg:height="0.1992in" draw:z-index="153"><draw:text-box><text:p text:style-name="P4"><text:span text:style-name="T3">donde</text:span></text:p></draw:text-box></draw:frame><draw:frame draw:style-name="fr2" draw:name="Frame130" text:anchor-type="paragraph" svg:x="2.289in" svg:y="6.9307in" svg:width="0.2055in" svg:height="0.1992in" draw:z-index="154"><draw:text-box><text:p text:style-name="P4"><text:span text:style-name="T14"><text:s/></text:span></text:p></draw:text-box></draw:frame><draw:frame draw:style-name="fr2" draw:name="Frame131" text:anchor-type="paragraph" svg:x="2.3543in" svg:y="6.9307in" svg:width="0.8953in" svg:height="0.1992in" draw:z-index="155"><draw:text-box><text:p text:style-name="P4"><text:span text:style-name="T3">manifiesta</text:span></text:p></draw:text-box></draw:frame><draw:frame draw:style-name="fr2" draw:name="Frame132" text:anchor-type="paragraph" svg:x="3.0272in" svg:y="6.9307in" svg:width="0.2055in" svg:height="0.1992in" draw:z-index="156"><draw:text-box><text:p text:style-name="P4"><text:span text:style-name="T14"><text:s/></text:span></text:p></draw:text-box></draw:frame><draw:frame draw:style-name="fr2" draw:name="Frame133" text:anchor-type="paragraph" svg:x="3.0929in" svg:y="6.9307in" svg:width="0.5638in" svg:height="0.1992in" draw:z-index="157"><draw:text-box><text:p text:style-name="P4"><text:span text:style-name="T3">estar</text:span></text:p></draw:text-box></draw:frame><draw:frame draw:style-name="fr2" draw:name="Frame134" text:anchor-type="paragraph" svg:x="3.4346in" svg:y="6.9307in" svg:width="0.2055in" svg:height="0.1992in" draw:z-index="158"><draw:text-box><text:p text:style-name="P4"><text:span text:style-name="T14"><text:s/></text:span></text:p></draw:text-box></draw:frame><draw:frame draw:style-name="fr2" draw:name="Frame135" text:anchor-type="paragraph" svg:x="3.5in" svg:y="6.9307in" svg:width="0.3953in" svg:height="0.1992in" draw:z-index="159"><draw:text-box><text:p text:style-name="P4"><text:span text:style-name="T3">de</text:span></text:p></draw:text-box></draw:frame><draw:frame draw:style-name="fr2" draw:name="Frame136" text:anchor-type="paragraph" svg:x="3.6835in" svg:y="6.9307in" svg:width="0.2055in" svg:height="0.1992in" draw:z-index="160"><draw:text-box><text:p text:style-name="P4"><text:span text:style-name="T14"><text:s/></text:span></text:p></draw:text-box></draw:frame><draw:frame draw:style-name="fr2" draw:name="Frame137" text:anchor-type="paragraph" svg:x="3.7492in" svg:y="6.9307in" svg:width="0.7618in" svg:height="0.1992in" draw:z-index="161"><draw:text-box><text:p text:style-name="P4"><text:span text:style-name="T3">acuerdo</text:span></text:p></draw:text-box></draw:frame><draw:frame draw:style-name="fr2" draw:name="Frame138" text:anchor-type="paragraph" svg:x="4.289in" svg:y="6.9307in" svg:width="0.2055in" svg:height="0.1992in" draw:z-index="162"><draw:text-box><text:p text:style-name="P4"><text:span text:style-name="T14"><text:s/></text:span></text:p></draw:text-box></draw:frame><draw:frame draw:style-name="fr2" draw:name="Frame139" text:anchor-type="paragraph" svg:x="4.3543in" svg:y="6.9307in" svg:width="0.4772in" svg:height="0.1992in" draw:z-index="163"><draw:text-box><text:p text:style-name="P4"><text:span text:style-name="T3">con</text:span></text:p></draw:text-box></draw:frame><draw:frame draw:style-name="fr2" draw:name="Frame140" text:anchor-type="paragraph" svg:x="4.6091in" svg:y="6.9307in" svg:width="0.2055in" svg:height="0.1992in" draw:z-index="164"><draw:text-box><text:p text:style-name="P4"><text:span text:style-name="T14"><text:s/></text:span></text:p></draw:text-box></draw:frame><draw:frame draw:style-name="fr2" draw:name="Frame141" text:anchor-type="paragraph" svg:x="4.6744in" svg:y="6.9307in" svg:width="0.3953in" svg:height="0.1992in" draw:z-index="165"><draw:text-box><text:p text:style-name="P4"><text:span text:style-name="T3">no</text:span></text:p></draw:text-box></draw:frame><draw:frame draw:style-name="fr2" draw:name="Frame142" text:anchor-type="paragraph" svg:x="4.8583in" svg:y="6.9307in" svg:width="0.2055in" svg:height="0.1992in" draw:z-index="166"><draw:text-box><text:p text:style-name="P4"><text:span text:style-name="T14"><text:s/></text:span></text:p></draw:text-box></draw:frame><draw:frame draw:style-name="fr2" draw:name="Frame143" text:anchor-type="paragraph" svg:x="4.9228in" svg:y="6.9307in" svg:width="1.0937in" svg:height="0.1992in" draw:z-index="167"><draw:text-box><text:p text:style-name="P4"><text:span text:style-name="T3">subvencionar</text:span></text:p></draw:text-box></draw:frame><draw:frame draw:style-name="fr2" draw:name="Frame144" text:anchor-type="paragraph" svg:x="5.7945in" svg:y="6.9307in" svg:width="0.2055in" svg:height="0.1992in" draw:z-index="168"><draw:text-box><text:p text:style-name="P4"><text:span text:style-name="T14"><text:s/></text:span></text:p></draw:text-box></draw:frame><draw:frame draw:style-name="fr2" draw:name="Frame145" text:anchor-type="paragraph" svg:x="5.8598in" svg:y="6.9307in" svg:width="0.4299in" svg:height="0.1992in" draw:z-index="169"><draw:text-box><text:p text:style-name="P4"><text:span text:style-name="T3">los</text:span></text:p></draw:text-box></draw:frame><draw:frame draw:style-name="fr2" draw:name="Frame146" text:anchor-type="paragraph" svg:x="6.0673in" svg:y="6.9307in" svg:width="0.2055in" svg:height="0.1992in" draw:z-index="170"><draw:text-box><text:p text:style-name="P4"><text:span text:style-name="T14"><text:s/></text:span></text:p></draw:text-box></draw:frame><draw:frame draw:style-name="fr2" draw:name="Frame147" text:anchor-type="paragraph" svg:x="6.1319in" svg:y="6.9307in" svg:width="0.8327in" svg:height="0.1992in" draw:z-index="171"><draw:text-box><text:p text:style-name="P4"><text:span text:style-name="T3">contratos</text:span></text:p></draw:text-box></draw:frame><draw:frame draw:style-name="fr2" draw:name="Frame148" text:anchor-type="paragraph" svg:x="6.7429in" svg:y="6.9307in" svg:width="0.2055in" svg:height="0.1992in" draw:z-index="172"><draw:text-box><text:p text:style-name="P4"><text:span text:style-name="T14"><text:s/></text:span></text:p></draw:text-box></draw:frame><draw:frame draw:style-name="fr2" draw:name="Frame149" text:anchor-type="paragraph" svg:x="6.8083in" svg:y="6.9307in" svg:width="0.3953in" svg:height="0.1992in" draw:z-index="173"><draw:text-box><text:p text:style-name="P4"><text:span text:style-name="T3">de</text:span></text:p></draw:text-box></draw:frame><draw:frame draw:style-name="fr2" draw:name="Frame150" text:anchor-type="paragraph" svg:x="6.9925in" svg:y="6.9307in" svg:width="0.2055in" svg:height="0.1992in" draw:z-index="174"><draw:text-box><text:p text:style-name="P4"><text:span text:style-name="T14"><text:s/></text:span></text:p></draw:text-box></draw:frame><draw:frame draw:style-name="fr2" draw:name="Frame151" text:anchor-type="paragraph" svg:x="7.0571in" svg:y="6.9307in" svg:width="0.5102in" svg:height="0.1992in" draw:z-index="175"><draw:text-box><text:p text:style-name="P4"><text:span text:style-name="T16">los </text:span></text:p></draw:text-box></draw:frame><draw:frame draw:style-name="fr2" draw:name="Frame152" text:anchor-type="paragraph" svg:x="1.0181in" svg:y="7.0937in" svg:width="7.2457in" svg:height="0.1992in" draw:z-index="176"><draw:text-box><text:p text:style-name="P4"><text:span text:style-name="T3">trabajadores reseñados en el trámite de audiencia correspondiente al mes de noviembre 2025. </text:span></text:p></draw:text-box></draw:frame><draw:frame draw:style-name="fr2" draw:name="Frame153" text:anchor-type="paragraph" svg:x="1.0181in" svg:y="7.4209in" svg:width="0.4571in" svg:height="0.1992in" draw:z-index="177"><draw:text-box><text:p text:style-name="P4"><text:span text:style-name="T12">3º.-</text:span></text:p></draw:text-box></draw:frame><draw:frame draw:style-name="fr2" draw:name="Frame154" text:anchor-type="paragraph" svg:x="1.2528in" svg:y="7.4209in" svg:width="7.011in" svg:height="0.1992in" draw:z-index="178"><draw:text-box><text:p text:style-name="P4"><text:span text:style-name="T5"><text:s/></text:span><text:span text:style-name="T13">El referido CEE se encuentra debidamente calificado e inscrito como tal en el Registro que </text:span></text:p></draw:text-box></draw:frame><draw:frame draw:style-name="fr2" draw:name="Frame155" text:anchor-type="paragraph" svg:x="1.0181in" svg:y="7.5846in" svg:width="7.2457in" svg:height="0.1992in" draw:z-index="179"><draw:text-box><text:p text:style-name="P4"><text:span text:style-name="T3">gestiona el Servicio Canario de Empleo, con el número 0146 y fecha de inscripción 09/08/2016.</text:span></text:p></draw:text-box></draw:frame><draw:frame draw:style-name="fr2" draw:name="Frame156" text:anchor-type="paragraph" svg:x="1.0181in" svg:y="7.9118in" svg:width="7.2457in" svg:height="0.1992in" draw:z-index="180"><draw:text-box><text:p text:style-name="P4"><text:span text:style-name="T5">4º.- </text:span><text:span text:style-name="T13">Con carácter previo al dictado de la presente Resolución se ha emitido, por parte del Centro </text:span></text:p></draw:text-box></draw:frame><draw:frame draw:style-name="fr2" draw:name="Frame157" text:anchor-type="paragraph" svg:x="1.0181in" svg:y="8.0752in" svg:width="7.2457in" svg:height="0.1992in" draw:z-index="181"><draw:text-box><text:p text:style-name="P4"><text:span text:style-name="T8">Gestor, el Informe al que alude el artículo 36, apartado 1, del Decreto 36/2009, por el que se </text:span></text:p></draw:text-box></draw:frame><draw:frame draw:style-name="fr2" draw:name="Frame158" text:anchor-type="paragraph" svg:x="1.0181in" svg:y="8.239in" svg:width="0.6362in" svg:height="0.1992in" draw:z-index="182"><draw:text-box><text:p text:style-name="P4"><text:span text:style-name="T3">regula</text:span></text:p></draw:text-box></draw:frame><draw:frame draw:style-name="fr2" draw:name="Frame159" text:anchor-type="paragraph" svg:x="1.4327in" svg:y="8.239in" svg:width="0.2055in" svg:height="0.1992in" draw:z-index="183"><draw:text-box><text:p text:style-name="P4"><text:span text:style-name="T14"><text:s/></text:span></text:p></draw:text-box></draw:frame><draw:frame draw:style-name="fr2" draw:name="Frame160" text:anchor-type="paragraph" svg:x="1.4909in" svg:y="8.239in" svg:width="0.3193in" svg:height="0.1992in" draw:z-index="184"><draw:text-box><text:p text:style-name="P4"><text:span text:style-name="T14">el</text:span></text:p></draw:text-box></draw:frame><draw:frame draw:style-name="fr2" draw:name="Frame161" text:anchor-type="paragraph" svg:x="1.6209in" svg:y="8.239in" svg:width="0.2055in" svg:height="0.1992in" draw:z-index="185"><draw:text-box><text:p text:style-name="P4"><text:span text:style-name="T14"><text:s/></text:span></text:p></draw:text-box></draw:frame><draw:frame draw:style-name="fr2" draw:name="Frame162" text:anchor-type="paragraph" svg:x="1.6799in" svg:y="8.239in" svg:width="0.7547in" svg:height="0.1992in" draw:z-index="186"><draw:text-box><text:p text:style-name="P4"><text:span text:style-name="T3">régimen</text:span></text:p></draw:text-box></draw:frame><draw:frame draw:style-name="fr2" draw:name="Frame163" text:anchor-type="paragraph" svg:x="2.2126in" svg:y="8.239in" svg:width="0.2055in" svg:height="0.1992in" draw:z-index="187"><draw:text-box><text:p text:style-name="P4"><text:span text:style-name="T14"><text:s/></text:span></text:p></draw:text-box></draw:frame><draw:frame draw:style-name="fr2" draw:name="Frame164" text:anchor-type="paragraph" svg:x="2.2717in" svg:y="8.239in" svg:width="0.7161in" svg:height="0.1992in" draw:z-index="188"><draw:text-box><text:p text:style-name="P4"><text:span text:style-name="T3">general</text:span></text:p></draw:text-box></draw:frame><draw:frame draw:style-name="fr2" draw:name="Frame165" text:anchor-type="paragraph" svg:x="2.7646in" svg:y="8.239in" svg:width="0.2055in" svg:height="0.1992in" draw:z-index="189"><draw:text-box><text:p text:style-name="P4"><text:span text:style-name="T14"><text:s/></text:span></text:p></draw:text-box></draw:frame><draw:frame draw:style-name="fr2" draw:name="Frame166" text:anchor-type="paragraph" svg:x="2.8236in" svg:y="8.239in" svg:width="0.3957in" svg:height="0.1992in" draw:z-index="190"><draw:text-box><text:p text:style-name="P4"><text:span text:style-name="T3">de</text:span></text:p></draw:text-box></draw:frame><draw:frame draw:style-name="fr2" draw:name="Frame167" text:anchor-type="paragraph" svg:x="3.0008in" svg:y="8.239in" svg:width="0.2055in" svg:height="0.1992in" draw:z-index="191"><draw:text-box><text:p text:style-name="P4"><text:span text:style-name="T14"><text:s/></text:span></text:p></draw:text-box></draw:frame><draw:frame draw:style-name="fr2" draw:name="Frame168" text:anchor-type="paragraph" svg:x="3.0598in" svg:y="8.239in" svg:width="1.111in" svg:height="0.1992in" draw:z-index="192"><draw:text-box><text:p text:style-name="P4"><text:span text:style-name="T3">subvenciones</text:span></text:p></draw:text-box></draw:frame><draw:frame draw:style-name="fr2" draw:name="Frame169" text:anchor-type="paragraph" svg:x="3.9484in" svg:y="8.239in" svg:width="0.2055in" svg:height="0.1992in" draw:z-index="193"><draw:text-box><text:p text:style-name="P4"><text:span text:style-name="T14"><text:s/></text:span></text:p></draw:text-box></draw:frame><draw:frame draw:style-name="fr2" draw:name="Frame170" text:anchor-type="paragraph" svg:x="4.0075in" svg:y="8.239in" svg:width="0.3953in" svg:height="0.1992in" draw:z-index="194"><draw:text-box><text:p text:style-name="P4"><text:span text:style-name="T3">de</text:span></text:p></draw:text-box></draw:frame><draw:frame draw:style-name="fr2" draw:name="Frame171" text:anchor-type="paragraph" svg:x="4.1846in" svg:y="8.239in" svg:width="0.2055in" svg:height="0.1992in" draw:z-index="195"><draw:text-box><text:p text:style-name="P4"><text:span text:style-name="T14"><text:s/></text:span></text:p></draw:text-box></draw:frame><draw:frame draw:style-name="fr2" draw:name="Frame172" text:anchor-type="paragraph" svg:x="4.2437in" svg:y="8.239in" svg:width="0.3193in" svg:height="0.1992in" draw:z-index="196"><draw:text-box><text:p text:style-name="P4"><text:span text:style-name="T3">la</text:span></text:p></draw:text-box></draw:frame><draw:frame draw:style-name="fr2" draw:name="Frame173" text:anchor-type="paragraph" svg:x="4.3736in" svg:y="8.239in" svg:width="0.2055in" svg:height="0.1992in" draw:z-index="197"><draw:text-box><text:p text:style-name="P4"><text:span text:style-name="T14"><text:s/></text:span></text:p></draw:text-box></draw:frame><draw:frame draw:style-name="fr2" draw:name="Frame174" text:anchor-type="paragraph" svg:x="4.4319in" svg:y="8.239in" svg:width="0.9681in" svg:height="0.1992in" draw:z-index="198"><draw:text-box><text:p text:style-name="P4"><text:span text:style-name="T3">Comunidad</text:span></text:p></draw:text-box></draw:frame><draw:frame draw:style-name="fr2" draw:name="Frame175" text:anchor-type="paragraph" svg:x="5.1783in" svg:y="8.239in" svg:width="0.9402in" svg:height="0.1992in" draw:z-index="199"><draw:text-box><text:p text:style-name="P4"><text:span text:style-name="T9"><text:s/>Autónoma</text:span></text:p></draw:text-box></draw:frame><draw:frame draw:style-name="fr2" draw:name="Frame176" text:anchor-type="paragraph" svg:x="5.8965in" svg:y="8.239in" svg:width="0.2055in" svg:height="0.1992in" draw:z-index="200"><draw:text-box><text:p text:style-name="P4"><text:span text:style-name="T14"><text:s/></text:span></text:p></draw:text-box></draw:frame><draw:frame draw:style-name="fr2" draw:name="Frame177" text:anchor-type="paragraph" svg:x="5.9547in" svg:y="8.239in" svg:width="0.3953in" svg:height="0.1992in" draw:z-index="201"><draw:text-box><text:p text:style-name="P4"><text:span text:style-name="T3">de</text:span></text:p></draw:text-box></draw:frame><draw:frame draw:style-name="fr2" draw:name="Frame178" text:anchor-type="paragraph" svg:x="6.1327in" svg:y="8.239in" svg:width="0.2055in" svg:height="0.1992in" draw:z-index="202"><draw:text-box><text:p text:style-name="P4"><text:span text:style-name="T14"><text:s/></text:span></text:p></draw:text-box></draw:frame><draw:frame draw:style-name="fr2" draw:name="Frame179" text:anchor-type="paragraph" svg:x="6.1917in" svg:y="8.239in" svg:width="0.85in" svg:height="0.1992in" draw:z-index="203"><draw:text-box><text:p text:style-name="P4"><text:span text:style-name="T3">Canarias.</text:span></text:p></draw:text-box></draw:frame><draw:frame draw:style-name="fr2" draw:name="Frame180" text:anchor-type="paragraph" svg:x="6.8193in" svg:y="8.239in" svg:width="0.2055in" svg:height="0.1992in" draw:z-index="204"><draw:text-box><text:p text:style-name="P4"><text:span text:style-name="T14"><text:s/></text:span></text:p></draw:text-box></draw:frame><draw:frame draw:style-name="fr2" draw:name="Frame181" text:anchor-type="paragraph" svg:x="6.878in" svg:y="8.239in" svg:width="0.7972in" svg:height="0.1992in" draw:z-index="205"><draw:text-box><text:p text:style-name="P4"><text:span text:style-name="T9">Dicho </text:span></text:p></draw:text-box></draw:frame><draw:frame draw:style-name="fr2" draw:name="Frame182" text:anchor-type="paragraph" svg:x="1.0181in" svg:y="8.402in" svg:width="7.2457in" svg:height="0.1992in" draw:z-index="206"><draw:text-box><text:p text:style-name="P4"><text:span text:style-name="T13">Informe, de fecha 01/06/2026 ha quedado debidamente incorporado al expediente de referencia.</text:span></text:p></draw:text-box></draw:frame><draw:frame draw:style-name="fr2" draw:name="Frame183" text:anchor-type="paragraph" svg:x="1.0181in" svg:y="8.8929in" svg:width="6.539in" svg:height="0.1992in" draw:z-index="207"><draw:text-box><text:p text:style-name="P4"><text:span text:style-name="T3">A los citados Antecedentes, les son de aplicación las siguientes</text:span></text:p></draw:text-box></draw:frame><draw:frame draw:style-name="fr2" draw:name="Frame184" text:anchor-type="paragraph" svg:x="3.0311in" svg:y="9.3835in" svg:width="3.6654in" svg:height="0.1992in" draw:z-index="208"><draw:text-box><text:p text:style-name="P4"><text:span text:style-name="T12">CONSIDERACIONES JURÍDICAS</text:span></text:p></draw:text-box></draw:frame><draw:frame draw:style-name="fr2" draw:name="Frame185" text:anchor-type="paragraph" svg:x="1.0181in" svg:y="9.7102in" svg:width="7.2457in" svg:height="0.1992in" draw:z-index="209"><draw:text-box><text:p text:style-name="P4"><text:span text:style-name="T5">Primera.-</text:span><text:span text:style-name="T13"> <text:s/>El órgano competente para adoptar la presente resolución es la Dirección del SCE, de </text:span></text:p></draw:text-box></draw:frame><draw:frame draw:style-name="fr2" draw:name="Frame186" text:anchor-type="paragraph" svg:x="1.0181in" svg:y="9.8744in" svg:width="6.452in" svg:height="0.1992in" draw:z-index="210"><draw:text-box><text:p text:style-name="P4"><text:span text:style-name="T9">conformidad con lo establecido en el artículo 9.2.c) de la Ley 12/2003, de 4 de abril, del SCE. En</text:span></text:p></draw:text-box></draw:frame><draw:frame draw:style-name="fr2" draw:name="Frame187" text:anchor-type="paragraph" svg:x="7.248in" svg:y="9.8744in" svg:width="0.2055in" svg:height="0.1992in" draw:z-index="211"><draw:text-box><text:p text:style-name="P4"><text:span text:style-name="T14"><text:s/></text:span></text:p></draw:text-box></draw:frame><draw:frame draw:style-name="fr2" draw:name="Frame188" text:anchor-type="paragraph" svg:x="0.5in" svg:y="10.9571in" svg:width="5.0374in" svg:height="0.1165in" draw:z-index="212"><draw:text-box><text:p text:style-name="P6"><text:span text:style-name="T18">En la dirección https://sede.gobiernodecanarias.org/sede/verifica_doc?codigo_nde=</text:span></text:p></draw:text-box></draw:frame><draw:frame draw:style-name="fr2" draw:name="Frame189" text:anchor-type="paragraph" svg:x="0.5in" svg:y="11.0402in" svg:width="4.6189in" svg:height="0.1165in" draw:z-index="213"><draw:text-box><text:p text:style-name="P6"><text:span text:style-name="T18">puede ser comprobada la autenticidad de esta copia, mediante el número de</text:span></text:p></draw:text-box></draw:frame><draw:frame draw:style-name="fr2" draw:name="Frame190" text:anchor-type="paragraph" svg:x="0.5in" svg:y="11.1236in" svg:width="2.0327in" svg:height="0.1165in" draw:z-index="214"><draw:text-box><text:p text:style-name="P6"><text:span text:style-name="T18">documento electrónico siguiente:</text:span></text:p></draw:text-box></draw:frame><draw:g text:anchor-type="char" draw:z-index="2" draw:name="Shapes5" draw:style-name="gr1"><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8"><text:span text:style-name="T13">relación con el Decreto 118/2004, de 29 de julio, modificado por Decreto 34/2023, de 23 de marzo, de estructura orgánica y de funcionamiento del SCE, mediante Resolución núm. 7792 de 24/09/2025, se acuerda la adscripción temporal del Servicio de Empleo II a la Subdirección de Economía social y emprendimiento.</text:span></text:p>
      <text:p text:style-name="P9"><text:span text:style-name="T5">Segunda.-</text:span><text:span text:style-name="T13"> La subvención del coste salarial de las personas con discapacidad que trabajan en el CEE se establece en los arts. 52.b y 54 del Real Decreto 818/2021, de 28 de septiembre, que regula los programas comunes de activación para el empleo del Sistema Nacional de Empleo. La Orden de 30 de diciembre de 2022, de la Consejería de Economía, Conocimiento y Empleo (BOC 9 de 13/01/2023), aprueba las bases reguladoras para la concesión de las subvenciones, y prevé, como beneficiaria de las mismas a los CEE que tengan personalidad jurídica propia y figuren inscritos como tales en el Registro de CEE del SCE (Decreto 79/1986, de 9 de mayo - BOC 61 de 26/05/1986), o bien a las entidades titulares de los centros.</text:span></text:p>
      <text:p text:style-name="P9"><text:span text:style-name="T5">Tercera.-</text:span><text:span text:style-name="T13"> Con fecha 9 de mayo de 2025 se ha publicado la ORDEN de 24 de abril de 2025, por la que se modifica la Orden de 30 de diciembre de 2022, que aprueba las bases reguladoras para la concesión de subvenciones públicas destinadas al fomento de la inclusión laboral de personas con discapacidad en el mercado de trabajo ordinario y en el mercado de trabajo protegido BOC n.º 92 de 9 de mayo de 2025). Esta Orden viene a establecer lo siguiente:</text:span></text:p>
      <text:p text:style-name="P9"><text:span text:style-name="T19">B.1. Las subvenciones de coste salarial se graduarán teniendo en cuenta el tipo y grado de discapacidad de las personas destinatarias últimas de este programa, así como la estabilidad de los puestos de trabajo que ocupan, y su tiempo de permanencia en la entidad, en los siguientes términos:</text:span></text:p>
      <text:p text:style-name="P10"><text:span text:style-name="T19"><text:s/>a</text:span><text:span text:style-name="T20">) En el caso de personas trabajadoras con discapacidad que presentan mayores dificultades de acceso al mercado de trabajo, según lo previsto en el artículo 5.c) del Real Decreto 818/2021, la cuantía mínima de la subvención por cada persona trabajadora será equivalente al 55 por ciento del salario mínimo interprofesional vigente (60 por ciento si es mujer o mayor de 45 años) cuando tenga un contrato indefinido, y al 50 por ciento cuando tenga un contrato temporal con la duración mínima de seis meses.</text:span></text:p>
      <text:p text:style-name="P11"><text:span text:style-name="T20">b) En el caso de personas trabajadoras con discapacidad física o sensorial con un grado reconocido inferior al 65 por ciento, la cuantía mínima de la subvención por cada persona trabajadora será equivalente al 50 por ciento del salario mínimo interprofesional vigente cuando tenga un contrato indefinido, y al 40 por ciento cuando tenga un contrato temporal con la duración mínima de seis meses.</text:span></text:p>
      <text:p text:style-name="P12"><text:span text:style-name="T20">El cómputo de la subvención se realizará por los días efectivamente trabajados, considerándose el mes equivalente a 30 días para el cálculo diario de la subvención. Será subvencionable la parte correspondiente de las pagas extraordinarias, así como los días de vacaciones y de descanso retribuidos y cotizados. En el supuesto de contratos de trabajo a tiempo parcial, que no podrán tener una jornada inferior al 30% de la jornada habitual excepto en los casos de personas trabajadoras con discapacidad que presentan mayores dificultades de acceso al mercado de trabajo, la subvención experimentará una reducción proporcional a la jornada laboral realizada. La subvención se concederá en función de la información que obra en la Seguridad Social, mediante consulta de vida laboral de los días efectivamente trabajados, que no podrán ser inferiores al número de días correspondientes al mes para el que se solicita la subvención, salvo en el caso del inicio de la relación laboral con posterioridad al día 1 del mes correspondiente, teniendo en cuenta el porcentaje de jornada, aplicando el SMI vigente correspondiente al mes por el que se solicita la subvención, en cómputo anual, prorrateado por días (incluida la parte proporcional de las pagas extras) teniendo en cuenta 360 días/año, así como el porcentaje de subvención que corresponda, en función de los apartados a) y b) anteriores. En ningún caso serán subvencionables las vacaciones no disfrutadas ni los días trabajados en el mes en que se compruebe que no se ha mantenido la contratación el mínimo de 6 meses de acuerdo con lo previsto en la cláusula tercera, punto 2.</text:span></text:p>
      <text:p text:style-name="P11"><text:span text:style-name="T20">Tal como se ha indicado, en el supuesto de contratos a tiempo parcial, la subvención se calculará de forma proporcional a la jornada laboral realizada.</text:span></text:p>
      <text:p text:style-name="P13"><draw:frame draw:style-name="fr1" draw:name="Img6" text:anchor-type="char" svg:x="3.8075in" svg:y="10.8744in" svg:width="3.4484in" svg:height="0.511in" draw:z-index="16"><draw:image xlink:href="Pictures/100000000000018E0000003B5193F434.png" xlink:type="simple" xlink:show="embed" xlink:actuate="onLoad" draw:mime-type="image/png"/></draw:frame></text:p>
      <text:p text:style-name="P1"><draw:frame draw:style-name="fr1" draw:name="Img7" text:anchor-type="char" svg:x="7.3256in" svg:y="10.9035in" svg:width="0.452in" svg:height="0.452in" draw:z-index="17"><draw:image xlink:href="Pictures/100000000000002D0000002DD83DD791.png" xlink:type="simple" xlink:show="embed" xlink:actuate="onLoad" draw:mime-type="image/png"/></draw:frame></text:p>
      <text:p text:style-name="Standard"><draw:frame draw:style-name="fr2" draw:name="Frame248" text:anchor-type="paragraph" svg:x="1.4764in" svg:y="2.8209in" svg:width="3.8043in" svg:height="0.1744in" draw:z-index="272"><draw:text-box><text:p text:style-name="P14"><text:span text:style-name="T21">adicional décima, apartado 1.b), del Real Decreto 818/2021”</text:span></text:p></draw:text-box></draw:frame><draw:frame draw:style-name="fr2" draw:name="Frame192" text:anchor-type="paragraph" svg:x="0.5in" svg:y="10.9571in" svg:width="3.428in" svg:height="0.1126in" draw:z-index="216"><draw:text-box><text:p text:style-name="P6"><text:span text:style-name="T18">En la dirección https://sede.gobiernodecanarias.org/sede/verifica_doc?codigo_nde=</text:span></text:p></draw:text-box></draw:frame><draw:frame draw:style-name="fr2" draw:name="Frame193" text:anchor-type="paragraph" svg:x="0.5in" svg:y="11.0402in" svg:width="3.1453in" svg:height="0.1126in" draw:z-index="217"><draw:text-box><text:p text:style-name="P6"><text:span text:style-name="T18">puede ser comprobada la autenticidad de esta copia, mediante el número de</text:span></text:p></draw:text-box></draw:frame><draw:frame draw:style-name="fr2" draw:name="Frame194" text:anchor-type="paragraph" svg:x="0.5in" svg:y="11.1236in" svg:width="1.3984in" svg:height="0.1126in" draw:z-index="218"><draw:text-box><text:p text:style-name="P6"><text:span text:style-name="T18">documento electrónico siguiente:</text:span></text:p></draw:text-box></draw:frame><draw:frame draw:style-name="fr2" draw:name="Frame195" text:anchor-type="paragraph" svg:x="0.5in" svg:y="11.2181in" svg:width="2.5591in" svg:height="0.15in" draw:z-index="219"><draw:text-box><text:p text:style-name="P2"><text:span text:style-name="T1"><text:s/>RP001-000wvOtfP5PHMH2GDXHWC1BbA==</text:span></text:p></draw:text-box></draw:frame><draw:frame draw:style-name="fr2" draw:name="Frame196" text:anchor-type="paragraph" svg:x="1.0181in" svg:y="3.1193in" svg:width="6.9126in" svg:height="0.1917in" draw:z-index="220"><draw:text-box><text:p text:style-name="P15"><text:span text:style-name="T7">Cuarta.-</text:span><text:span text:style-name="T22"> <text:s/>El Real Decreto 1368/1985, de 17 de julio, regula la relación laboral de carácter especial</text:span><text:span text:style-name="T13"> </text:span></text:p></draw:text-box></draw:frame><draw:frame draw:style-name="fr2" draw:name="Frame197" text:anchor-type="paragraph" svg:x="1.0181in" svg:y="3.2835in" svg:width="6.9118in" svg:height="0.1917in" draw:z-index="221"><draw:text-box><text:p text:style-name="P15"><text:span text:style-name="T13">de las </text:span><text:span text:style-name="T23">personas</text:span><text:span text:style-name="T13"> </text:span><text:span text:style-name="T23">con</text:span><text:span text:style-name="T13"> </text:span><text:span text:style-name="T23">discapacidad</text:span><text:span text:style-name="T13"> </text:span><text:span text:style-name="T23">que</text:span><text:span text:style-name="T13"> </text:span><text:span text:style-name="T23">trabajan</text:span><text:span text:style-name="T13"> </text:span><text:span text:style-name="T24">en</text:span><text:span text:style-name="T13"> </text:span><text:span text:style-name="T23">los</text:span><text:span text:style-name="T13"> </text:span><text:span text:style-name="T23">CEE.</text:span><text:span text:style-name="T13"> </text:span><text:span text:style-name="T24">Su</text:span><text:span text:style-name="T13"> </text:span><text:span text:style-name="T23">estructura</text:span><text:span text:style-name="T13"> y </text:span><text:span text:style-name="T23">organización</text:span><text:span text:style-name="T13"> se </text:span></text:p></draw:text-box></draw:frame><draw:frame draw:style-name="fr2" draw:name="Frame198" text:anchor-type="paragraph" svg:x="1.0181in" svg:y="3.4465in" svg:width="6.9118in" svg:height="0.1917in" draw:z-index="222"><draw:text-box><text:p text:style-name="P15"><text:span text:style-name="T23">ajustará</text:span><text:span text:style-name="T13"> </text:span><text:span text:style-name="T24">a</text:span><text:span text:style-name="T13"> las </text:span><text:span text:style-name="T24">de</text:span><text:span text:style-name="T13"> las </text:span><text:span text:style-name="T23">empresas</text:span><text:span text:style-name="T13"> </text:span><text:span text:style-name="T23">ordinarias</text:span><text:span text:style-name="T13"> </text:span><text:span text:style-name="T25">y,</text:span><text:span text:style-name="T13"> </text:span><text:span text:style-name="T24">a</text:span><text:span text:style-name="T13"> </text:span><text:span text:style-name="T23">través</text:span><text:span text:style-name="T13"> de las </text:span><text:span text:style-name="T23">Unidades</text:span><text:span text:style-name="T13"> </text:span><text:span text:style-name="T24">de</text:span><text:span text:style-name="T26"> Apoyo,</text:span><text:span text:style-name="T13"> </text:span><text:span text:style-name="T23">prestarán</text:span><text:span text:style-name="T13"> los </text:span></text:p></draw:text-box></draw:frame><draw:frame draw:style-name="fr2" draw:name="Frame199" text:anchor-type="paragraph" svg:x="1.0181in" svg:y="3.6102in" svg:width="6.9118in" svg:height="0.1917in" draw:z-index="223"><draw:text-box><text:p text:style-name="P15"><text:span text:style-name="T27">servicios de ajuste personal y social que se requieran, según las circunstancias de las personas</text:span><text:span text:style-name="T13"> </text:span></text:p></draw:text-box></draw:frame><draw:frame draw:style-name="fr2" draw:name="Frame200" text:anchor-type="paragraph" svg:x="1.0181in" svg:y="3.7736in" svg:width="6.9118in" svg:height="0.1917in" draw:z-index="224"><draw:text-box><text:p text:style-name="P15"><text:span text:style-name="T28">trabajadoras con discapacidad y conforme a lo que se determina reglamentariamente en el Real</text:span><text:span text:style-name="T13"> </text:span></text:p></draw:text-box></draw:frame><draw:frame draw:style-name="fr2" draw:name="Frame201" text:anchor-type="paragraph" svg:x="1.0181in" svg:y="3.9366in" svg:width="6.9118in" svg:height="0.1917in" draw:z-index="225"><draw:text-box><text:p text:style-name="P15"><text:span text:style-name="T22">Decreto 2273/1985, de 4 de diciembre, de CEE, y en el Real Decreto 469/2006, de 21 de abril, de</text:span><text:span text:style-name="T13"> </text:span></text:p></draw:text-box></draw:frame><draw:frame draw:style-name="fr2" draw:name="Frame202" text:anchor-type="paragraph" svg:x="1.0181in" svg:y="4.1008in" svg:width="1.4972in" svg:height="0.1917in" draw:z-index="226"><draw:text-box><text:p text:style-name="P15"><text:span text:style-name="T13">Unidades de Apoyo.</text:span></text:p></draw:text-box></draw:frame><draw:frame draw:style-name="fr2" draw:name="Frame203" text:anchor-type="paragraph" svg:x="1.0181in" svg:y="4.428in" svg:width="6.9118in" svg:height="0.1917in" draw:z-index="227"><draw:text-box><text:p text:style-name="P15"><text:span text:style-name="T5">Quinta.-</text:span><text:span text:style-name="T26"> La cuantía mínima de la subvención por cada persona trabajadora con contrato indefinido</text:span><text:span text:style-name="T13"> </text:span></text:p></draw:text-box></draw:frame><draw:frame draw:style-name="fr2" draw:name="Frame204" text:anchor-type="paragraph" svg:x="1.0181in" svg:y="4.5925in" svg:width="6.9118in" svg:height="0.1917in" draw:z-index="228"><draw:text-box><text:p text:style-name="P16"><text:span text:style-name="T26">será del 55% (60% si es mujer o mayor de 45 años) del vigente Salario Mínimo Interprofesional (en</text:span><text:span text:style-name="T13"> </text:span></text:p></draw:text-box></draw:frame><draw:frame draw:style-name="fr2" draw:name="Frame205" text:anchor-type="paragraph" svg:x="1.0181in" svg:y="4.7563in" svg:width="6.9118in" svg:height="0.1917in" draw:z-index="229"><draw:text-box><text:p text:style-name="P16"><text:span text:style-name="T23">adelante SMI) y, si es con contrato temporal de duración mínima de 6 meses, será del 50% del SMI:</text:span><text:span text:style-name="T13"> </text:span></text:p></draw:text-box></draw:frame><draw:frame draw:style-name="fr2" draw:name="Frame206" text:anchor-type="paragraph" svg:x="1.0181in" svg:y="4.9193in" svg:width="6.9118in" svg:height="0.1917in" draw:z-index="230"><draw:text-box><text:p text:style-name="P16"><text:span text:style-name="T13">ello</text:span><text:span text:style-name="T29"> en</text:span><text:span text:style-name="T13"> el caso de</text:span><text:span text:style-name="T26"> personas</text:span><text:span text:style-name="T13"> con</text:span><text:span text:style-name="T23"> discapacidad</text:span><text:span text:style-name="T27"> que</text:span><text:span text:style-name="T26"> presentan mayores</text:span><text:span text:style-name="T23"> dificultades</text:span><text:span text:style-name="T13"> de acceso al </text:span></text:p></draw:text-box></draw:frame><draw:frame draw:style-name="fr2" draw:name="Frame207" text:anchor-type="paragraph" svg:x="1.0181in" svg:y="5.0835in" svg:width="6.9126in" svg:height="0.1917in" draw:z-index="231"><draw:text-box><text:p text:style-name="P16"><text:span text:style-name="T23">mercado de trabajo, es decir, personas con parálisis cerebral, discapacidad intelectual, trastorno de</text:span><text:span text:style-name="T13"> </text:span></text:p></draw:text-box></draw:frame><draw:frame draw:style-name="fr2" draw:name="Frame208" text:anchor-type="paragraph" svg:x="1.0181in" svg:y="5.2465in" svg:width="6.9126in" svg:height="0.1917in" draw:z-index="232"><draw:text-box><text:p text:style-name="P16"><text:span text:style-name="T23">salud mental o de autismo con grado de discapacidad reconocido igual o superior al 33%, así como, </text:span></text:p></draw:text-box></draw:frame><draw:frame draw:style-name="fr2" draw:name="Frame209" text:anchor-type="paragraph" svg:x="1.0181in" svg:y="5.4102in" svg:width="6.9126in" svg:height="0.1917in" draw:z-index="233"><draw:text-box><text:p text:style-name="P16"><text:span text:style-name="T22">con discapacidad física o sensorial con grado de discapacidad igual o superior al 65% (Art. 5c RD</text:span><text:span text:style-name="T13"> </text:span></text:p></draw:text-box></draw:frame><draw:frame draw:style-name="fr2" draw:name="Frame210" text:anchor-type="paragraph" svg:x="1.0181in" svg:y="5.5736in" svg:width="6.9118in" svg:height="0.1917in" draw:z-index="234"><draw:text-box><text:p text:style-name="P16"><text:span text:style-name="T22">818/2021, redactado por la disposición final 3.ª de RD 1069/2021, de 4 de diciembre). Cuando se</text:span><text:span text:style-name="T13"> </text:span></text:p></draw:text-box></draw:frame><draw:frame draw:style-name="fr2" draw:name="Frame211" text:anchor-type="paragraph" svg:x="1.0181in" svg:y="5.7374in" svg:width="6.9118in" svg:height="0.1917in" draw:z-index="235"><draw:text-box><text:p text:style-name="P16"><text:span text:style-name="T13">trate de personas trabajadoras con discapacidad física </text:span><text:span text:style-name="T30">o</text:span><text:span text:style-name="T13"> sensorial con grado inferior al 65%, </text:span><text:span text:style-name="T30">la</text:span><text:span text:style-name="T13"> </text:span></text:p></draw:text-box></draw:frame><draw:frame draw:style-name="fr2" draw:name="Frame212" text:anchor-type="paragraph" svg:x="1.0181in" svg:y="5.9008in" svg:width="6.9126in" svg:height="0.1917in" draw:z-index="236"><draw:text-box><text:p text:style-name="P16"><text:span text:style-name="T26">cuantía mínima de la subvención será del 50% del SMI vigente, con contrato indefinido, y del 40%, </text:span></text:p></draw:text-box></draw:frame><draw:frame draw:style-name="fr2" draw:name="Frame213" text:anchor-type="paragraph" svg:x="1.0181in" svg:y="6.0646in" svg:width="6.2508in" svg:height="0.1917in" draw:z-index="237"><draw:text-box><text:p text:style-name="P16"><text:span text:style-name="T13">con contrato temporal de duración mínima de 6 meses (Art. 54 del Real Decreto 818/2021).</text:span></text:p></draw:text-box></draw:frame><draw:frame draw:style-name="fr2" draw:name="Frame214" text:anchor-type="paragraph" svg:x="1.0181in" svg:y="6.3902in" svg:width="6.9118in" svg:height="0.1917in" draw:z-index="238"><draw:text-box><text:p text:style-name="P15"><text:span text:style-name="T5">Sexta.-</text:span><text:span text:style-name="T22"> De conformidad con lo establecido en el art. 1 del Real Decreto 87/2025, de 11 de febrero</text:span><text:span text:style-name="T13"> </text:span></text:p></draw:text-box></draw:frame><draw:frame draw:style-name="fr2" draw:name="Frame215" text:anchor-type="paragraph" svg:x="1.0181in" svg:y="6.5547in" svg:width="6.9118in" svg:height="0.1917in" draw:z-index="239"><draw:text-box><text:p text:style-name="P16"><text:span text:style-name="T13">(BOE 37 </text:span><text:span text:style-name="T30">de</text:span><text:span text:style-name="T13"> 12/02/2025), el </text:span><text:span text:style-name="T31">SMI</text:span><text:span text:style-name="T13"> queda establecido, para cualquier actividad </text:span><text:span text:style-name="T30">en</text:span><text:span text:style-name="T13"> agricultura, en </text:span></text:p></draw:text-box></draw:frame><draw:frame draw:style-name="fr2" draw:name="Frame216" text:anchor-type="paragraph" svg:x="1.0181in" svg:y="6.7189in" svg:width="6.9126in" svg:height="0.1917in" draw:z-index="240"><draw:text-box><text:p text:style-name="P16"><text:span text:style-name="T27">industria y servicios, sin distinción de sexo ni edad, en 39,47euros/día o 1.184 euros/mes, según</text:span><text:span text:style-name="T13"> </text:span></text:p></draw:text-box></draw:frame><draw:frame draw:style-name="fr2" draw:name="Frame217" text:anchor-type="paragraph" svg:x="1.0181in" svg:y="6.8819in" svg:width="6.9118in" svg:height="0.1917in" draw:z-index="241"><draw:text-box><text:p text:style-name="P16"><text:span text:style-name="T26">esté fijado por días o por meses, alcanzando el importe anual de 16.576 euros (14 pagas). De esta</text:span><text:span text:style-name="T13"> </text:span></text:p></draw:text-box></draw:frame><draw:frame draw:style-name="fr2" draw:name="Frame218" text:anchor-type="paragraph" svg:x="1.0181in" svg:y="7.0457in" svg:width="6.9118in" svg:height="0.1917in" draw:z-index="242"><draw:text-box><text:p text:style-name="P16"><text:span text:style-name="T28">forma, a los efectos de liquidar la presente solicitud de subvención, el SMI se toma en cómputo</text:span><text:span text:style-name="T13"> </text:span></text:p></draw:text-box></draw:frame><draw:frame draw:style-name="fr2" draw:name="Frame219" text:anchor-type="paragraph" svg:x="1.0181in" svg:y="7.2091in" svg:width="6.9118in" svg:height="0.1917in" draw:z-index="243"><draw:text-box><text:p text:style-name="P16"><text:span text:style-name="T13">mensual, incluyendo el prorrateo </text:span><text:span text:style-name="T30">de</text:span><text:span text:style-name="T13"> </text:span><text:span text:style-name="T31">las</text:span><text:span text:style-name="T13"> </text:span><text:span text:style-name="T30">2</text:span><text:span text:style-name="T13"> pagas extras anuales, quedando así establecido en </text:span></text:p></draw:text-box></draw:frame><draw:frame draw:style-name="fr2" draw:name="Frame220" text:anchor-type="paragraph" svg:x="1.0181in" svg:y="7.3728in" svg:width="6.9118in" svg:height="0.1917in" draw:z-index="244"><draw:text-box><text:p text:style-name="P16"><text:span text:style-name="T13">1.381,34 euros, en función de los días efectivamente trabajados, </text:span><text:span text:style-name="T31">sin</text:span><text:span text:style-name="T13"> </text:span><text:span text:style-name="T31">que</text:span><text:span text:style-name="T13"> </text:span><text:span text:style-name="T30">se</text:span><text:span text:style-name="T13"> tengan en </text:span><text:span text:style-name="T26">cuenta </text:span></text:p></draw:text-box></draw:frame><draw:frame draw:style-name="fr2" draw:name="Frame221" text:anchor-type="paragraph" svg:x="1.0181in" svg:y="7.5362in" svg:width="6.9126in" svg:height="0.1917in" draw:z-index="245"><draw:text-box><text:p text:style-name="P16"><text:span text:style-name="T22">periodos de incapacidad temporal, absentismo o suspensión de relación laboral. Considerándose</text:span><text:span text:style-name="T13"> </text:span></text:p></draw:text-box></draw:frame><draw:frame draw:style-name="fr2" draw:name="Frame222" text:anchor-type="paragraph" svg:x="1.0181in" svg:y="7.7in" svg:width="6.9118in" svg:height="0.1917in" draw:z-index="246"><draw:text-box><text:p text:style-name="P16"><text:span text:style-name="T26">equivalente el mes a 30 días, 360 días/año, será subvencionable la parte correspondiente de paga</text:span><text:span text:style-name="T13"> </text:span></text:p></draw:text-box></draw:frame><draw:frame draw:style-name="fr2" draw:name="Frame223" text:anchor-type="paragraph" svg:x="1.0181in" svg:y="7.8634in" svg:width="6.9118in" svg:height="0.1917in" draw:z-index="247"><draw:text-box><text:p text:style-name="P16"><text:span text:style-name="T22">extraordinaria, días de vacaciones y de descanso retribuido cotizado. En ningún caso lo serán las</text:span><text:span text:style-name="T13"> </text:span></text:p></draw:text-box></draw:frame><draw:frame draw:style-name="fr2" draw:name="Frame224" text:anchor-type="paragraph" svg:x="1.0181in" svg:y="8.0264in" svg:width="6.9118in" svg:height="0.1917in" draw:z-index="248"><draw:text-box><text:p text:style-name="P16"><text:span text:style-name="T22">vacaciones no disfrutadas. En contratos de trabajo a tiempo parcial, la subvención experimentará</text:span><text:span text:style-name="T13"> </text:span></text:p></draw:text-box></draw:frame><draw:frame draw:style-name="fr2" draw:name="Frame225" text:anchor-type="paragraph" svg:x="1.0181in" svg:y="8.1902in" svg:width="6.9126in" svg:height="0.1917in" draw:z-index="249"><draw:text-box><text:p text:style-name="P16"><text:span text:style-name="T23">una reducción proporcional a la jornada laboral realizada (Art. 54 Real Decreto 818/2021 y Base 4.ª</text:span><text:span text:style-name="T13"> </text:span></text:p></draw:text-box></draw:frame><draw:frame draw:style-name="fr2" draw:name="Frame226" text:anchor-type="paragraph" svg:x="1.0181in" svg:y="8.3535in" svg:width="3.2937in" svg:height="0.1917in" draw:z-index="250"><draw:text-box><text:p text:style-name="P16"><text:span text:style-name="T13">pto. B1 de la Orden reguladora de 30/12/2022).</text:span></text:p></draw:text-box></draw:frame><draw:frame draw:style-name="fr2" draw:name="Frame227" text:anchor-type="paragraph" svg:x="1.0181in" svg:y="8.6799in" svg:width="6.9118in" svg:height="0.1917in" draw:z-index="251"><draw:text-box><text:p text:style-name="P15"><text:span text:style-name="T5">Séptima.-</text:span><text:span text:style-name="T23"> Del mismo modo, de acuerdo con la Base 2.ª de la Orden reguladora de 30 de diciembre</text:span><text:span text:style-name="T13"> </text:span></text:p></draw:text-box></draw:frame><draw:frame draw:style-name="fr2" draw:name="Frame228" text:anchor-type="paragraph" svg:x="1.0181in" svg:y="8.8445in" svg:width="6.9118in" svg:height="0.1917in" draw:z-index="252"><draw:text-box><text:p text:style-name="P16"><text:span text:style-name="T30">de</text:span><text:span text:style-name="T13"> 2022, tanto </text:span><text:span text:style-name="T30">en</text:span><text:span text:style-name="T13"> el caso de nuevas contrataciones por sustitución, como en el caso </text:span><text:span text:style-name="T28">de </text:span></text:p></draw:text-box></draw:frame><draw:frame draw:style-name="fr2" draw:name="Frame229" text:anchor-type="paragraph" svg:x="1.0181in" svg:y="9.0075in" svg:width="6.9118in" svg:height="0.1917in" draw:z-index="253"><draw:text-box><text:p text:style-name="P16"><text:span text:style-name="T22">contrataciones para cubrir nuevos puestos de trabajo, las personas con discapacidad contratadas </text:span></text:p></draw:text-box></draw:frame><draw:frame draw:style-name="fr2" draw:name="Frame230" text:anchor-type="paragraph" svg:x="1.0181in" svg:y="9.1717in" svg:width="6.9126in" svg:height="0.1917in" draw:z-index="254"><draw:text-box><text:p text:style-name="P16"><text:span text:style-name="T13">deben estar previamente inscritas en las oficinas de empleo como demandantes de empleo </text:span></text:p></draw:text-box></draw:frame><draw:frame draw:style-name="fr2" draw:name="Frame231" text:anchor-type="paragraph" svg:x="1.0181in" svg:y="9.3346in" svg:width="1.2in" svg:height="0.1917in" draw:z-index="255"><draw:text-box><text:p text:style-name="P16"><text:span text:style-name="T13">desempleadas. </text:span></text:p></draw:text-box></draw:frame><draw:frame draw:style-name="fr2" draw:name="Frame232" text:anchor-type="paragraph" svg:x="1.0181in" svg:y="9.6602in" svg:width="6.9126in" svg:height="0.1917in" draw:z-index="256"><draw:text-box><text:p text:style-name="P15"><text:span text:style-name="T5">Octava.-</text:span><text:span text:style-name="T13"> </text:span><text:span text:style-name="T29">Consta en el expte. la Solicitud de subvención presentada de forma electrónica por la</text:span><text:span text:style-name="T13"> </text:span></text:p></draw:text-box></draw:frame><draw:frame draw:style-name="fr2" draw:name="Frame233" text:anchor-type="paragraph" svg:x="1.0181in" svg:y="9.8244in" svg:width="6.9118in" svg:height="0.1917in" draw:z-index="257"><draw:text-box><text:p text:style-name="P15"><text:span text:style-name="T22">entidad, </text:span><text:span text:style-name="T27">junto </text:span><text:span text:style-name="T23">con</text:span><text:span text:style-name="T32"> el </text:span><text:span text:style-name="T23">resto</text:span><text:span text:style-name="T13"> </text:span><text:span text:style-name="T24">de</text:span><text:span text:style-name="T29"> la</text:span><text:span text:style-name="T13"> </text:span><text:span text:style-name="T23">documentación</text:span><text:span text:style-name="T27"> preceptiva: a)</text:span><text:span text:style-name="T26"> Anexo</text:span><text:span text:style-name="T29"> de</text:span><text:span text:style-name="T13"> </text:span><text:span text:style-name="T23">Cuenta</text:span><text:span text:style-name="T22"> justificativa; </text:span><text:span text:style-name="T24">b)</text:span><text:span text:style-name="T13"> </text:span></text:p></draw:text-box></draw:frame><draw:frame draw:style-name="fr2" draw:name="Frame234" text:anchor-type="paragraph" svg:x="1.0181in" svg:y="9.9874in" svg:width="6.9118in" svg:height="0.1917in" draw:z-index="258"><draw:text-box><text:p text:style-name="P15"><text:span text:style-name="T22">Documento con relación de centros de trabajo (ambos generados en el Aplicativo SISPECAN una</text:span><text:span text:style-name="T13"> </text:span></text:p></draw:text-box></draw:frame><draw:frame draw:style-name="fr2" draw:name="Frame235" text:anchor-type="paragraph" svg:x="1.4764in" svg:y="0.7398in" svg:width="6.4016in" svg:height="0.1744in" draw:z-index="259"><draw:text-box><text:p text:style-name="P14"><text:span text:style-name="T33">Tanto en el supuesto de contratos de duración determinada como en el caso de contratos indefinidos,</text:span><text:span text:style-name="T20"> </text:span></text:p></draw:text-box></draw:frame><draw:frame draw:style-name="fr2" draw:name="Frame236" text:anchor-type="paragraph" svg:x="1.4764in" svg:y="0.8882in" svg:width="6.3465in" svg:height="0.1744in" draw:z-index="260"><draw:text-box><text:p text:style-name="P14"><text:span text:style-name="T21">será</text:span><text:span text:style-name="T20"> </text:span><text:span text:style-name="T21">requisito</text:span><text:span text:style-name="T20"> </text:span><text:span text:style-name="T33">indispensable</text:span><text:span text:style-name="T20"> </text:span><text:span text:style-name="T33">mantenerse</text:span><text:span text:style-name="T20"> </text:span><text:span text:style-name="T34">en</text:span><text:span text:style-name="T20"> </text:span><text:span text:style-name="T34">el</text:span><text:span text:style-name="T20"> </text:span><text:span text:style-name="T33">puesto</text:span><text:span text:style-name="T20"> </text:span><text:span text:style-name="T34">de</text:span><text:span text:style-name="T20"> </text:span><text:span text:style-name="T33">trabajo</text:span><text:span text:style-name="T20"> </text:span><text:span text:style-name="T34">a</text:span><text:span text:style-name="T20"> </text:span><text:span text:style-name="T33">subvencionar</text:span><text:span text:style-name="T20"> </text:span><text:span text:style-name="T33">por</text:span><text:span text:style-name="T20"> </text:span><text:span text:style-name="T34">un</text:span><text:span text:style-name="T20"> </text:span><text:span text:style-name="T33">periodo</text:span><text:span text:style-name="T20"> </text:span></text:p></draw:text-box></draw:frame><draw:frame draw:style-name="fr2" draw:name="Frame237" text:anchor-type="paragraph" svg:x="1.4764in" svg:y="1.0366in" svg:width="6.3508in" svg:height="0.1744in" draw:z-index="261"><draw:text-box><text:p text:style-name="P14"><text:span text:style-name="T33">mínimo</text:span><text:span text:style-name="T20"> </text:span><text:span text:style-name="T34">de</text:span><text:span text:style-name="T20"> </text:span><text:span text:style-name="T34">6</text:span><text:span text:style-name="T20"> </text:span><text:span text:style-name="T33">meses</text:span><text:span text:style-name="T20"> </text:span><text:span text:style-name="T21">sin</text:span><text:span text:style-name="T20"> </text:span><text:span text:style-name="T33">causar</text:span><text:span text:style-name="T20"> </text:span><text:span text:style-name="T33">baja,</text:span><text:span text:style-name="T20"> </text:span><text:span text:style-name="T33">salvo</text:span><text:span text:style-name="T20"> </text:span><text:span text:style-name="T33">caso</text:span><text:span text:style-name="T20"> </text:span><text:span text:style-name="T34">de</text:span><text:span text:style-name="T20"> </text:span><text:span text:style-name="T33">renuncia</text:span><text:span text:style-name="T20"> </text:span><text:span text:style-name="T21">voluntaria,</text:span><text:span text:style-name="T20"> </text:span><text:span text:style-name="T33">incapacidad</text:span><text:span text:style-name="T20"> </text:span><text:span text:style-name="T33">laboral</text:span><text:span text:style-name="T20"> </text:span></text:p></draw:text-box></draw:frame><draw:frame draw:style-name="fr2" draw:name="Frame238" text:anchor-type="paragraph" svg:x="1.4764in" svg:y="1.1854in" svg:width="6.3547in" svg:height="0.1744in" draw:z-index="262"><draw:text-box><text:p text:style-name="P14"><text:span text:style-name="T35">permanente total o absoluta o gran invalidez, jubilación, baja por defunción, subrogaciones por las</text:span><text:span text:style-name="T20"> </text:span></text:p></draw:text-box></draw:frame><draw:frame draw:style-name="fr2" draw:name="Frame239" text:anchor-type="paragraph" svg:x="1.4764in" svg:y="1.3339in" svg:width="6.352in" svg:height="0.1744in" draw:z-index="263"><draw:text-box><text:p text:style-name="P14"><text:span text:style-name="T33">causas</text:span><text:span text:style-name="T20"> </text:span><text:span text:style-name="T35">legales </text:span><text:span text:style-name="T36">estipuladas </text:span><text:span text:style-name="T34">y</text:span><text:span text:style-name="T36"> supuestos</text:span><text:span text:style-name="T20"> </text:span><text:span text:style-name="T34">de</text:span><text:span text:style-name="T20"> </text:span><text:span text:style-name="T36">trabajadoras </text:span><text:span text:style-name="T33">que</text:span><text:span text:style-name="T20"> </text:span><text:span text:style-name="T34">se</text:span><text:span text:style-name="T20"> </text:span><text:span text:style-name="T33">vean</text:span><text:span text:style-name="T20"> </text:span><text:span text:style-name="T36">obligadas </text:span><text:span text:style-name="T34">a</text:span><text:span text:style-name="T20"> </text:span><text:span text:style-name="T36">abandonar </text:span><text:span text:style-name="T34">su</text:span><text:span text:style-name="T20"> </text:span></text:p></draw:text-box></draw:frame><draw:frame draw:style-name="fr2" draw:name="Frame240" text:anchor-type="paragraph" svg:x="1.4764in" svg:y="1.4827in" svg:width="6.352in" svg:height="0.1744in" draw:z-index="264"><draw:text-box><text:p text:style-name="P14"><text:span text:style-name="T33">puesto</text:span><text:span text:style-name="T20"> </text:span><text:span text:style-name="T34">de</text:span><text:span text:style-name="T20"> </text:span><text:span text:style-name="T33">trabajo</text:span><text:span text:style-name="T20"> </text:span><text:span text:style-name="T33">como</text:span><text:span text:style-name="T20"> </text:span><text:span text:style-name="T33">consecuencia</text:span><text:span text:style-name="T20"> </text:span><text:span text:style-name="T34">de</text:span><text:span text:style-name="T20"> </text:span><text:span text:style-name="T33">ser</text:span><text:span text:style-name="T20"> </text:span><text:span text:style-name="T21">víctimas</text:span><text:span text:style-name="T20"> </text:span><text:span text:style-name="T34">de</text:span><text:span text:style-name="T20"> </text:span><text:span text:style-name="T33">violencia</text:span><text:span text:style-name="T20"> </text:span><text:span text:style-name="T34">de</text:span><text:span text:style-name="T20"> </text:span><text:span text:style-name="T33">género</text:span><text:span text:style-name="T20"> </text:span><text:span text:style-name="T33">que</text:span><text:span text:style-name="T20"> </text:span><text:span text:style-name="T33">deberá</text:span><text:span text:style-name="T20"> </text:span><text:span text:style-name="T33">ser</text:span><text:span text:style-name="T20"> </text:span></text:p></draw:text-box></draw:frame><draw:frame draw:style-name="fr2" draw:name="Frame241" text:anchor-type="paragraph" svg:x="1.4764in" svg:y="1.6311in" svg:width="6.352in" svg:height="0.1744in" draw:z-index="265"><draw:text-box><text:p text:style-name="P14"><text:span text:style-name="T33">acreditado en los términos previstos en el artículo 23 de la Ley Orgánica 1/2004, de 28 de diciembre, </text:span></text:p></draw:text-box></draw:frame><draw:frame draw:style-name="fr2" draw:name="Frame242" text:anchor-type="paragraph" svg:x="1.4764in" svg:y="1.7807in" svg:width="6.3484in" svg:height="0.1744in" draw:z-index="266"><draw:text-box><text:p text:style-name="P14"><text:span text:style-name="T37">de Medidas de Protección Integral contra la Violencia de Género. En el supuesto de contratos de</text:span><text:span text:style-name="T20"> </text:span></text:p></draw:text-box></draw:frame><draw:frame draw:style-name="fr2" draw:name="Frame243" text:anchor-type="paragraph" svg:x="1.4764in" svg:y="1.9291in" svg:width="6.3535in" svg:height="0.1744in" draw:z-index="267"><draw:text-box><text:p text:style-name="P14"><text:span text:style-name="T35">sustitución para sustituir a las personas trabajadoras en situación de incapacidad laboral temporal,</text:span><text:span text:style-name="T20"> </text:span></text:p></draw:text-box></draw:frame><draw:frame draw:style-name="fr2" draw:name="Frame244" text:anchor-type="paragraph" svg:x="1.4764in" svg:y="2.078in" svg:width="6.3547in" svg:height="0.1744in" draw:z-index="268"><draw:text-box><text:p text:style-name="P14"><text:span text:style-name="T35">estos serán subvencionables siempre que el puesto de trabajo que se sustituye sea un contrato de </text:span></text:p></draw:text-box></draw:frame><draw:frame draw:style-name="fr2" draw:name="Frame245" text:anchor-type="paragraph" svg:x="1.4764in" svg:y="2.2264in" svg:width="6.3555in" svg:height="0.1744in" draw:z-index="269"><draw:text-box><text:p text:style-name="P14"><text:span text:style-name="T33">duración</text:span><text:span text:style-name="T20"> </text:span><text:span text:style-name="T33">igual</text:span><text:span text:style-name="T20"> </text:span><text:span text:style-name="T34">o</text:span><text:span text:style-name="T20"> </text:span><text:span text:style-name="T21">superior</text:span><text:span text:style-name="T20"> </text:span><text:span text:style-name="T34">a</text:span><text:span text:style-name="T20"> </text:span><text:span text:style-name="T21">seis</text:span><text:span text:style-name="T20"> </text:span><text:span text:style-name="T33">meses</text:span><text:span text:style-name="T20"> </text:span><text:span text:style-name="T34">y</text:span><text:span text:style-name="T20"> </text:span><text:span text:style-name="T33">con</text:span><text:span text:style-name="T20"> </text:span><text:span text:style-name="T33">una</text:span><text:span text:style-name="T20"> </text:span><text:span text:style-name="T33">jornada</text:span><text:span text:style-name="T20"> </text:span><text:span text:style-name="T33">igual</text:span><text:span text:style-name="T20"> </text:span><text:span text:style-name="T38">al</text:span><text:span text:style-name="T20"> </text:span><text:span text:style-name="T34">de</text:span><text:span text:style-name="T20"> </text:span><text:span text:style-name="T38">la</text:span><text:span text:style-name="T20"> </text:span><text:span text:style-name="T33">persona</text:span><text:span text:style-name="T20"> </text:span><text:span text:style-name="T21">sustituida,</text:span><text:span text:style-name="T20"> </text:span></text:p></draw:text-box></draw:frame><draw:frame draw:style-name="fr2" draw:name="Frame246" text:anchor-type="paragraph" svg:x="1.4764in" svg:y="2.3752in" svg:width="5.8217in" svg:height="0.1744in" draw:z-index="270"><draw:text-box><text:p text:style-name="P14"><text:span text:style-name="T21">independientemente de que la duración del contrato por sustitución sea inferior a seis meses.</text:span></text:p></draw:text-box></draw:frame><draw:frame draw:style-name="fr2" draw:name="Frame247" text:anchor-type="paragraph" svg:x="1.4764in" svg:y="2.672in" svg:width="6.3492in" svg:height="0.1744in" draw:z-index="271"><draw:text-box><text:p text:style-name="P14"><text:span text:style-name="T33">Estas</text:span><text:span text:style-name="T20"> </text:span><text:span text:style-name="T33">subvenciones</text:span><text:span text:style-name="T20"> </text:span><text:span text:style-name="T34">se</text:span><text:span text:style-name="T20"> </text:span><text:span text:style-name="T33">conceden</text:span><text:span text:style-name="T20"> </text:span><text:span text:style-name="T34">de</text:span><text:span text:style-name="T20"> </text:span><text:span text:style-name="T33">forma</text:span><text:span text:style-name="T20"> </text:span><text:span text:style-name="T33">directa</text:span><text:span text:style-name="T20"> </text:span><text:span text:style-name="T34">de</text:span><text:span text:style-name="T20"> </text:span><text:span text:style-name="T33">acuerdo</text:span><text:span text:style-name="T20"> </text:span><text:span text:style-name="T33">con</text:span><text:span text:style-name="T20"> </text:span><text:span text:style-name="T34">lo</text:span><text:span text:style-name="T20"> </text:span><text:span text:style-name="T21">previsto</text:span><text:span text:style-name="T20"> </text:span><text:span text:style-name="T34">en</text:span><text:span text:style-name="T20"> </text:span><text:span text:style-name="T34">la</text:span><text:span text:style-name="T20"> </text:span><text:span text:style-name="T33">disposición</text:span><text:span text:style-name="T20"> </text:span></text:p></draw:text-box></draw:frame><draw:g text:anchor-type="char" draw:z-index="3" draw:name="Shapes8" draw:style-name="gr1"><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7"><draw:frame draw:style-name="fr1" draw:name="Img9" text:anchor-type="char" svg:x="3.8075in" svg:y="10.8744in" svg:width="3.4484in" svg:height="0.511in" draw:z-index="18"><draw:image xlink:href="Pictures/100000000000018E0000003B5193F434.png" xlink:type="simple" xlink:show="embed" xlink:actuate="onLoad" draw:mime-type="image/png"/></draw:frame></text:p>
      <text:p text:style-name="P1"><draw:frame draw:style-name="fr1" draw:name="Img10" text:anchor-type="char" svg:x="7.3256in" svg:y="10.9035in" svg:width="0.452in" svg:height="0.452in" draw:z-index="19"><draw:image xlink:href="Pictures/100000000000002D0000002DD83DD791.png" xlink:type="simple" xlink:show="embed" xlink:actuate="onLoad" draw:mime-type="image/png"/></draw:frame></text:p>
      <text:p text:style-name="Standard"><draw:frame draw:style-name="fr2" draw:name="Frame302" text:anchor-type="paragraph" svg:x="1.4764in" svg:y="9.8984in" svg:width="4.7193in" svg:height="0.1917in" draw:z-index="326"><draw:text-box><text:p text:style-name="P15"><text:span text:style-name="T23">En su virtud, y en el ejercicio de la competencia que tengo atribuida,</text:span></text:p></draw:text-box></draw:frame><draw:frame draw:style-name="fr2" draw:name="Frame249" text:anchor-type="paragraph" svg:x="0.5in" svg:y="10.9571in" svg:width="3.428in" svg:height="0.1126in" draw:z-index="273"><draw:text-box><text:p text:style-name="P6"><text:span text:style-name="T18">En la dirección https://sede.gobiernodecanarias.org/sede/verifica_doc?codigo_nde=</text:span></text:p></draw:text-box></draw:frame><draw:frame draw:style-name="fr2" draw:name="Frame250" text:anchor-type="paragraph" svg:x="0.5in" svg:y="11.0402in" svg:width="3.1453in" svg:height="0.1126in" draw:z-index="274"><draw:text-box><text:p text:style-name="P6"><text:span text:style-name="T18">puede ser comprobada la autenticidad de esta copia, mediante el número de</text:span></text:p></draw:text-box></draw:frame><draw:frame draw:style-name="fr2" draw:name="Frame251" text:anchor-type="paragraph" svg:x="0.5in" svg:y="11.1236in" svg:width="1.3984in" svg:height="0.1126in" draw:z-index="275"><draw:text-box><text:p text:style-name="P6"><text:span text:style-name="T18">documento electrónico siguiente:</text:span></text:p></draw:text-box></draw:frame><draw:frame draw:style-name="fr2" draw:name="Frame252" text:anchor-type="paragraph" svg:x="0.5in" svg:y="11.2181in" svg:width="2.5591in" svg:height="0.15in" draw:z-index="276"><draw:text-box><text:p text:style-name="P2"><text:span text:style-name="T1"><text:s/>RP001-000wvOtfP5PHMH2GDXHWC1BbA==</text:span></text:p></draw:text-box></draw:frame><draw:frame draw:style-name="fr2" draw:name="Frame253" text:anchor-type="paragraph" svg:x="1.0181in" svg:y="0.7409in" svg:width="6.9118in" svg:height="0.1917in" draw:z-index="277"><draw:text-box><text:p text:style-name="P15"><text:span text:style-name="T23">vez</text:span><text:span text:style-name="T13"> </text:span><text:span text:style-name="T23">introducidos</text:span><text:span text:style-name="T13"> </text:span><text:span text:style-name="T23">los</text:span><text:span text:style-name="T13"> </text:span><text:span text:style-name="T23">datos</text:span><text:span text:style-name="T13"> </text:span><text:span text:style-name="T24">de</text:span><text:span text:style-name="T13"> las </text:span><text:span text:style-name="T23">personas</text:span><text:span text:style-name="T13"> </text:span><text:span text:style-name="T23">trabajadoras</text:span><text:span text:style-name="T13"> </text:span><text:span text:style-name="T23">por</text:span><text:span text:style-name="T13"> las </text:span><text:span text:style-name="T23">que</text:span><text:span text:style-name="T13"> </text:span><text:span text:style-name="T24">se</text:span><text:span text:style-name="T13"> </text:span><text:span text:style-name="T23">solicita</text:span><text:span text:style-name="T13"> </text:span><text:span text:style-name="T23">subvención);</text:span><text:span text:style-name="T13"> </text:span><text:span text:style-name="T24">c)</text:span><text:span text:style-name="T13"> </text:span></text:p></draw:text-box></draw:frame><draw:frame draw:style-name="fr2" draw:name="Frame254" text:anchor-type="paragraph" svg:x="1.0181in" svg:y="0.9043in" svg:width="6.9118in" svg:height="0.1917in" draw:z-index="278"><draw:text-box><text:p text:style-name="P15"><text:span text:style-name="T26">Anexo 3 de autorización de consulta de datos de la persona contratada (únicamente con la primera</text:span><text:span text:style-name="T13"> </text:span></text:p></draw:text-box></draw:frame><draw:frame draw:style-name="fr2" draw:name="Frame255" text:anchor-type="paragraph" svg:x="1.0181in" svg:y="1.0681in" svg:width="6.9126in" svg:height="0.1917in" draw:z-index="279"><draw:text-box><text:p text:style-name="P15"><text:span text:style-name="T28">solicitud en que aparezca); d) TC-1 y TC-2; e) En el caso de subvenciones superiores a 60.000</text:span><text:span text:style-name="T13"> </text:span></text:p></draw:text-box></draw:frame><draw:frame draw:style-name="fr2" draw:name="Frame256" text:anchor-type="paragraph" svg:x="1.0181in" svg:y="1.2311in" svg:width="4.5016in" svg:height="0.1917in" draw:z-index="280"><draw:text-box><text:p text:style-name="P15"><text:span text:style-name="T23">euros: Nóminas y comprobantes de las transferencias bancarias.</text:span></text:p></draw:text-box></draw:frame><draw:frame draw:style-name="fr2" draw:name="Frame257" text:anchor-type="paragraph" svg:x="1.0181in" svg:y="1.5583in" svg:width="6.9118in" svg:height="0.1917in" draw:z-index="281"><draw:text-box><text:p text:style-name="P15"><text:span text:style-name="T26">Asimismo la entidad se encuentra de alta para pagos a terceros de la Comunidad Autónoma y para </text:span></text:p></draw:text-box></draw:frame><draw:frame draw:style-name="fr2" draw:name="Frame258" text:anchor-type="paragraph" svg:x="1.0181in" svg:y="1.7236in" svg:width="6.9118in" svg:height="0.1917in" draw:z-index="282"><draw:text-box><text:p text:style-name="P16"><text:span text:style-name="T30">la</text:span><text:span text:style-name="T13"> verificación de requisitos, </text:span><text:span text:style-name="T30">a</text:span><text:span text:style-name="T13"> efectos de simplificación administrativa, el SCE ha consultado de </text:span></text:p></draw:text-box></draw:frame><draw:frame draw:style-name="fr2" draw:name="Frame259" text:anchor-type="paragraph" svg:x="1.0181in" svg:y="1.8866in" svg:width="6.9118in" svg:height="0.1917in" draw:z-index="283"><draw:text-box><text:p text:style-name="P16"><text:span text:style-name="T13">oficio: a) </text:span><text:span text:style-name="T30">La</text:span><text:span text:style-name="T13"> situación de la demanda de empleo </text:span><text:span text:style-name="T30">en</text:span><text:span text:style-name="T13"> caso de nuevas contrataciones; b) La </text:span></text:p></draw:text-box></draw:frame><draw:frame draw:style-name="fr2" draw:name="Frame260" text:anchor-type="paragraph" svg:x="1.0181in" svg:y="2.0508in" svg:width="6.9118in" svg:height="0.1917in" draw:z-index="284"><draw:text-box><text:p text:style-name="P16"><text:span text:style-name="T13">información obrante </text:span><text:span text:style-name="T30">en</text:span><text:span text:style-name="T13"> </text:span><text:span text:style-name="T31">los</text:span><text:span text:style-name="T13"> Centros Base de atención </text:span><text:span text:style-name="T30">a</text:span><text:span text:style-name="T13"> </text:span><text:span text:style-name="T31">las</text:span><text:span text:style-name="T13"> personas con discapacidad; c) </text:span><text:span text:style-name="T28">La </text:span></text:p></draw:text-box></draw:frame><draw:frame draw:style-name="fr2" draw:name="Frame261" text:anchor-type="paragraph" svg:x="1.0181in" svg:y="2.2138in" svg:width="6.9126in" svg:height="0.1917in" draw:z-index="285"><draw:text-box><text:p text:style-name="P16"><text:span text:style-name="T26">información de Vida laboral de la Seg. Social en cuanto a las altas, bajas, periodos de incapacidad,</text:span><text:span text:style-name="T13"> </text:span></text:p></draw:text-box></draw:frame><draw:frame draw:style-name="fr2" draw:name="Frame262" text:anchor-type="paragraph" svg:x="1.0181in" svg:y="2.378in" svg:width="6.9126in" svg:height="0.1917in" draw:z-index="286"><draw:text-box><text:p text:style-name="P16"><text:span text:style-name="T22">días no trabajados; d) La información del Instituto Nacional de la Seg. Social de tipo de prestación</text:span><text:span text:style-name="T13"> </text:span></text:p></draw:text-box></draw:frame><draw:frame draw:style-name="fr2" draw:name="Frame263" text:anchor-type="paragraph" svg:x="1.0181in" svg:y="2.5409in" svg:width="6.9118in" svg:height="0.1917in" draw:z-index="287"><draw:text-box><text:p text:style-name="P16"><text:span text:style-name="T13">percibida, en </text:span><text:span text:style-name="T30">su</text:span><text:span text:style-name="T13"> caso. Para todo ello, </text:span><text:span text:style-name="T31">las</text:span><text:span text:style-name="T13"> entidades beneficiarias recaban de </text:span><text:span text:style-name="T31">las</text:span><text:span text:style-name="T13"> personas </text:span></text:p></draw:text-box></draw:frame><draw:frame draw:style-name="fr2" draw:name="Frame264" text:anchor-type="paragraph" svg:x="1.0181in" svg:y="2.7047in" svg:width="6.9118in" svg:height="0.1917in" draw:z-index="288"><draw:text-box><text:p text:style-name="P16"><text:span text:style-name="T13">contratadas la autorización para </text:span><text:span text:style-name="T31">que</text:span><text:span text:style-name="T13"> el SCE pueda realizar estas consultas conforme al citado </text:span></text:p></draw:text-box></draw:frame><draw:frame draw:style-name="fr2" draw:name="Frame265" text:anchor-type="paragraph" svg:x="1.0181in" svg:y="2.8681in" svg:width="6.9118in" svg:height="0.1917in" draw:z-index="289"><draw:text-box><text:p text:style-name="P16"><text:span text:style-name="T26">Anexo 3 de la documentación preceptiva. En caso de que las personas no autoricen, las entidades</text:span><text:span text:style-name="T13"> </text:span></text:p></draw:text-box></draw:frame><draw:frame draw:style-name="fr2" draw:name="Frame266" text:anchor-type="paragraph" svg:x="1.0181in" svg:y="3.0311in" svg:width="6.3354in" svg:height="0.1917in" draw:z-index="290"><draw:text-box><text:p text:style-name="P16"><text:span text:style-name="T13">deberán acreditar la información necesaria (Base 5.7 y Base 6.1 de la Orden de 30/12/2022).</text:span></text:p></draw:text-box></draw:frame><draw:frame draw:style-name="fr2" draw:name="Frame267" text:anchor-type="paragraph" svg:x="1.0181in" svg:y="3.3575in" svg:width="6.9118in" svg:height="0.1917in" draw:z-index="291"><draw:text-box><text:p text:style-name="P15"><text:span text:style-name="T5">Novena.-</text:span><text:span text:style-name="T13"> </text:span><text:span text:style-name="T24">De</text:span><text:span text:style-name="T13"> </text:span><text:span text:style-name="T23">acuerdo</text:span><text:span text:style-name="T13"> </text:span><text:span text:style-name="T23">con</text:span><text:span text:style-name="T13"> la </text:span><text:span text:style-name="T23">Resolución</text:span><text:span text:style-name="T13"> </text:span><text:span text:style-name="T23">núm.</text:span><text:span text:style-name="T13"> </text:span><text:span text:style-name="T23">18875,</text:span><text:span text:style-name="T13"> </text:span><text:span text:style-name="T24">de</text:span><text:span text:style-name="T13"> </text:span><text:span text:style-name="T24">24</text:span><text:span text:style-name="T13"> </text:span><text:span text:style-name="T24">de</text:span><text:span text:style-name="T13"> </text:span><text:span text:style-name="T23">junio</text:span><text:span text:style-name="T13"> </text:span><text:span text:style-name="T24">de</text:span><text:span text:style-name="T13"> </text:span><text:span text:style-name="T23">2008,</text:span><text:span text:style-name="T13"> </text:span><text:span text:style-name="T24">de</text:span><text:span text:style-name="T13"> la </text:span><text:span text:style-name="T23">Dirección</text:span><text:span text:style-name="T13"> </text:span></text:p></draw:text-box></draw:frame><draw:frame draw:style-name="fr2" draw:name="Frame268" text:anchor-type="paragraph" svg:x="1.0181in" svg:y="3.5209in" svg:width="6.9118in" svg:height="0.1917in" draw:z-index="292"><draw:text-box><text:p text:style-name="P15"><text:span text:style-name="T23">General</text:span><text:span text:style-name="T13"> </text:span><text:span text:style-name="T24">de</text:span><text:span text:style-name="T13"> </text:span><text:span text:style-name="T23">Bienestar</text:span><text:span text:style-name="T13"> </text:span><text:span text:style-name="T23">Social,</text:span><text:span text:style-name="T13"> </text:span><text:span text:style-name="T23">por</text:span><text:span text:style-name="T13"> la </text:span><text:span text:style-name="T23">que</text:span><text:span text:style-name="T13"> </text:span><text:span text:style-name="T24">se</text:span><text:span text:style-name="T13"> </text:span><text:span text:style-name="T23">dictan</text:span><text:span text:style-name="T13"> </text:span><text:span text:style-name="T23">instrucciones</text:span><text:span text:style-name="T13"> </text:span><text:span text:style-name="T23">sobre</text:span><text:span text:style-name="T13"> </text:span><text:span text:style-name="T24">la</text:span><text:span text:style-name="T13"> </text:span><text:span text:style-name="T23">competencia</text:span><text:span text:style-name="T13"> </text:span><text:span text:style-name="T24">de</text:span><text:span text:style-name="T13"> los </text:span></text:p></draw:text-box></draw:frame><draw:frame draw:style-name="fr2" draw:name="Frame269" text:anchor-type="paragraph" svg:x="1.0181in" svg:y="3.6846in" svg:width="6.9118in" svg:height="0.1917in" draw:z-index="293"><draw:text-box><text:p text:style-name="P15"><text:span text:style-name="T23">equipos</text:span><text:span text:style-name="T13"> </text:span><text:span text:style-name="T24">de</text:span><text:span text:style-name="T13"> </text:span><text:span text:style-name="T23">valoración</text:span><text:span text:style-name="T13"> y </text:span><text:span text:style-name="T23">orientación</text:span><text:span text:style-name="T13"> </text:span><text:span text:style-name="T24">de</text:span><text:span text:style-name="T13"> los </text:span><text:span text:style-name="T23">Centros</text:span><text:span text:style-name="T13"> </text:span><text:span text:style-name="T23">Base</text:span><text:span text:style-name="T13"> </text:span><text:span text:style-name="T24">de</text:span><text:span text:style-name="T13"> </text:span><text:span text:style-name="T23">Atención</text:span><text:span text:style-name="T13"> </text:span><text:span text:style-name="T24">a</text:span><text:span text:style-name="T13"> las </text:span><text:span text:style-name="T23">Personas</text:span><text:span text:style-name="T13"> </text:span><text:span text:style-name="T23">con</text:span><text:span text:style-name="T13"> </text:span></text:p></draw:text-box></draw:frame><draw:frame draw:style-name="fr2" draw:name="Frame270" text:anchor-type="paragraph" svg:x="1.0181in" svg:y="3.848in" svg:width="6.9118in" svg:height="0.1917in" draw:z-index="294"><draw:text-box><text:p text:style-name="P15"><text:span text:style-name="T23">Discapacidad,</text:span><text:span text:style-name="T13"> </text:span><text:span text:style-name="T24">en</text:span><text:span text:style-name="T13"> </text:span><text:span text:style-name="T24">el</text:span><text:span text:style-name="T13"> </text:span><text:span text:style-name="T23">expediente</text:span><text:span text:style-name="T13"> </text:span><text:span text:style-name="T24">de</text:span><text:span text:style-name="T13"> </text:span><text:span text:style-name="T23">referencia</text:span><text:span text:style-name="T13"> no </text:span><text:span text:style-name="T23">consta</text:span><text:span text:style-name="T13"> </text:span><text:span text:style-name="T24">el</text:span><text:span text:style-name="T13"> </text:span><text:span text:style-name="T23">informe</text:span><text:span text:style-name="T13"> </text:span><text:span text:style-name="T23">técnico</text:span><text:span text:style-name="T13"> </text:span><text:span text:style-name="T23">facultativo</text:span><text:span text:style-name="T13"> </text:span><text:span text:style-name="T23">sobre</text:span><text:span text:style-name="T13"> </text:span></text:p></draw:text-box></draw:frame><draw:frame draw:style-name="fr2" draw:name="Frame271" text:anchor-type="paragraph" svg:x="1.0181in" svg:y="4.0118in" svg:width="5.5626in" svg:height="0.1917in" draw:z-index="295"><draw:text-box><text:p text:style-name="P15"><text:span text:style-name="T23">adecuación al puesto de trabajo de personas trabajadoras objeto de subvención.</text:span></text:p></draw:text-box></draw:frame><draw:frame draw:style-name="fr2" draw:name="Frame272" text:anchor-type="paragraph" svg:x="1.0181in" svg:y="4.3382in" svg:width="6.9118in" svg:height="0.1917in" draw:z-index="296"><draw:text-box><text:p text:style-name="P15"><text:span text:style-name="T5">Décima.-</text:span><text:span text:style-name="T13"> </text:span><text:span text:style-name="T30">La</text:span><text:span text:style-name="T13"> subvención se concede de forma directa, </text:span><text:span text:style-name="T30">de</text:span><text:span text:style-name="T13"> conformidad con lo establecido </text:span><text:span text:style-name="T30">en</text:span><text:span text:style-name="T13"> la </text:span></text:p></draw:text-box></draw:frame><draw:frame draw:style-name="fr2" draw:name="Frame273" text:anchor-type="paragraph" svg:x="1.0181in" svg:y="4.5035in" svg:width="6.9126in" svg:height="0.1917in" draw:z-index="297"><draw:text-box><text:p text:style-name="P16"><text:span text:style-name="T23">disposición adicional 10.ª del Real Decreto 818/2021, en relación directa con lo dispuesto en el Real</text:span><text:span text:style-name="T13"> </text:span></text:p></draw:text-box></draw:frame><draw:frame draw:style-name="fr2" draw:name="Frame274" text:anchor-type="paragraph" svg:x="1.0181in" svg:y="4.6665in" svg:width="6.9118in" svg:height="0.1917in" draw:z-index="298"><draw:text-box><text:p text:style-name="P16"><text:span text:style-name="T26">Decreto 357/2006, de 24 de marzo, que regula la concesión directa de determinadas subvenciones</text:span><text:span text:style-name="T13"> </text:span></text:p></draw:text-box></draw:frame><draw:frame draw:style-name="fr2" draw:name="Frame275" text:anchor-type="paragraph" svg:x="1.0181in" svg:y="4.8307in" svg:width="6.9126in" svg:height="0.1917in" draw:z-index="299"><draw:text-box><text:p text:style-name="P16"><text:span text:style-name="T13">en los ámbitos del empleo y la formación profesional ocupacional (BOE 83 de 07/04/2006), así como </text:span></text:p></draw:text-box></draw:frame><draw:frame draw:style-name="fr2" draw:name="Frame276" text:anchor-type="paragraph" svg:x="1.0181in" svg:y="4.9937in" svg:width="6.9118in" svg:height="0.1917in" draw:z-index="300"><draw:text-box><text:p text:style-name="P16"><text:span text:style-name="T26">en el art. 22.2c) de la Ley 38/2003, de 17 de noviembre, General de Subvenciones, en relación con</text:span><text:span text:style-name="T13"> </text:span></text:p></draw:text-box></draw:frame><draw:frame draw:style-name="fr2" draw:name="Frame277" text:anchor-type="paragraph" svg:x="1.0181in" svg:y="5.1575in" svg:width="2.0138in" svg:height="0.1917in" draw:z-index="301"><draw:text-box><text:p text:style-name="P16"><text:span text:style-name="T31">el</text:span><text:span text:style-name="T13"> </text:span><text:span text:style-name="T31">art.</text:span><text:span text:style-name="T13"> </text:span><text:span text:style-name="T31">28.2</text:span><text:span text:style-name="T13"> </text:span><text:span text:style-name="T31">y</text:span><text:span text:style-name="T13"> </text:span><text:span text:style-name="T31">3</text:span><text:span text:style-name="T13"> </text:span><text:span text:style-name="T31">de</text:span><text:span text:style-name="T13"> </text:span><text:span text:style-name="T31">dicha</text:span><text:span text:style-name="T13"> </text:span><text:span text:style-name="T31">Ley.</text:span></text:p></draw:text-box></draw:frame><draw:frame draw:style-name="fr2" draw:name="Frame278" text:anchor-type="paragraph" svg:x="1.0181in" svg:y="5.4835in" svg:width="6.911in" svg:height="0.1917in" draw:z-index="302"><draw:text-box><text:p text:style-name="P15"><text:span text:style-name="T5">Décima primera.-</text:span><text:span text:style-name="T13"> El régimen jurídico general de subvenciones otorgadas por la</text:span><text:span text:style-name="T26"> Administración </text:span></text:p></draw:text-box></draw:frame><draw:frame draw:style-name="fr2" draw:name="Frame279" text:anchor-type="paragraph" svg:x="1.0181in" svg:y="5.648in" svg:width="6.9118in" svg:height="0.1917in" draw:z-index="303"><draw:text-box><text:p text:style-name="P16"><text:span text:style-name="T13">Pública de la Comunidad</text:span><text:span text:style-name="T23"> Autónoma</text:span><text:span text:style-name="T13"> de Canarias está regulado por Decreto 36/2009, de </text:span><text:span text:style-name="T30">31</text:span><text:span text:style-name="T13"> </text:span><text:span text:style-name="T30">de</text:span><text:span text:style-name="T13"> </text:span></text:p></draw:text-box></draw:frame><draw:frame draw:style-name="fr2" draw:name="Frame280" text:anchor-type="paragraph" svg:x="1.0181in" svg:y="5.8118in" svg:width="6.9118in" svg:height="0.1917in" draw:z-index="304"><draw:text-box><text:p text:style-name="P16"><text:span text:style-name="T23">marzo, modificado por los Decretos 5/2015, de 30 de enero, y 151/2022, de 23 de junio, en relación</text:span><text:span text:style-name="T13"> </text:span></text:p></draw:text-box></draw:frame><draw:frame draw:style-name="fr2" draw:name="Frame281" text:anchor-type="paragraph" svg:x="1.0181in" svg:y="5.9752in" svg:width="6.9118in" svg:height="0.1917in" draw:z-index="305"><draw:text-box><text:p text:style-name="P16"><text:span text:style-name="T23">con la Ley 11/2006, de 11 de diciembre, de la Hacienda Pública Canaria, y la Ley 38/2003, de 17 de</text:span><text:span text:style-name="T13"> </text:span></text:p></draw:text-box></draw:frame><draw:frame draw:style-name="fr2" draw:name="Frame282" text:anchor-type="paragraph" svg:x="1.0181in" svg:y="6.139in" svg:width="6.9118in" svg:height="0.1917in" draw:z-index="306"><draw:text-box><text:p text:style-name="P16"><text:span text:style-name="T13">noviembre, General de Subvenciones, y su Reglamento, aprobado por el Real Decreto 887/2006, de </text:span></text:p></draw:text-box></draw:frame><draw:frame draw:style-name="fr2" draw:name="Frame283" text:anchor-type="paragraph" svg:x="1.0181in" svg:y="6.302in" svg:width="0.8665in" svg:height="0.1917in" draw:z-index="307"><draw:text-box><text:p text:style-name="P16"><text:span text:style-name="T13">21 de julio.</text:span></text:p></draw:text-box></draw:frame><draw:frame draw:style-name="fr2" draw:name="Frame284" text:anchor-type="paragraph" svg:x="1.0181in" svg:y="6.628in" svg:width="6.9118in" svg:height="0.1917in" draw:z-index="308"><draw:text-box><text:p text:style-name="P15"><text:span text:style-name="T5">Décima segunda.-</text:span><text:span text:style-name="T26"> Las subvenciones se acogen al art. 33 del Reglamento (UE) núm. 651/2014, de</text:span><text:span text:style-name="T13"> </text:span></text:p></draw:text-box></draw:frame><draw:frame draw:style-name="fr2" draw:name="Frame285" text:anchor-type="paragraph" svg:x="1.0181in" svg:y="6.7917in" svg:width="6.9118in" svg:height="0.1917in" draw:z-index="309"><draw:text-box><text:p text:style-name="P15"><text:span text:style-name="T23">la Comisión, de 17 de junio de 2014 (DOUEL 187, de 26.6.2014), que regula que las ayudas para el</text:span><text:span text:style-name="T13"> </text:span></text:p></draw:text-box></draw:frame><draw:frame draw:style-name="fr2" draw:name="Frame286" text:anchor-type="paragraph" svg:x="1.0181in" svg:y="6.9547in" svg:width="6.9118in" svg:height="0.1917in" draw:z-index="310"><draw:text-box><text:p text:style-name="P15"><text:span text:style-name="T23">empleo de trabajadores con discapacidad serán compatibles con el mercado interior a tenor del art.</text:span><text:span text:style-name="T13"> </text:span></text:p></draw:text-box></draw:frame><draw:frame draw:style-name="fr2" draw:name="Frame287" text:anchor-type="paragraph" svg:x="1.0181in" svg:y="7.1189in" svg:width="6.9118in" svg:height="0.1917in" draw:z-index="311"><draw:text-box><text:p text:style-name="P15"><text:span text:style-name="T22">107, aptdo. 3, del Tratado, y quedan exentas de la obligación de notificación establecida en el art.</text:span><text:span text:style-name="T13"> </text:span></text:p></draw:text-box></draw:frame><draw:frame draw:style-name="fr2" draw:name="Frame288" text:anchor-type="paragraph" svg:x="1.0181in" svg:y="7.2819in" svg:width="6.9118in" svg:height="0.1917in" draw:z-index="312"><draw:text-box><text:p text:style-name="P15"><text:span text:style-name="T28">108, aptdo. 3, del Tratado, sin que sea necesario un efecto incentivador o se considerará que lo</text:span><text:span text:style-name="T13"> </text:span></text:p></draw:text-box></draw:frame><draw:frame draw:style-name="fr2" draw:name="Frame289" text:anchor-type="paragraph" svg:x="1.0181in" svg:y="7.4457in" svg:width="6.9118in" svg:height="0.1917in" draw:z-index="313"><draw:text-box><text:p text:style-name="P15"><text:span text:style-name="T22">tienen (art. 6.5.d del citado Reglamento), siempre que se cumplan las condiciones previstas en el</text:span><text:span text:style-name="T13"> </text:span></text:p></draw:text-box></draw:frame><draw:frame draw:style-name="fr2" draw:name="Frame290" text:anchor-type="paragraph" svg:x="1.0181in" svg:y="7.6091in" svg:width="6.9118in" svg:height="0.1917in" draw:z-index="314"><draw:text-box><text:p text:style-name="P15"><text:span text:style-name="T26">referido art. 33 y en el Capítulo I del mismo Reglamento (o bien del Reglamento que lo suceda tras</text:span><text:span text:style-name="T13"> </text:span></text:p></draw:text-box></draw:frame><draw:frame draw:style-name="fr2" draw:name="Frame291" text:anchor-type="paragraph" svg:x="1.0181in" svg:y="7.7728in" svg:width="6.9118in" svg:height="0.1917in" draw:z-index="315"><draw:text-box><text:p text:style-name="P15"><text:span text:style-name="T28">finalizar su vigencia, según dicta la disposición adicional 7ª del Real Decreto 818/2021), siendo</text:span><text:span text:style-name="T13"> </text:span></text:p></draw:text-box></draw:frame><draw:frame draw:style-name="fr2" draw:name="Frame292" text:anchor-type="paragraph" svg:x="1.0181in" svg:y="7.9362in" svg:width="6.9118in" svg:height="0.1917in" draw:z-index="316"><draw:text-box><text:p text:style-name="P15"><text:span text:style-name="T22">subvencionables los costes salariales a lo largo de cualquier periodo determinado durante el cual</text:span><text:span text:style-name="T13"> </text:span></text:p></draw:text-box></draw:frame><draw:frame draw:style-name="fr2" draw:name="Frame293" text:anchor-type="paragraph" svg:x="1.0181in" svg:y="8.1in" svg:width="6.9118in" svg:height="0.1917in" draw:z-index="317"><draw:text-box><text:p text:style-name="P15"><text:span text:style-name="T23">esté</text:span><text:span text:style-name="T13"> </text:span><text:span text:style-name="T23">contratada</text:span><text:span text:style-name="T13"> la </text:span><text:span text:style-name="T23">persona</text:span><text:span text:style-name="T13"> </text:span><text:span text:style-name="T23">trabajadora</text:span><text:span text:style-name="T13"> </text:span><text:span text:style-name="T23">con</text:span><text:span text:style-name="T13"> </text:span><text:span text:style-name="T23">discapacidad.</text:span><text:span text:style-name="T13"> </text:span><text:span text:style-name="T24">La</text:span><text:span text:style-name="T13"> </text:span><text:span text:style-name="T23">intensidad</text:span><text:span text:style-name="T13"> </text:span><text:span text:style-name="T24">de</text:span><text:span text:style-name="T13"> </text:span><text:span text:style-name="T23">ayuda</text:span><text:span text:style-name="T13"> </text:span><text:span text:style-name="T24">no</text:span><text:span text:style-name="T13"> </text:span><text:span text:style-name="T23">deberá</text:span><text:span text:style-name="T13"> </text:span></text:p></draw:text-box></draw:frame><draw:frame draw:style-name="fr2" draw:name="Frame294" text:anchor-type="paragraph" svg:x="1.0181in" svg:y="8.2634in" svg:width="3.4075in" svg:height="0.1917in" draw:z-index="318"><draw:text-box><text:p text:style-name="P15"><text:span text:style-name="T23">exceder del 75% de los costes subvencionables.</text:span></text:p></draw:text-box></draw:frame><draw:frame draw:style-name="fr2" draw:name="Frame295" text:anchor-type="paragraph" svg:x="1.0181in" svg:y="8.5902in" svg:width="6.9118in" svg:height="0.1917in" draw:z-index="319"><draw:text-box><text:p text:style-name="P15"><text:span text:style-name="T5">Décima Tercera.- </text:span><text:span text:style-name="T29">De conformidad con lo previsto en la Ley 11/2006, de 11 de diciembre, de la</text:span><text:span text:style-name="T13"> </text:span></text:p></draw:text-box></draw:frame><draw:frame draw:style-name="fr2" draw:name="Frame296" text:anchor-type="paragraph" svg:x="1.0181in" svg:y="8.7543in" svg:width="6.9126in" svg:height="0.1917in" draw:z-index="320"><draw:text-box><text:p text:style-name="P15"><text:span text:style-name="T23">Hacienda Pública Canaria, en relación con lo establecido en el Decreto 76/2015, de 7 de mayo, por</text:span><text:span text:style-name="T13"> </text:span></text:p></draw:text-box></draw:frame><draw:frame draw:style-name="fr2" draw:name="Frame297" text:anchor-type="paragraph" svg:x="1.0181in" svg:y="8.9173in" svg:width="6.9118in" svg:height="0.1917in" draw:z-index="321"><draw:text-box><text:p text:style-name="P15"><text:span text:style-name="T26">el que se aprueba el Reglamento de Organización y Funcionamiento de la Intervención General de</text:span><text:span text:style-name="T13"> </text:span></text:p></draw:text-box></draw:frame><draw:frame draw:style-name="fr2" draw:name="Frame298" text:anchor-type="paragraph" svg:x="1.0181in" svg:y="9.0811in" svg:width="6.9118in" svg:height="0.1917in" draw:z-index="322"><draw:text-box><text:p text:style-name="P15"><text:span text:style-name="T13">la </text:span><text:span text:style-name="T23">Comunidad</text:span><text:span text:style-name="T13"> </text:span><text:span text:style-name="T23">Autónoma</text:span><text:span text:style-name="T13"> </text:span><text:span text:style-name="T24">de</text:span><text:span text:style-name="T13"> </text:span><text:span text:style-name="T23">Canarias,</text:span><text:span text:style-name="T13"> </text:span><text:span text:style-name="T24">el</text:span><text:span text:style-name="T13"> </text:span><text:span text:style-name="T23">presente</text:span><text:span text:style-name="T13"> </text:span><text:span text:style-name="T23">programa</text:span><text:span text:style-name="T13"> </text:span><text:span text:style-name="T24">de</text:span><text:span text:style-name="T13"> </text:span><text:span text:style-name="T23">subvenciones</text:span><text:span text:style-name="T13"> </text:span><text:span text:style-name="T24">se</text:span><text:span text:style-name="T13"> </text:span><text:span text:style-name="T23">encuentra</text:span><text:span text:style-name="T13"> </text:span></text:p></draw:text-box></draw:frame><draw:frame draw:style-name="fr2" draw:name="Frame299" text:anchor-type="paragraph" svg:x="1.0181in" svg:y="9.2445in" svg:width="6.9126in" svg:height="0.1917in" draw:z-index="323"><draw:text-box><text:p text:style-name="P15"><text:span text:style-name="T28">sometido al control financiero permanente, sin que haya resultado afectado por los Acuerdos de</text:span><text:span text:style-name="T13"> </text:span></text:p></draw:text-box></draw:frame><draw:frame draw:style-name="fr2" draw:name="Frame300" text:anchor-type="paragraph" svg:x="1.0181in" svg:y="9.4083in" svg:width="6.9118in" svg:height="0.1917in" draw:z-index="324"><draw:text-box><text:p text:style-name="P15"><text:span text:style-name="T23">Gobierno</text:span><text:span text:style-name="T13"> </text:span><text:span text:style-name="T23">por</text:span><text:span text:style-name="T13"> </text:span><text:span text:style-name="T23">los</text:span><text:span text:style-name="T13"> </text:span><text:span text:style-name="T23">que</text:span><text:span text:style-name="T13"> </text:span><text:span text:style-name="T24">se</text:span><text:span text:style-name="T13"> </text:span><text:span text:style-name="T23">suspenden,</text:span><text:span text:style-name="T13"> </text:span><text:span text:style-name="T23">durante</text:span><text:span text:style-name="T13"> </text:span><text:span text:style-name="T24">el</text:span><text:span text:style-name="T13"> </text:span><text:span text:style-name="T23">correspondiente</text:span><text:span text:style-name="T13"> </text:span><text:span text:style-name="T23">ejercicio</text:span><text:span text:style-name="T13"> </text:span><text:span text:style-name="T23">presupuestario,</text:span><text:span text:style-name="T13"> la </text:span></text:p></draw:text-box></draw:frame><draw:frame draw:style-name="fr2" draw:name="Frame301" text:anchor-type="paragraph" svg:x="1.0181in" svg:y="9.5717in" svg:width="5.1626in" svg:height="0.1917in" draw:z-index="325"><draw:text-box><text:p text:style-name="P15"><text:span text:style-name="T23">sustitución de la función interventora por el control financiero permanente.</text:span><text:span text:style-name="T13"> </text:span></text:p></draw:text-box></draw:frame><draw:g text:anchor-type="char" draw:z-index="6" draw:name="Shapes11" draw:style-name="gr1"><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8"><text:span text:style-name="T5">RESUELVO</text:span></text:p>
      <text:p text:style-name="P19"><text:span text:style-name="T5">PRIMERO.- CONCEDER y AUTORIZAR </text:span><text:span text:style-name="T13">el pago al Centro Especial de Empleo </text:span><text:span text:style-name="T5">"CEE DESARROLLO SOCIAL CANARIAS, S.L", </text:span><text:span text:style-name="T13">provisto de </text:span><text:span text:style-name="T5">NIF: B76249754</text:span><text:span text:style-name="T13">, de la subvención del coste <text:s/>salarial de las personas con discapacidad que trabajan en el CEE de referencia, por un importe de </text:span><text:span text:style-name="T39">noventa y ocho mil ochocientos ochenta y seis euros con treinta y ocho céntimos (98.886,38€), </text:span><text:span text:style-name="T13">correspondiente a 165 personas con discapacidad durante el mes de noviembre de 2025.</text:span></text:p>
      <text:p text:style-name="P20"><text:span text:style-name="T5">SEGUNDO.-</text:span><text:span text:style-name="T13"> Queda acreditada la existencia de crédito adecuado y suficiente para hacer frente a las obligaciones que se derivan de la concesión de la presente subvención, con cargo a la siguiente aplicación presupuestaria del estado de gastos del SCE:</text:span></text:p>
      <text:p text:style-name="P21"><draw:frame draw:style-name="fr3" draw:name="Image12" text:anchor-type="as-char" svg:width="6.2626in" svg:height="1.2772in" draw:z-index="0"><draw:image xlink:href="Pictures/10000000000003AB000000C1946989D6.png" xlink:type="simple" xlink:show="embed" xlink:actuate="onLoad" draw:mime-type="image/png"/></draw:frame></text:p>
      <text:p text:style-name="P22"><draw:frame draw:style-name="fr4" draw:name="Frame317" text:anchor-type="paragraph" svg:x="5.152in" svg:y="-0.261in" svg:width="0.9165in" draw:z-index="341"><draw:text-box fo:min-height="0in"><text:p text:style-name="P23"><text:span text:style-name="T40">(98.886,38€)</text:span></text:p></draw:text-box></draw:frame><draw:frame draw:style-name="fr4" draw:name="Frame303" text:anchor-type="paragraph" svg:x="0.3453in" svg:y="-1.2535in" svg:width="0.7902in" draw:z-index="327"><draw:text-box fo:min-height="0in"><text:p text:style-name="P24"><text:span text:style-name="T5">Posición </text:span></text:p></draw:text-box></draw:frame><draw:frame draw:style-name="fr4" draw:name="Frame304" text:anchor-type="paragraph" svg:x="1.9866in" svg:y="-1.2535in" svg:width="0.8492in" draw:z-index="328"><draw:text-box fo:min-height="0in"><text:p text:style-name="P24"><text:span text:style-name="T5">Elemento </text:span></text:p></draw:text-box></draw:frame><draw:frame draw:style-name="fr4" draw:name="Frame305" text:anchor-type="paragraph" svg:x="1.378in" svg:y="-1.1717in" svg:width="0.5429in" draw:z-index="329"><draw:text-box fo:min-height="0in"><text:p text:style-name="P24"><text:span text:style-name="T5">Fondo</text:span></text:p></draw:text-box></draw:frame><draw:frame draw:style-name="fr4" draw:name="Frame306" text:anchor-type="paragraph" svg:x="2.8453in" svg:y="-1.1717in" svg:width="2.2228in" draw:z-index="330"><draw:text-box fo:min-height="0in"><text:p text:style-name="P24"><text:span text:style-name="T5">Aplicación presupuestaria</text:span></text:p></draw:text-box></draw:frame><draw:frame draw:style-name="fr4" draw:name="Frame307" text:anchor-type="paragraph" svg:x="4.878in" svg:y="-1.1717in" svg:width="1.3917in" draw:z-index="331"><draw:text-box fo:min-height="0in"><text:p text:style-name="P24"><text:span text:style-name="T5">Importe concedido</text:span></text:p></draw:text-box></draw:frame><draw:frame draw:style-name="fr4" draw:name="Frame308" text:anchor-type="paragraph" svg:x="0.1311in" svg:y="-1.0898in" svg:width="1.2744in" draw:z-index="332"><draw:text-box fo:min-height="0in"><text:p text:style-name="P24"><text:span text:style-name="T5">presupuestaria</text:span></text:p></draw:text-box></draw:frame><draw:frame draw:style-name="fr4" draw:name="Frame309" text:anchor-type="paragraph" svg:x="2.1646in" svg:y="-1.0898in" svg:width="0.3555in" draw:z-index="333"><draw:text-box fo:min-height="0in"><text:p text:style-name="P24"><text:span text:style-name="T5">PEP</text:span></text:p></draw:text-box></draw:frame><draw:frame draw:style-name="fr4" draw:name="Frame310" text:anchor-type="paragraph" svg:x="4.9819in" svg:y="-0.8555in" svg:width="1.2874in" draw:z-index="334"><draw:text-box fo:min-height="0in"><text:p text:style-name="P25"><text:span text:style-name="T40">noventa y ocho mil </text:span></text:p></draw:text-box></draw:frame><draw:frame draw:style-name="fr4" draw:name="Frame311" text:anchor-type="paragraph" svg:x="2.7283in" svg:y="-0.7291in" svg:width="3.5409in" draw:z-index="335"><draw:text-box fo:min-height="0in"><text:p text:style-name="P24"><text:span text:style-name="T13">"Oportunidades de empleo para </text:span><text:span text:style-name="T40">ochocientos ochenta y </text:span></text:p></draw:text-box></draw:frame><draw:frame draw:style-name="fr4" draw:name="Frame312" text:anchor-type="paragraph" svg:x="0.1118in" svg:y="-0.5654in" svg:width="3.139in" draw:z-index="336"><draw:text-box fo:min-height="0in"><text:p text:style-name="P24"><text:span text:style-name="T13">G/241L/4700200</text:span> <text:span text:style-name="T13">4050030</text:span> <text:span text:style-name="T13">50400039</text:span></text:p></draw:text-box></draw:frame><draw:frame draw:style-name="fr4" draw:name="Frame313" text:anchor-type="paragraph" svg:x="2.9319in" svg:y="-0.5654in" svg:width="2.0547in" draw:z-index="337"><draw:text-box fo:min-height="0in"><text:p text:style-name="P24"><text:span text:style-name="T13">colectivos con especiales </text:span></text:p></draw:text-box></draw:frame><draw:frame draw:style-name="fr4" draw:name="Frame314" text:anchor-type="paragraph" svg:x="4.8591in" svg:y="-0.5583in" svg:width="1.4102in" draw:z-index="338"><draw:text-box fo:min-height="0in"><text:p text:style-name="P25"><text:span text:style-name="T40">seis euros con treinta y </text:span></text:p></draw:text-box></draw:frame><draw:frame draw:style-name="fr4" draw:name="Frame315" text:anchor-type="paragraph" svg:x="3.3535in" svg:y="-0.402in" svg:width="0.952in" draw:z-index="339"><draw:text-box fo:min-height="0in"><text:p text:style-name="P24"><text:span text:style-name="T13">dificultades"</text:span></text:p></draw:text-box></draw:frame><draw:frame draw:style-name="fr4" draw:name="Frame316" text:anchor-type="paragraph" svg:x="5.1028in" svg:y="-0.4098in" svg:width="1.0866in" draw:z-index="340"><draw:text-box fo:min-height="0in"><text:p text:style-name="P25"><text:span text:style-name="T40">ocho céntimos </text:span></text:p></draw:text-box></draw:frame><text:span text:style-name="T5">TERCERO.- </text:span><text:span text:style-name="T13">Al respecto de la subvención final otorgada, los puestos de trabajo e importes finalmente concedidos se corresponden con los solicitados por la propia Entidad, conforme queda reflejado en la documentación y anexos incorporados a su solicitud de subvención, haciendo expresa remisión a la misma por evidentes motivos de economía procesal y de eficiencia administrativa. Toda vez que en estos casos no existe discrepancia ni contradicción entre lo solicitado por la entidad, y lo concedido por el centro gestor, no se estima necesario hacer expresa mención de cada uno de los puestos de trabajo subvencionados, a fin de evitar una mayor complejidad de la propia Resolución de concesión, teniendo en cuenta la <text:s/>dimensión y alto número de puestos de trabajo subvencionados.</text:span></text:p>
      <text:p text:style-name="P26"><text:span text:style-name="T13">Ello y no obstante lo anterior, existen puestos de trabajo cuya subvención concedida es inferior a la solicitada por la entidad, resultando necesario, en estos casos, y en aras al cumplimiento de principios tan elementales como el de interdicción de la arbitrariedad en el actuar administrativo, legalidad y seguridad jurídica, y a fin de permitir, en su caso, la defensa de sus intereses por parte la entidad beneficiaria, determinar, de forma expresa y concisa, los puestos de trabajo afectados por esta disminución, con expresión de las causas que en cada caso la motivan.</text:span></text:p>
      <text:p text:style-name="P27"><text:span text:style-name="T13">De esta forma, en el </text:span><text:span text:style-name="T5">Anexo I</text:span><text:span text:style-name="T13"> de la presente Resolución quedan reflejados, en su caso, <text:s/>los puestos de trabajo cuya subvención finalmente concedida, ha resultado ser </text:span><text:span text:style-name="T5">inferior a la solicitada por la entidad</text:span><text:span text:style-name="T13">, exponiéndose las razones que justifican dicha disminución.</text:span></text:p>
      <text:p text:style-name="P19"><text:span text:style-name="T5">CUARTO.- </text:span><text:span text:style-name="T13">Se entiende justificado totalmente el importe concedido, sin menoscabo de las obligaciones generales establecidas para los beneficiarios de las subvenciones en la Ley 38/2003, de 17 de noviembre, General de Subvenciones, y en el art. 13 del Real Decreto 2273/1985, de 4 de diciembre, y sin perjuicio de las actuaciones de comprobación previstas en la Base 15.ª de la Orden reguladora de las subvenciones y de la fiscalización plena que se pudiera llevar a cabo, de conformidad con la Resolución de 30/11/2000, de la Intervención General de la Comunidad Autónoma de Canarias (BOC 159 de 06/12/2000), así como de las actuaciones de comprobación previstas en la normativa aplicable, y del control financiero que será ejercido por la Intervención General del Estado y de la Comunidad Autónoma de Canarias, con independencia de la que pueda efectuar, en su caso, el Tribunal de Cuentas del Estado y la Audiencia de Cuentas de Canarias.</text:span></text:p>
      <text:p text:style-name="P28"><draw:frame draw:style-name="fr1" draw:name="Img13" text:anchor-type="char" svg:x="3.8075in" svg:y="10.8744in" svg:width="3.4484in" svg:height="0.511in" draw:z-index="20"><draw:image xlink:href="Pictures/100000000000018E0000003B5193F434.png" xlink:type="simple" xlink:show="embed" xlink:actuate="onLoad" draw:mime-type="image/png"/></draw:frame></text:p>
      <text:p text:style-name="P1"><draw:frame draw:style-name="fr1" draw:name="Img14" text:anchor-type="char" svg:x="7.3256in" svg:y="10.9035in" svg:width="0.452in" svg:height="0.452in" draw:z-index="21"><draw:image xlink:href="Pictures/100000000000002D0000002DD83DD791.png" xlink:type="simple" xlink:show="embed" xlink:actuate="onLoad" draw:mime-type="image/png"/></draw:frame></text:p>
      <text:p text:style-name="Standard"><draw:frame draw:style-name="fr2" draw:name="Frame764" text:anchor-type="paragraph" svg:x="0.5in" svg:y="11.2181in" svg:width="3.7374in" svg:height="0.1555in" draw:z-index="788"><draw:text-box><text:p text:style-name="P2"><text:span text:style-name="T1"><text:s/>RP001-000wvOtfP5PHMH2GDXHWC1BbA==</text:span></text:p></draw:text-box></draw:frame><draw:frame draw:style-name="fr2" draw:name="Frame318" text:anchor-type="paragraph" svg:x="1.0181in" svg:y="0.7409in" svg:width="5.4909in" svg:height="0.1992in" draw:z-index="342"><draw:text-box><text:p text:style-name="P15"><text:span text:style-name="T28">De acuerdo con lo establecido en el art. 28 del Decreto 36/2009, de 31 de marzo</text:span></text:p></draw:text-box></draw:frame><draw:frame draw:style-name="fr2" draw:name="Frame319" text:anchor-type="paragraph" svg:x="6.2866in" svg:y="0.7409in" svg:width="0.2043in" svg:height="0.1992in" draw:z-index="343"><draw:text-box><text:p text:style-name="P15"><text:span text:style-name="T41"><text:s/></text:span></text:p></draw:text-box></draw:frame><draw:frame draw:style-name="fr2" draw:name="Frame320" text:anchor-type="paragraph" svg:x="6.3409in" svg:y="0.7409in" svg:width="1.6543in" svg:height="0.1992in" draw:z-index="344"><draw:text-box><text:p text:style-name="P15"><text:span text:style-name="T27">(punto 4 Base </text:span></text:p></draw:text-box></draw:frame><draw:frame draw:style-name="fr2" draw:name="Frame321" text:anchor-type="paragraph" svg:x="1.0181in" svg:y="0.9043in" svg:width="0.489in" svg:height="0.1992in" draw:z-index="345"><draw:text-box><text:p text:style-name="P15"><text:span text:style-name="T23">10.ª</text:span></text:p></draw:text-box></draw:frame><draw:frame draw:style-name="fr2" draw:name="Frame322" text:anchor-type="paragraph" svg:x="1.2846in" svg:y="0.9043in" svg:width="0.2043in" svg:height="0.1992in" draw:z-index="346"><draw:text-box><text:p text:style-name="P15"><text:span text:style-name="T24"><text:s/></text:span></text:p></draw:text-box></draw:frame><draw:frame draw:style-name="fr2" draw:name="Frame323" text:anchor-type="paragraph" svg:x="1.3437in" svg:y="0.9043in" svg:width="0.3909in" svg:height="0.1992in" draw:z-index="347"><draw:text-box><text:p text:style-name="P15"><text:span text:style-name="T24">de</text:span></text:p></draw:text-box></draw:frame><draw:frame draw:style-name="fr2" draw:name="Frame324" text:anchor-type="paragraph" svg:x="1.5201in" svg:y="0.9043in" svg:width="0.2043in" svg:height="0.1992in" draw:z-index="348"><draw:text-box><text:p text:style-name="P15"><text:span text:style-name="T24"><text:s/></text:span></text:p></draw:text-box></draw:frame><draw:frame draw:style-name="fr2" draw:name="Frame325" text:anchor-type="paragraph" svg:x="1.5783in" svg:y="0.9043in" svg:width="0.3154in" svg:height="0.1992in" draw:z-index="349"><draw:text-box><text:p text:style-name="P15"><text:span text:style-name="T13">la</text:span></text:p></draw:text-box></draw:frame><draw:frame draw:style-name="fr2" draw:name="Frame326" text:anchor-type="paragraph" svg:x="1.7075in" svg:y="0.9043in" svg:width="0.2043in" svg:height="0.1992in" draw:z-index="350"><draw:text-box><text:p text:style-name="P15"><text:span text:style-name="T24"><text:s/></text:span></text:p></draw:text-box></draw:frame><draw:frame draw:style-name="fr2" draw:name="Frame327" text:anchor-type="paragraph" svg:x="1.7673in" svg:y="0.9043in" svg:width="0.6319in" svg:height="0.1992in" draw:z-index="351"><draw:text-box><text:p text:style-name="P15"><text:span text:style-name="T23">Orden</text:span></text:p></draw:text-box></draw:frame><draw:frame draw:style-name="fr2" draw:name="Frame328" text:anchor-type="paragraph" svg:x="2.1764in" svg:y="0.9043in" svg:width="0.2043in" svg:height="0.1992in" draw:z-index="352"><draw:text-box><text:p text:style-name="P15"><text:span text:style-name="T24"><text:s/></text:span></text:p></draw:text-box></draw:frame><draw:frame draw:style-name="fr2" draw:name="Frame329" text:anchor-type="paragraph" svg:x="2.2362in" svg:y="0.9043in" svg:width="1.0634in" svg:height="0.1992in" draw:z-index="353"><draw:text-box><text:p text:style-name="P15"><text:span text:style-name="T23">reguladora), </text:span></text:p></draw:text-box></draw:frame><draw:frame draw:style-name="fr2" draw:name="Frame330" text:anchor-type="paragraph" svg:x="3.0772in" svg:y="0.9043in" svg:width="0.3165in" svg:height="0.1992in" draw:z-index="354"><draw:text-box><text:p text:style-name="P15"><text:span text:style-name="T24">el</text:span></text:p></draw:text-box></draw:frame><draw:frame draw:style-name="fr2" draw:name="Frame331" text:anchor-type="paragraph" svg:x="3.2055in" svg:y="0.9043in" svg:width="0.2043in" svg:height="0.1992in" draw:z-index="355"><draw:text-box><text:p text:style-name="P15"><text:span text:style-name="T24"><text:s/></text:span></text:p></draw:text-box></draw:frame><draw:frame draw:style-name="fr2" draw:name="Frame332" text:anchor-type="paragraph" svg:x="3.2654in" svg:y="0.9043in" svg:width="0.5311in" svg:height="0.1992in" draw:z-index="356"><draw:text-box><text:p text:style-name="P15"><text:span text:style-name="T23">SCE</text:span></text:p></draw:text-box></draw:frame><draw:frame draw:style-name="fr2" draw:name="Frame333" text:anchor-type="paragraph" svg:x="3.5736in" svg:y="0.9043in" svg:width="0.2043in" svg:height="0.1992in" draw:z-index="357"><draw:text-box><text:p text:style-name="P15"><text:span text:style-name="T24"><text:s/></text:span></text:p></draw:text-box></draw:frame><draw:frame draw:style-name="fr2" draw:name="Frame334" text:anchor-type="paragraph" svg:x="3.6327in" svg:y="0.9043in" svg:width="0.6008in" svg:height="0.1992in" draw:z-index="358"><draw:text-box><text:p text:style-name="P15"><text:span text:style-name="T23">podrá</text:span></text:p></draw:text-box></draw:frame><draw:frame draw:style-name="fr2" draw:name="Frame335" text:anchor-type="paragraph" svg:x="4.011in" svg:y="0.9043in" svg:width="0.2043in" svg:height="0.1992in" draw:z-index="359"><draw:text-box><text:p text:style-name="P15"><text:span text:style-name="T24"><text:s/></text:span></text:p></draw:text-box></draw:frame><draw:frame draw:style-name="fr2" draw:name="Frame336" text:anchor-type="paragraph" svg:x="4.0701in" svg:y="0.9043in" svg:width="0.9126in" svg:height="0.1992in" draw:z-index="360"><draw:text-box><text:p text:style-name="P15"><text:span text:style-name="T23">comprobar</text:span></text:p></draw:text-box></draw:frame><draw:frame draw:style-name="fr2" draw:name="Frame337" text:anchor-type="paragraph" svg:x="4.7602in" svg:y="0.9043in" svg:width="0.2043in" svg:height="0.1992in" draw:z-index="361"><draw:text-box><text:p text:style-name="P15"><text:span text:style-name="T24"><text:s/></text:span></text:p></draw:text-box></draw:frame><draw:frame draw:style-name="fr2" draw:name="Frame338" text:anchor-type="paragraph" svg:x="4.8201in" svg:y="0.9043in" svg:width="0.4689in" svg:height="0.1992in" draw:z-index="362"><draw:text-box><text:p text:style-name="P15"><text:span text:style-name="T23">con</text:span></text:p></draw:text-box></draw:frame><draw:frame draw:style-name="fr2" draw:name="Frame339" text:anchor-type="paragraph" svg:x="5.0661in" svg:y="0.9043in" svg:width="0.2043in" svg:height="0.1992in" draw:z-index="363"><draw:text-box><text:p text:style-name="P15"><text:span text:style-name="T24"><text:s/></text:span></text:p></draw:text-box></draw:frame><draw:frame draw:style-name="fr2" draw:name="Frame340" text:anchor-type="paragraph" svg:x="5.1252in" svg:y="0.9043in" svg:width="1.0528in" svg:height="0.1992in" draw:z-index="364"><draw:text-box><text:p text:style-name="P15"><text:span text:style-name="T23">posterioridad</text:span></text:p></draw:text-box></draw:frame><draw:frame draw:style-name="fr2" draw:name="Frame341" text:anchor-type="paragraph" svg:x="5.9547in" svg:y="0.9043in" svg:width="0.2043in" svg:height="0.1992in" draw:z-index="365"><draw:text-box><text:p text:style-name="P15"><text:span text:style-name="T24"><text:s/></text:span></text:p></draw:text-box></draw:frame><draw:frame draw:style-name="fr2" draw:name="Frame342" text:anchor-type="paragraph" svg:x="6.0146in" svg:y="0.9043in" svg:width="0.2661in" svg:height="0.1992in" draw:z-index="366"><draw:text-box><text:p text:style-name="P15"><text:span text:style-name="T24">a</text:span></text:p></draw:text-box></draw:frame><draw:frame draw:style-name="fr2" draw:name="Frame343" text:anchor-type="paragraph" svg:x="6.1126in" svg:y="0.9043in" svg:width="0.2043in" svg:height="0.1992in" draw:z-index="367"><draw:text-box><text:p text:style-name="P15"><text:span text:style-name="T24"><text:s/></text:span></text:p></draw:text-box></draw:frame><draw:frame draw:style-name="fr2" draw:name="Frame344" text:anchor-type="paragraph" svg:x="6.1717in" svg:y="0.9043in" svg:width="0.3154in" svg:height="0.1992in" draw:z-index="368"><draw:text-box><text:p text:style-name="P15"><text:span text:style-name="T13">la</text:span></text:p></draw:text-box></draw:frame><draw:frame draw:style-name="fr2" draw:name="Frame345" text:anchor-type="paragraph" svg:x="6.3in" svg:y="0.9043in" svg:width="0.2043in" svg:height="0.1992in" draw:z-index="369"><draw:text-box><text:p text:style-name="P15"><text:span text:style-name="T24"><text:s/></text:span></text:p></draw:text-box></draw:frame><draw:frame draw:style-name="fr2" draw:name="Frame346" text:anchor-type="paragraph" svg:x="6.3598in" svg:y="0.9043in" svg:width="0.8811in" svg:height="0.1992in" draw:z-index="370"><draw:text-box><text:p text:style-name="P15"><text:span text:style-name="T23">resolución</text:span></text:p></draw:text-box></draw:frame><draw:frame draw:style-name="fr2" draw:name="Frame347" text:anchor-type="paragraph" svg:x="7.0189in" svg:y="0.9043in" svg:width="0.2043in" svg:height="0.1992in" draw:z-index="371"><draw:text-box><text:p text:style-name="P15"><text:span text:style-name="T24"><text:s/></text:span></text:p></draw:text-box></draw:frame><draw:frame draw:style-name="fr2" draw:name="Frame348" text:anchor-type="paragraph" svg:x="7.078in" svg:y="0.9043in" svg:width="0.3909in" svg:height="0.1992in" draw:z-index="372"><draw:text-box><text:p text:style-name="P15"><text:span text:style-name="T24">de</text:span></text:p></draw:text-box></draw:frame><draw:frame draw:style-name="fr2" draw:name="Frame349" text:anchor-type="paragraph" svg:x="7.248in" svg:y="0.9043in" svg:width="0.2043in" svg:height="0.1992in" draw:z-index="373"><draw:text-box><text:p text:style-name="P15"><text:span text:style-name="T24"><text:s/></text:span></text:p></draw:text-box></draw:frame><draw:frame draw:style-name="fr2" draw:name="Frame350" text:anchor-type="paragraph" svg:x="1.0181in" svg:y="1.0681in" svg:width="6.4528in" svg:height="0.1992in" draw:z-index="374"><draw:text-box><text:p text:style-name="P15"><text:span text:style-name="T22">concesión, los justificantes que estime oportunos, a cuyo fin podrá requerir a la entidad o persona</text:span></text:p></draw:text-box></draw:frame><draw:frame draw:style-name="fr2" draw:name="Frame351" text:anchor-type="paragraph" svg:x="7.2484in" svg:y="1.0681in" svg:width="0.2043in" svg:height="0.1992in" draw:z-index="375"><draw:text-box><text:p text:style-name="P15"><text:span text:style-name="T24"><text:s/></text:span></text:p></draw:text-box></draw:frame><draw:frame draw:style-name="fr2" draw:name="Frame352" text:anchor-type="paragraph" svg:x="1.0181in" svg:y="1.2311in" svg:width="0.9528in" svg:height="0.1992in" draw:z-index="376"><draw:text-box><text:p text:style-name="P15"><text:span text:style-name="T23">beneficiaria</text:span></text:p></draw:text-box></draw:frame><draw:frame draw:style-name="fr2" draw:name="Frame353" text:anchor-type="paragraph" svg:x="1.7484in" svg:y="1.2311in" svg:width="0.2043in" svg:height="0.1992in" draw:z-index="377"><draw:text-box><text:p text:style-name="P15"><text:span text:style-name="T24"><text:s/></text:span></text:p></draw:text-box></draw:frame><draw:frame draw:style-name="fr2" draw:name="Frame354" text:anchor-type="paragraph" svg:x="1.8016in" svg:y="1.2311in" svg:width="0.3165in" svg:height="0.1992in" draw:z-index="378"><draw:text-box><text:p text:style-name="P15"><text:span text:style-name="T24">la</text:span></text:p></draw:text-box></draw:frame><draw:frame draw:style-name="fr2" draw:name="Frame355" text:anchor-type="paragraph" svg:x="1.9236in" svg:y="1.2311in" svg:width="0.2043in" svg:height="0.1992in" draw:z-index="379"><draw:text-box><text:p text:style-name="P15"><text:span text:style-name="T24"><text:s/></text:span></text:p></draw:text-box></draw:frame><draw:frame draw:style-name="fr2" draw:name="Frame356" text:anchor-type="paragraph" svg:x="1.9764in" svg:y="1.2311in" svg:width="0.7661in" svg:height="0.1992in" draw:z-index="380"><draw:text-box><text:p text:style-name="P15"><text:span text:style-name="T23">remisión</text:span></text:p></draw:text-box></draw:frame><draw:frame draw:style-name="fr2" draw:name="Frame357" text:anchor-type="paragraph" svg:x="2.5201in" svg:y="1.2311in" svg:width="0.2043in" svg:height="0.1992in" draw:z-index="381"><draw:text-box><text:p text:style-name="P15"><text:span text:style-name="T24"><text:s/></text:span></text:p></draw:text-box></draw:frame><draw:frame draw:style-name="fr2" draw:name="Frame358" text:anchor-type="paragraph" svg:x="2.572in" svg:y="1.2311in" svg:width="0.3909in" svg:height="0.1992in" draw:z-index="382"><draw:text-box><text:p text:style-name="P15"><text:span text:style-name="T24">de</text:span></text:p></draw:text-box></draw:frame><draw:frame draw:style-name="fr2" draw:name="Frame359" text:anchor-type="paragraph" svg:x="2.7417in" svg:y="1.2311in" svg:width="0.2043in" svg:height="0.1992in" draw:z-index="383"><draw:text-box><text:p text:style-name="P15"><text:span text:style-name="T24"><text:s/></text:span></text:p></draw:text-box></draw:frame><draw:frame draw:style-name="fr2" draw:name="Frame360" text:anchor-type="paragraph" svg:x="2.7945in" svg:y="1.2311in" svg:width="0.4154in" svg:height="0.1992in" draw:z-index="384"><draw:text-box><text:p text:style-name="P15"><text:span text:style-name="T13">los</text:span></text:p></draw:text-box></draw:frame><draw:frame draw:style-name="fr2" draw:name="Frame361" text:anchor-type="paragraph" svg:x="2.9874in" svg:y="1.2311in" svg:width="0.2043in" svg:height="0.1992in" draw:z-index="385"><draw:text-box><text:p text:style-name="P15"><text:span text:style-name="T24"><text:s/></text:span></text:p></draw:text-box></draw:frame><draw:frame draw:style-name="fr2" draw:name="Frame362" text:anchor-type="paragraph" svg:x="3.0398in" svg:y="1.2311in" svg:width="0.9681in" svg:height="0.1992in" draw:z-index="386"><draw:text-box><text:p text:style-name="P15"><text:span text:style-name="T23">justificantes</text:span></text:p></draw:text-box></draw:frame><draw:frame draw:style-name="fr2" draw:name="Frame363" text:anchor-type="paragraph" svg:x="3.7854in" svg:y="1.2311in" svg:width="0.2043in" svg:height="0.1992in" draw:z-index="387"><draw:text-box><text:p text:style-name="P15"><text:span text:style-name="T24"><text:s/></text:span></text:p></draw:text-box></draw:frame><draw:frame draw:style-name="fr2" draw:name="Frame364" text:anchor-type="paragraph" svg:x="3.8382in" svg:y="1.2311in" svg:width="0.3909in" svg:height="0.1992in" draw:z-index="388"><draw:text-box><text:p text:style-name="P15"><text:span text:style-name="T24">de</text:span></text:p></draw:text-box></draw:frame><draw:frame draw:style-name="fr2" draw:name="Frame365" text:anchor-type="paragraph" svg:x="4.0083in" svg:y="1.2311in" svg:width="0.2043in" svg:height="0.1992in" draw:z-index="389"><draw:text-box><text:p text:style-name="P15"><text:span text:style-name="T24"><text:s/></text:span></text:p></draw:text-box></draw:frame><draw:frame draw:style-name="fr2" draw:name="Frame366" text:anchor-type="paragraph" svg:x="4.0602in" svg:y="1.2311in" svg:width="0.5791in" svg:height="0.1992in" draw:z-index="390"><draw:text-box><text:p text:style-name="P15"><text:span text:style-name="T23">gasto</text:span></text:p></draw:text-box></draw:frame><draw:frame draw:style-name="fr2" draw:name="Frame367" text:anchor-type="paragraph" svg:x="4.4165in" svg:y="1.2311in" svg:width="0.2043in" svg:height="0.1992in" draw:z-index="391"><draw:text-box><text:p text:style-name="P15"><text:span text:style-name="T24"><text:s/></text:span></text:p></draw:text-box></draw:frame><draw:frame draw:style-name="fr2" draw:name="Frame368" text:anchor-type="paragraph" svg:x="4.4693in" svg:y="1.2311in" svg:width="0.9791in" svg:height="0.1992in" draw:z-index="392"><draw:text-box><text:p text:style-name="P15"><text:span text:style-name="T26">pertinentes,</text:span></text:p></draw:text-box></draw:frame><draw:frame draw:style-name="fr2" draw:name="Frame369" text:anchor-type="paragraph" svg:x="5.2264in" svg:y="1.2311in" svg:width="0.2043in" svg:height="0.1992in" draw:z-index="393"><draw:text-box><text:p text:style-name="P15"><text:span text:style-name="T24"><text:s/></text:span></text:p></draw:text-box></draw:frame><draw:frame draw:style-name="fr2" draw:name="Frame370" text:anchor-type="paragraph" svg:x="5.2783in" svg:y="1.2311in" svg:width="0.5161in" svg:height="0.1992in" draw:z-index="394"><draw:text-box><text:p text:style-name="P15"><text:span text:style-name="T23">para</text:span></text:p></draw:text-box></draw:frame><draw:frame draw:style-name="fr2" draw:name="Frame371" text:anchor-type="paragraph" svg:x="5.5728in" svg:y="1.2311in" svg:width="0.2043in" svg:height="0.1992in" draw:z-index="395"><draw:text-box><text:p text:style-name="P15"><text:span text:style-name="T24"><text:s/></text:span></text:p></draw:text-box></draw:frame><draw:frame draw:style-name="fr2" draw:name="Frame372" text:anchor-type="paragraph" svg:x="5.6256in" svg:y="1.2311in" svg:width="0.3165in" svg:height="0.1992in" draw:z-index="396"><draw:text-box><text:p text:style-name="P15"><text:span text:style-name="T24">el</text:span></text:p></draw:text-box></draw:frame><draw:frame draw:style-name="fr2" draw:name="Frame373" text:anchor-type="paragraph" svg:x="5.748in" svg:y="1.2311in" svg:width="0.2043in" svg:height="0.1992in" draw:z-index="397"><draw:text-box><text:p text:style-name="P15"><text:span text:style-name="T24"><text:s/></text:span></text:p></draw:text-box></draw:frame><draw:frame draw:style-name="fr2" draw:name="Frame374" text:anchor-type="paragraph" svg:x="5.8008in" svg:y="1.2311in" svg:width="0.5319in" svg:height="0.1992in" draw:z-index="398"><draw:text-box><text:p text:style-name="P15"><text:span text:style-name="T23">caso</text:span></text:p></draw:text-box></draw:frame><draw:frame draw:style-name="fr2" draw:name="Frame375" text:anchor-type="paragraph" svg:x="6.1102in" svg:y="1.2311in" svg:width="0.2043in" svg:height="0.1992in" draw:z-index="399"><draw:text-box><text:p text:style-name="P15"><text:span text:style-name="T24"><text:s/></text:span></text:p></draw:text-box></draw:frame><draw:frame draw:style-name="fr2" draw:name="Frame376" text:anchor-type="paragraph" svg:x="6.1626in" svg:y="1.2311in" svg:width="0.3909in" svg:height="0.1992in" draw:z-index="400"><draw:text-box><text:p text:style-name="P15"><text:span text:style-name="T24">de</text:span></text:p></draw:text-box></draw:frame><draw:frame draw:style-name="fr2" draw:name="Frame377" text:anchor-type="paragraph" svg:x="6.3327in" svg:y="1.2311in" svg:width="0.2043in" svg:height="0.1992in" draw:z-index="401"><draw:text-box><text:p text:style-name="P15"><text:span text:style-name="T24"><text:s/></text:span></text:p></draw:text-box></draw:frame><draw:frame draw:style-name="fr2" draw:name="Frame378" text:anchor-type="paragraph" svg:x="6.3854in" svg:y="1.2311in" svg:width="1.5846in" svg:height="0.1992in" draw:z-index="402"><draw:text-box><text:p text:style-name="P15"><text:span text:style-name="T23">subvenciones </text:span></text:p></draw:text-box></draw:frame><draw:frame draw:style-name="fr2" draw:name="Frame379" text:anchor-type="paragraph" svg:x="1.0181in" svg:y="1.3953in" svg:width="4.95in" svg:height="0.1992in" draw:z-index="403"><draw:text-box><text:p text:style-name="P15"><text:span text:style-name="T23">inferiores a 60.000 euros, en las que solo se presenta la cuenta justificativa.</text:span></text:p></draw:text-box></draw:frame><draw:frame draw:style-name="fr2" draw:name="Frame380" text:anchor-type="paragraph" svg:x="5.7457in" svg:y="1.3953in" svg:width="0.2043in" svg:height="0.1992in" draw:z-index="404"><draw:text-box><text:p text:style-name="P15"><text:span text:style-name="T24"><text:s/></text:span></text:p></draw:text-box></draw:frame><draw:frame draw:style-name="fr2" draw:name="Frame381" text:anchor-type="paragraph" svg:x="1.0181in" svg:y="1.722in" svg:width="0.9181in" svg:height="0.1992in" draw:z-index="405"><draw:text-box><text:p text:style-name="P15"><text:span text:style-name="T5">QUINTO.-</text:span><text:span text:style-name="T13"> </text:span></text:p></draw:text-box></draw:frame><draw:frame draw:style-name="fr2" draw:name="Frame382" text:anchor-type="paragraph" svg:x="1.7146in" svg:y="1.722in" svg:width="0.4654in" svg:height="0.1992in" draw:z-index="406"><draw:text-box><text:p text:style-name="P15"><text:span text:style-name="T23">Las</text:span></text:p></draw:text-box></draw:frame><draw:frame draw:style-name="fr2" draw:name="Frame383" text:anchor-type="paragraph" svg:x="1.9575in" svg:y="1.722in" svg:width="0.2043in" svg:height="0.1992in" draw:z-index="407"><draw:text-box><text:p text:style-name="P15"><text:span text:style-name="T24"><text:s/></text:span></text:p></draw:text-box></draw:frame><draw:frame draw:style-name="fr2" draw:name="Frame384" text:anchor-type="paragraph" svg:x="2.0134in" svg:y="1.722in" svg:width="0.8472in" svg:height="0.1992in" draw:z-index="408"><draw:text-box><text:p text:style-name="P15"><text:span text:style-name="T23">entidades</text:span></text:p></draw:text-box></draw:frame><draw:frame draw:style-name="fr2" draw:name="Frame385" text:anchor-type="paragraph" svg:x="2.639in" svg:y="1.722in" svg:width="0.2043in" svg:height="0.1992in" draw:z-index="409"><draw:text-box><text:p text:style-name="P15"><text:span text:style-name="T24"><text:s/></text:span></text:p></draw:text-box></draw:frame><draw:frame draw:style-name="fr2" draw:name="Frame386" text:anchor-type="paragraph" svg:x="2.6953in" svg:y="1.722in" svg:width="1.0264in" svg:height="0.1992in" draw:z-index="410"><draw:text-box><text:p text:style-name="P15"><text:span text:style-name="T23">beneficiarias</text:span></text:p></draw:text-box></draw:frame><draw:frame draw:style-name="fr2" draw:name="Frame387" text:anchor-type="paragraph" svg:x="3.4984in" svg:y="1.722in" svg:width="0.2043in" svg:height="0.1992in" draw:z-index="411"><draw:text-box><text:p text:style-name="P15"><text:span text:style-name="T24"><text:s/></text:span></text:p></draw:text-box></draw:frame><draw:frame draw:style-name="fr2" draw:name="Frame388" text:anchor-type="paragraph" svg:x="3.5547in" svg:y="1.722in" svg:width="0.3909in" svg:height="0.1992in" draw:z-index="412"><draw:text-box><text:p text:style-name="P15"><text:span text:style-name="T24">de</text:span></text:p></draw:text-box></draw:frame><draw:frame draw:style-name="fr2" draw:name="Frame389" text:anchor-type="paragraph" svg:x="3.7283in" svg:y="1.722in" svg:width="0.2043in" svg:height="0.1992in" draw:z-index="413"><draw:text-box><text:p text:style-name="P15"><text:span text:style-name="T24"><text:s/></text:span></text:p></draw:text-box></draw:frame><draw:frame draw:style-name="fr2" draw:name="Frame390" text:anchor-type="paragraph" svg:x="3.7839in" svg:y="1.722in" svg:width="0.4189in" svg:height="0.1992in" draw:z-index="414"><draw:text-box><text:p text:style-name="P15"><text:span text:style-name="T23">las</text:span></text:p></draw:text-box></draw:frame><draw:frame draw:style-name="fr2" draw:name="Frame391" text:anchor-type="paragraph" svg:x="3.9807in" svg:y="1.722in" svg:width="0.2043in" svg:height="0.1992in" draw:z-index="415"><draw:text-box><text:p text:style-name="P15"><text:span text:style-name="T24"><text:s/></text:span></text:p></draw:text-box></draw:frame><draw:frame draw:style-name="fr2" draw:name="Frame392" text:anchor-type="paragraph" svg:x="4.0366in" svg:y="1.722in" svg:width="1.0965in" svg:height="0.1992in" draw:z-index="416"><draw:text-box><text:p text:style-name="P15"><text:span text:style-name="T23">subvenciones</text:span></text:p></draw:text-box></draw:frame><draw:frame draw:style-name="fr2" draw:name="Frame393" text:anchor-type="paragraph" svg:x="4.911in" svg:y="1.722in" svg:width="0.2043in" svg:height="0.1992in" draw:z-index="417"><draw:text-box><text:p text:style-name="P15"><text:span text:style-name="T24"><text:s/></text:span></text:p></draw:text-box></draw:frame><draw:frame draw:style-name="fr2" draw:name="Frame394" text:anchor-type="paragraph" svg:x="4.9673in" svg:y="1.722in" svg:width="0.6528in" svg:height="0.1992in" draw:z-index="418"><draw:text-box><text:p text:style-name="P15"><text:span text:style-name="T23">vienen</text:span></text:p></draw:text-box></draw:frame><draw:frame draw:style-name="fr2" draw:name="Frame395" text:anchor-type="paragraph" svg:x="5.398in" svg:y="1.722in" svg:width="0.2043in" svg:height="0.1992in" draw:z-index="419"><draw:text-box><text:p text:style-name="P15"><text:span text:style-name="T24"><text:s/></text:span></text:p></draw:text-box></draw:frame><draw:frame draw:style-name="fr2" draw:name="Frame396" text:anchor-type="paragraph" svg:x="5.4543in" svg:y="1.722in" svg:width="0.8783in" svg:height="0.1992in" draw:z-index="420"><draw:text-box><text:p text:style-name="P15"><text:span text:style-name="T23">obligadas,</text:span></text:p></draw:text-box></draw:frame><draw:frame draw:style-name="fr2" draw:name="Frame397" text:anchor-type="paragraph" svg:x="6.1102in" svg:y="1.722in" svg:width="0.2043in" svg:height="0.1992in" draw:z-index="421"><draw:text-box><text:p text:style-name="P15"><text:span text:style-name="T24"><text:s/></text:span></text:p></draw:text-box></draw:frame><draw:frame draw:style-name="fr2" draw:name="Frame398" text:anchor-type="paragraph" svg:x="6.1665in" svg:y="1.722in" svg:width="0.7382in" svg:height="0.1992in" draw:z-index="422"><draw:text-box><text:p text:style-name="P15"><text:span text:style-name="T23">además</text:span></text:p></draw:text-box></draw:frame><draw:frame draw:style-name="fr2" draw:name="Frame399" text:anchor-type="paragraph" svg:x="6.6827in" svg:y="1.722in" svg:width="0.2043in" svg:height="0.1992in" draw:z-index="423"><draw:text-box><text:p text:style-name="P15"><text:span text:style-name="T24"><text:s/></text:span></text:p></draw:text-box></draw:frame><draw:frame draw:style-name="fr2" draw:name="Frame400" text:anchor-type="paragraph" svg:x="6.739in" svg:y="1.722in" svg:width="0.3909in" svg:height="0.1992in" draw:z-index="424"><draw:text-box><text:p text:style-name="P15"><text:span text:style-name="T24">de</text:span></text:p></draw:text-box></draw:frame><draw:frame draw:style-name="fr2" draw:name="Frame401" text:anchor-type="paragraph" svg:x="6.9118in" svg:y="1.722in" svg:width="0.2043in" svg:height="0.1992in" draw:z-index="425"><draw:text-box><text:p text:style-name="P15"><text:span text:style-name="T24"><text:s/></text:span></text:p></draw:text-box></draw:frame><draw:frame draw:style-name="fr2" draw:name="Frame402" text:anchor-type="paragraph" svg:x="6.9681in" svg:y="1.722in" svg:width="0.2661in" svg:height="0.1992in" draw:z-index="426"><draw:text-box><text:p text:style-name="P15"><text:span text:style-name="T24">a</text:span></text:p></draw:text-box></draw:frame><draw:frame draw:style-name="fr2" draw:name="Frame403" text:anchor-type="paragraph" svg:x="7.0638in" svg:y="1.722in" svg:width="0.2043in" svg:height="0.1992in" draw:z-index="427"><draw:text-box><text:p text:style-name="P15"><text:span text:style-name="T24"><text:s/></text:span></text:p></draw:text-box></draw:frame><draw:frame draw:style-name="fr2" draw:name="Frame404" text:anchor-type="paragraph" svg:x="7.1189in" svg:y="1.722in" svg:width="0.3165in" svg:height="0.1992in" draw:z-index="428"><draw:text-box><text:p text:style-name="P15"><text:span text:style-name="T24">la</text:span></text:p></draw:text-box></draw:frame><draw:frame draw:style-name="fr2" draw:name="Frame405" text:anchor-type="paragraph" svg:x="7.248in" svg:y="1.722in" svg:width="0.2043in" svg:height="0.1992in" draw:z-index="429"><draw:text-box><text:p text:style-name="P15"><text:span text:style-name="T24"><text:s/></text:span></text:p></draw:text-box></draw:frame><draw:frame draw:style-name="fr2" draw:name="Frame406" text:anchor-type="paragraph" svg:x="1.0181in" svg:y="1.8854in" svg:width="6.452in" svg:height="0.1992in" draw:z-index="430"><draw:text-box><text:p text:style-name="P15"><text:span text:style-name="T23">justificación de las mismas, al cumplimiento de las disposiciones previstas en la normativa aplicable</text:span></text:p></draw:text-box></draw:frame><draw:frame draw:style-name="fr2" draw:name="Frame407" text:anchor-type="paragraph" svg:x="7.248in" svg:y="1.8854in" svg:width="0.2043in" svg:height="0.1992in" draw:z-index="431"><draw:text-box><text:p text:style-name="P15"><text:span text:style-name="T24"><text:s/></text:span></text:p></draw:text-box></draw:frame><draw:frame draw:style-name="fr2" draw:name="Frame408" text:anchor-type="paragraph" svg:x="1.0181in" svg:y="2.0492in" svg:width="7.2457in" svg:height="0.1992in" draw:z-index="432"><draw:text-box><text:p text:style-name="P15"><text:span text:style-name="T13">y, en particular, lo previsto en las bases reguladoras, de forma especial, tendrán que:</text:span></text:p></draw:text-box></draw:frame><draw:frame draw:style-name="fr2" draw:name="Frame409" text:anchor-type="paragraph" svg:x="1.0181in" svg:y="2.3764in" svg:width="0.3402in" svg:height="0.1992in" draw:z-index="433"><draw:text-box><text:p text:style-name="P15"><text:span text:style-name="T13">a)</text:span></text:p></draw:text-box></draw:frame><draw:frame draw:style-name="fr2" draw:name="Frame410" text:anchor-type="paragraph" svg:x="1.1654in" svg:y="2.3764in" svg:width="0.2043in" svg:height="0.1992in" draw:z-index="434"><draw:text-box><text:p text:style-name="P15"><text:span text:style-name="T24"><text:s/></text:span></text:p></draw:text-box></draw:frame><draw:frame draw:style-name="fr2" draw:name="Frame411" text:anchor-type="paragraph" svg:x="1.2272in" svg:y="2.3764in" svg:width="0.7283in" svg:height="0.1992in" draw:z-index="435"><draw:text-box><text:p text:style-name="P15"><text:span text:style-name="T23">Cumplir</text:span></text:p></draw:text-box></draw:frame><draw:frame draw:style-name="fr2" draw:name="Frame412" text:anchor-type="paragraph" svg:x="1.7335in" svg:y="2.3764in" svg:width="0.2043in" svg:height="0.1992in" draw:z-index="436"><draw:text-box><text:p text:style-name="P15"><text:span text:style-name="T24"><text:s/></text:span></text:p></draw:text-box></draw:frame><draw:frame draw:style-name="fr2" draw:name="Frame413" text:anchor-type="paragraph" svg:x="1.7953in" svg:y="2.3764in" svg:width="0.3165in" svg:height="0.1992in" draw:z-index="437"><draw:text-box><text:p text:style-name="P15"><text:span text:style-name="T24">el</text:span></text:p></draw:text-box></draw:frame><draw:frame draw:style-name="fr2" draw:name="Frame414" text:anchor-type="paragraph" svg:x="1.928in" svg:y="2.3764in" svg:width="0.2043in" svg:height="0.1992in" draw:z-index="438"><draw:text-box><text:p text:style-name="P15"><text:span text:style-name="T24"><text:s/></text:span></text:p></draw:text-box></draw:frame><draw:frame draw:style-name="fr2" draw:name="Frame415" text:anchor-type="paragraph" svg:x="1.9898in" svg:y="2.3764in" svg:width="0.7665in" svg:height="0.1992in" draw:z-index="439"><draw:text-box><text:p text:style-name="P15"><text:span text:style-name="T23">objetivo,</text:span></text:p></draw:text-box></draw:frame><draw:frame draw:style-name="fr2" draw:name="Frame416" text:anchor-type="paragraph" svg:x="2.5339in" svg:y="2.3764in" svg:width="0.2043in" svg:height="0.1992in" draw:z-index="440"><draw:text-box><text:p text:style-name="P15"><text:span text:style-name="T24"><text:s/></text:span></text:p></draw:text-box></draw:frame><draw:frame draw:style-name="fr2" draw:name="Frame417" text:anchor-type="paragraph" svg:x="2.5957in" svg:y="2.3764in" svg:width="0.7047in" svg:height="0.1992in" draw:z-index="441"><draw:text-box><text:p text:style-name="P15"><text:span text:style-name="T23">realizar</text:span></text:p></draw:text-box></draw:frame><draw:frame draw:style-name="fr2" draw:name="Frame418" text:anchor-type="paragraph" svg:x="3.0783in" svg:y="2.3764in" svg:width="0.2043in" svg:height="0.1992in" draw:z-index="442"><draw:text-box><text:p text:style-name="P15"><text:span text:style-name="T24"><text:s/></text:span></text:p></draw:text-box></draw:frame><draw:frame draw:style-name="fr2" draw:name="Frame419" text:anchor-type="paragraph" svg:x="3.1409in" svg:y="2.3764in" svg:width="0.3154in" svg:height="0.1992in" draw:z-index="443"><draw:text-box><text:p text:style-name="P15"><text:span text:style-name="T13">la</text:span></text:p></draw:text-box></draw:frame><draw:frame draw:style-name="fr2" draw:name="Frame420" text:anchor-type="paragraph" svg:x="3.272in" svg:y="2.3764in" svg:width="0.2043in" svg:height="0.1992in" draw:z-index="444"><draw:text-box><text:p text:style-name="P15"><text:span text:style-name="T24"><text:s/></text:span></text:p></draw:text-box></draw:frame><draw:frame draw:style-name="fr2" draw:name="Frame421" text:anchor-type="paragraph" svg:x="3.3339in" svg:y="2.3764in" svg:width="0.7984in" svg:height="0.1992in" draw:z-index="445"><draw:text-box><text:p text:style-name="P15"><text:span text:style-name="T23">actividad</text:span></text:p></draw:text-box></draw:frame><draw:frame draw:style-name="fr2" draw:name="Frame422" text:anchor-type="paragraph" svg:x="3.9102in" svg:y="2.3764in" svg:width="0.2043in" svg:height="0.1992in" draw:z-index="446"><draw:text-box><text:p text:style-name="P15"><text:span text:style-name="T24"><text:s/></text:span></text:p></draw:text-box></draw:frame><draw:frame draw:style-name="fr2" draw:name="Frame423" text:anchor-type="paragraph" svg:x="3.972in" svg:y="2.3764in" svg:width="0.2661in" svg:height="0.1992in" draw:z-index="447"><draw:text-box><text:p text:style-name="P15"><text:span text:style-name="T24">o</text:span></text:p></draw:text-box></draw:frame><draw:frame draw:style-name="fr2" draw:name="Frame424" text:anchor-type="paragraph" svg:x="4.0736in" svg:y="2.3764in" svg:width="0.2043in" svg:height="0.1992in" draw:z-index="448"><draw:text-box><text:p text:style-name="P15"><text:span text:style-name="T24"><text:s/></text:span></text:p></draw:text-box></draw:frame><draw:frame draw:style-name="fr2" draw:name="Frame425" text:anchor-type="paragraph" svg:x="4.1354in" svg:y="2.3764in" svg:width="0.7209in" svg:height="0.1992in" draw:z-index="449"><draw:text-box><text:p text:style-name="P15"><text:span text:style-name="T23">adoptar</text:span></text:p></draw:text-box></draw:frame><draw:frame draw:style-name="fr2" draw:name="Frame426" text:anchor-type="paragraph" svg:x="4.6339in" svg:y="2.3764in" svg:width="0.2043in" svg:height="0.1992in" draw:z-index="450"><draw:text-box><text:p text:style-name="P15"><text:span text:style-name="T24"><text:s/></text:span></text:p></draw:text-box></draw:frame><draw:frame draw:style-name="fr2" draw:name="Frame427" text:anchor-type="paragraph" svg:x="4.6957in" svg:y="2.3764in" svg:width="0.3165in" svg:height="0.1992in" draw:z-index="451"><draw:text-box><text:p text:style-name="P15"><text:span text:style-name="T24">el</text:span></text:p></draw:text-box></draw:frame><draw:frame draw:style-name="fr2" draw:name="Frame428" text:anchor-type="paragraph" svg:x="4.8272in" svg:y="2.3764in" svg:width="0.2043in" svg:height="0.1992in" draw:z-index="452"><draw:text-box><text:p text:style-name="P15"><text:span text:style-name="T24"><text:s/></text:span></text:p></draw:text-box></draw:frame><draw:frame draw:style-name="fr2" draw:name="Frame429" text:anchor-type="paragraph" svg:x="4.8898in" svg:y="2.3764in" svg:width="1.2508in" svg:height="0.1992in" draw:z-index="453"><draw:text-box><text:p text:style-name="P15"><text:span text:style-name="T23">comportamiento</text:span></text:p></draw:text-box></draw:frame><draw:frame draw:style-name="fr2" draw:name="Frame430" text:anchor-type="paragraph" svg:x="5.9181in" svg:y="2.3764in" svg:width="0.2043in" svg:height="0.1992in" draw:z-index="454"><draw:text-box><text:p text:style-name="P15"><text:span text:style-name="T24"><text:s/></text:span></text:p></draw:text-box></draw:frame><draw:frame draw:style-name="fr2" draw:name="Frame431" text:anchor-type="paragraph" svg:x="5.9799in" svg:y="2.3764in" svg:width="0.4791in" svg:height="0.1992in" draw:z-index="455"><draw:text-box><text:p text:style-name="P15"><text:span text:style-name="T23">que</text:span></text:p></draw:text-box></draw:frame><draw:frame draw:style-name="fr2" draw:name="Frame432" text:anchor-type="paragraph" svg:x="6.2366in" svg:y="2.3764in" svg:width="0.2043in" svg:height="0.1992in" draw:z-index="456"><draw:text-box><text:p text:style-name="P15"><text:span text:style-name="T24"><text:s/></text:span></text:p></draw:text-box></draw:frame><draw:frame draw:style-name="fr2" draw:name="Frame433" text:anchor-type="paragraph" svg:x="6.2984in" svg:y="2.3764in" svg:width="0.9862in" svg:height="0.1992in" draw:z-index="457"><draw:text-box><text:p text:style-name="P15"><text:span text:style-name="T23">fundamenta</text:span></text:p></draw:text-box></draw:frame><draw:frame draw:style-name="fr2" draw:name="Frame434" text:anchor-type="paragraph" svg:x="7.0626in" svg:y="2.3764in" svg:width="0.2043in" svg:height="0.1992in" draw:z-index="458"><draw:text-box><text:p text:style-name="P15"><text:span text:style-name="T24"><text:s/></text:span></text:p></draw:text-box></draw:frame><draw:frame draw:style-name="fr2" draw:name="Frame435" text:anchor-type="paragraph" svg:x="7.1236in" svg:y="2.3764in" svg:width="0.3165in" svg:height="0.1992in" draw:z-index="459"><draw:text-box><text:p text:style-name="P15"><text:span text:style-name="T24">la</text:span></text:p></draw:text-box></draw:frame><draw:frame draw:style-name="fr2" draw:name="Frame436" text:anchor-type="paragraph" svg:x="7.2484in" svg:y="2.3764in" svg:width="0.2043in" svg:height="0.1992in" draw:z-index="460"><draw:text-box><text:p text:style-name="P15"><text:span text:style-name="T24"><text:s/></text:span></text:p></draw:text-box></draw:frame><draw:frame draw:style-name="fr2" draw:name="Frame437" text:anchor-type="paragraph" svg:x="1.0181in" svg:y="2.5398in" svg:width="0.872in" svg:height="0.1992in" draw:z-index="461"><draw:text-box><text:p text:style-name="P15"><text:span text:style-name="T23">concesión</text:span></text:p></draw:text-box></draw:frame><draw:frame draw:style-name="fr2" draw:name="Frame438" text:anchor-type="paragraph" svg:x="1.6689in" svg:y="2.5398in" svg:width="0.2043in" svg:height="0.1992in" draw:z-index="462"><draw:text-box><text:p text:style-name="P15"><text:span text:style-name="T24"><text:s/></text:span></text:p></draw:text-box></draw:frame><draw:frame draw:style-name="fr2" draw:name="Frame439" text:anchor-type="paragraph" svg:x="1.7256in" svg:y="2.5398in" svg:width="0.3909in" svg:height="0.1992in" draw:z-index="463"><draw:text-box><text:p text:style-name="P15"><text:span text:style-name="T24">de</text:span></text:p></draw:text-box></draw:frame><draw:frame draw:style-name="fr2" draw:name="Frame440" text:anchor-type="paragraph" svg:x="1.9008in" svg:y="2.5398in" svg:width="0.2043in" svg:height="0.1992in" draw:z-index="464"><draw:text-box><text:p text:style-name="P15"><text:span text:style-name="T24"><text:s/></text:span></text:p></draw:text-box></draw:frame><draw:frame draw:style-name="fr2" draw:name="Frame441" text:anchor-type="paragraph" svg:x="1.9591in" svg:y="2.5398in" svg:width="0.3154in" svg:height="0.1992in" draw:z-index="465"><draw:text-box><text:p text:style-name="P15"><text:span text:style-name="T13">la</text:span></text:p></draw:text-box></draw:frame><draw:frame draw:style-name="fr2" draw:name="Frame442" text:anchor-type="paragraph" svg:x="2.0862in" svg:y="2.5398in" svg:width="0.2043in" svg:height="0.1992in" draw:z-index="466"><draw:text-box><text:p text:style-name="P15"><text:span text:style-name="T24"><text:s/></text:span></text:p></draw:text-box></draw:frame><draw:frame draw:style-name="fr2" draw:name="Frame443" text:anchor-type="paragraph" svg:x="2.1437in" svg:y="2.5398in" svg:width="0.9508in" svg:height="0.1992in" draw:z-index="467"><draw:text-box><text:p text:style-name="P15"><text:span text:style-name="T23">subvención</text:span></text:p></draw:text-box></draw:frame><draw:frame draw:style-name="fr2" draw:name="Frame444" text:anchor-type="paragraph" svg:x="2.872in" svg:y="2.5398in" svg:width="0.2043in" svg:height="0.1992in" draw:z-index="468"><draw:text-box><text:p text:style-name="P15"><text:span text:style-name="T24"><text:s/></text:span></text:p></draw:text-box></draw:frame><draw:frame draw:style-name="fr2" draw:name="Frame445" text:anchor-type="paragraph" svg:x="2.9299in" svg:y="2.5398in" svg:width="0.3909in" svg:height="0.1992in" draw:z-index="469"><draw:text-box><text:p text:style-name="P15"><text:span text:style-name="T24">en</text:span></text:p></draw:text-box></draw:frame><draw:frame draw:style-name="fr2" draw:name="Frame446" text:anchor-type="paragraph" svg:x="3.1047in" svg:y="2.5398in" svg:width="0.2043in" svg:height="0.1992in" draw:z-index="470"><draw:text-box><text:p text:style-name="P15"><text:span text:style-name="T24"><text:s/></text:span></text:p></draw:text-box></draw:frame><draw:frame draw:style-name="fr2" draw:name="Frame447" text:anchor-type="paragraph" svg:x="3.1618in" svg:y="2.5398in" svg:width="0.3165in" svg:height="0.1992in" draw:z-index="471"><draw:text-box><text:p text:style-name="P15"><text:span text:style-name="T24">la</text:span></text:p></draw:text-box></draw:frame><draw:frame draw:style-name="fr2" draw:name="Frame448" text:anchor-type="paragraph" svg:x="3.2902in" svg:y="2.5398in" svg:width="0.2043in" svg:height="0.1992in" draw:z-index="472"><draw:text-box><text:p text:style-name="P15"><text:span text:style-name="T24"><text:s/></text:span></text:p></draw:text-box></draw:frame><draw:frame draw:style-name="fr2" draw:name="Frame449" text:anchor-type="paragraph" svg:x="3.348in" svg:y="2.5398in" svg:width="0.5992in" svg:height="0.1992in" draw:z-index="473"><draw:text-box><text:p text:style-name="P15"><text:span text:style-name="T23">forma</text:span></text:p></draw:text-box></draw:frame><draw:frame draw:style-name="fr2" draw:name="Frame450" text:anchor-type="paragraph" svg:x="3.7252in" svg:y="2.5398in" svg:width="0.2043in" svg:height="0.1992in" draw:z-index="474"><draw:text-box><text:p text:style-name="P15"><text:span text:style-name="T24"><text:s/></text:span></text:p></draw:text-box></draw:frame><draw:frame draw:style-name="fr2" draw:name="Frame451" text:anchor-type="paragraph" svg:x="3.7827in" svg:y="2.5398in" svg:width="0.2535in" svg:height="0.1992in" draw:z-index="475"><draw:text-box><text:p text:style-name="P15"><text:span text:style-name="T13">y</text:span></text:p></draw:text-box></draw:frame><draw:frame draw:style-name="fr2" draw:name="Frame452" text:anchor-type="paragraph" svg:x="3.8717in" svg:y="2.5398in" svg:width="0.2043in" svg:height="0.1992in" draw:z-index="476"><draw:text-box><text:p text:style-name="P15"><text:span text:style-name="T24"><text:s/></text:span></text:p></draw:text-box></draw:frame><draw:frame draw:style-name="fr2" draw:name="Frame453" text:anchor-type="paragraph" svg:x="3.9299in" svg:y="2.5398in" svg:width="0.4201in" svg:height="0.1992in" draw:z-index="477"><draw:text-box><text:p text:style-name="P15"><text:span text:style-name="T13">los</text:span></text:p></draw:text-box></draw:frame><draw:frame draw:style-name="fr2" draw:name="Frame454" text:anchor-type="paragraph" svg:x="4.128in" svg:y="2.5398in" svg:width="0.2043in" svg:height="0.1992in" draw:z-index="478"><draw:text-box><text:p text:style-name="P15"><text:span text:style-name="T24"><text:s/></text:span></text:p></draw:text-box></draw:frame><draw:frame draw:style-name="fr2" draw:name="Frame455" text:anchor-type="paragraph" svg:x="4.1846in" svg:y="2.5398in" svg:width="0.6465in" svg:height="0.1992in" draw:z-index="479"><draw:text-box><text:p text:style-name="P15"><text:span text:style-name="T23">plazos</text:span></text:p></draw:text-box></draw:frame><draw:frame draw:style-name="fr2" draw:name="Frame456" text:anchor-type="paragraph" svg:x="4.6091in" svg:y="2.5398in" svg:width="0.2043in" svg:height="0.1992in" draw:z-index="480"><draw:text-box><text:p text:style-name="P15"><text:span text:style-name="T24"><text:s/></text:span></text:p></draw:text-box></draw:frame><draw:frame draw:style-name="fr2" draw:name="Frame457" text:anchor-type="paragraph" svg:x="4.6665in" svg:y="2.5398in" svg:width="1.0201in" svg:height="0.1992in" draw:z-index="481"><draw:text-box><text:p text:style-name="P15"><text:span text:style-name="T23">establecidos</text:span></text:p></draw:text-box></draw:frame><draw:frame draw:style-name="fr2" draw:name="Frame458" text:anchor-type="paragraph" svg:x="5.4646in" svg:y="2.5398in" svg:width="0.2043in" svg:height="0.1992in" draw:z-index="482"><draw:text-box><text:p text:style-name="P15"><text:span text:style-name="T24"><text:s/></text:span></text:p></draw:text-box></draw:frame><draw:frame draw:style-name="fr2" draw:name="Frame459" text:anchor-type="paragraph" svg:x="5.5228in" svg:y="2.5398in" svg:width="0.2535in" svg:height="0.1992in" draw:z-index="483"><draw:text-box><text:p text:style-name="P15"><text:span text:style-name="T13">y</text:span></text:p></draw:text-box></draw:frame><draw:frame draw:style-name="fr2" draw:name="Frame460" text:anchor-type="paragraph" svg:x="5.611in" svg:y="2.5398in" svg:width="0.2043in" svg:height="0.1992in" draw:z-index="484"><draw:text-box><text:p text:style-name="P15"><text:span text:style-name="T24"><text:s/></text:span></text:p></draw:text-box></draw:frame><draw:frame draw:style-name="fr2" draw:name="Frame461" text:anchor-type="paragraph" svg:x="5.6693in" svg:y="2.5398in" svg:width="0.7547in" svg:height="0.1992in" draw:z-index="485"><draw:text-box><text:p text:style-name="P15"><text:span text:style-name="T23">justificar</text:span></text:p></draw:text-box></draw:frame><draw:frame draw:style-name="fr2" draw:name="Frame462" text:anchor-type="paragraph" svg:x="6.202in" svg:y="2.5398in" svg:width="0.2043in" svg:height="0.1992in" draw:z-index="486"><draw:text-box><text:p text:style-name="P15"><text:span text:style-name="T24"><text:s/></text:span></text:p></draw:text-box></draw:frame><draw:frame draw:style-name="fr2" draw:name="Frame463" text:anchor-type="paragraph" svg:x="6.2602in" svg:y="2.5398in" svg:width="0.5138in" svg:height="0.1992in" draw:z-index="487"><draw:text-box><text:p text:style-name="P15"><text:span text:style-name="T23">ante</text:span></text:p></draw:text-box></draw:frame><draw:frame draw:style-name="fr2" draw:name="Frame464" text:anchor-type="paragraph" svg:x="6.5516in" svg:y="2.5398in" svg:width="0.2043in" svg:height="0.1992in" draw:z-index="488"><draw:text-box><text:p text:style-name="P15"><text:span text:style-name="T24"><text:s/></text:span></text:p></draw:text-box></draw:frame><draw:frame draw:style-name="fr2" draw:name="Frame465" text:anchor-type="paragraph" svg:x="6.6091in" svg:y="2.5398in" svg:width="0.3165in" svg:height="0.1992in" draw:z-index="489"><draw:text-box><text:p text:style-name="P15"><text:span text:style-name="T24">el</text:span></text:p></draw:text-box></draw:frame><draw:frame draw:style-name="fr2" draw:name="Frame466" text:anchor-type="paragraph" svg:x="6.7374in" svg:y="2.5398in" svg:width="0.2043in" svg:height="0.1992in" draw:z-index="490"><draw:text-box><text:p text:style-name="P15"><text:span text:style-name="T24"><text:s/></text:span></text:p></draw:text-box></draw:frame><draw:frame draw:style-name="fr2" draw:name="Frame467" text:anchor-type="paragraph" svg:x="6.7945in" svg:y="2.5398in" svg:width="0.6756in" svg:height="0.1992in" draw:z-index="491"><draw:text-box><text:p text:style-name="P15"><text:span text:style-name="T23">órgano</text:span></text:p></draw:text-box></draw:frame><draw:frame draw:style-name="fr2" draw:name="Frame468" text:anchor-type="paragraph" svg:x="7.248in" svg:y="2.5398in" svg:width="0.2043in" svg:height="0.1992in" draw:z-index="492"><draw:text-box><text:p text:style-name="P15"><text:span text:style-name="T24"><text:s/></text:span></text:p></draw:text-box></draw:frame><draw:frame draw:style-name="fr2" draw:name="Frame469" text:anchor-type="paragraph" svg:x="1.0181in" svg:y="2.7035in" svg:width="6.452in" svg:height="0.1992in" draw:z-index="493"><draw:text-box><text:p text:style-name="P15"><text:span text:style-name="T26">concedente el cumplimiento de los requisitos y condiciones, así como la realización de la actividad</text:span></text:p></draw:text-box></draw:frame><draw:frame draw:style-name="fr2" draw:name="Frame470" text:anchor-type="paragraph" svg:x="7.248in" svg:y="2.7035in" svg:width="0.2043in" svg:height="0.1992in" draw:z-index="494"><draw:text-box><text:p text:style-name="P15"><text:span text:style-name="T24"><text:s/></text:span></text:p></draw:text-box></draw:frame><draw:frame draw:style-name="fr2" draw:name="Frame471" text:anchor-type="paragraph" svg:x="1.0181in" svg:y="2.8665in" svg:width="7.2457in" svg:height="0.1992in" draw:z-index="495"><draw:text-box><text:p text:style-name="P15"><text:span text:style-name="T23">y el cumplimiento de la finalidad que determinen la concesión o disfrute de la subvención.</text:span></text:p></draw:text-box></draw:frame><draw:frame draw:style-name="fr2" draw:name="Frame472" text:anchor-type="paragraph" svg:x="1.0181in" svg:y="3.1937in" svg:width="6.4528in" svg:height="0.1992in" draw:z-index="496"><draw:text-box><text:p text:style-name="P15"><text:span text:style-name="T22">b) Facilitar cuantos datos e información, en cuestiones relacionadas con la subvención concedida</text:span></text:p></draw:text-box></draw:frame><draw:frame draw:style-name="fr2" draw:name="Frame473" text:anchor-type="paragraph" svg:x="7.2484in" svg:y="3.1937in" svg:width="0.2043in" svg:height="0.1992in" draw:z-index="497"><draw:text-box><text:p text:style-name="P15"><text:span text:style-name="T24"><text:s/></text:span></text:p></draw:text-box></draw:frame><draw:frame draw:style-name="fr2" draw:name="Frame474" text:anchor-type="paragraph" svg:x="1.0181in" svg:y="3.3575in" svg:width="6.452in" svg:height="0.1992in" draw:z-index="498"><draw:text-box><text:p text:style-name="P15"><text:span text:style-name="T26">les sean requeridos por el SCE, así como comunicar al mismo las incidencias y variaciones que se</text:span></text:p></draw:text-box></draw:frame><draw:frame draw:style-name="fr2" draw:name="Frame475" text:anchor-type="paragraph" svg:x="7.248in" svg:y="3.3575in" svg:width="0.2043in" svg:height="0.1992in" draw:z-index="499"><draw:text-box><text:p text:style-name="P15"><text:span text:style-name="T24"><text:s/></text:span></text:p></draw:text-box></draw:frame><draw:frame draw:style-name="fr2" draw:name="Frame476" text:anchor-type="paragraph" svg:x="1.0181in" svg:y="3.5209in" svg:width="0.889in" svg:height="0.1992in" draw:z-index="500"><draw:text-box><text:p text:style-name="P15"><text:span text:style-name="T23">produzcan</text:span></text:p></draw:text-box></draw:frame><draw:frame draw:style-name="fr2" draw:name="Frame477" text:anchor-type="paragraph" svg:x="1.6854in" svg:y="3.5209in" svg:width="0.2043in" svg:height="0.1992in" draw:z-index="501"><draw:text-box><text:p text:style-name="P15"><text:span text:style-name="T24"><text:s/></text:span></text:p></draw:text-box></draw:frame><draw:frame draw:style-name="fr2" draw:name="Frame478" text:anchor-type="paragraph" svg:x="1.7366in" svg:y="3.5209in" svg:width="0.4602in" svg:height="0.1992in" draw:z-index="502"><draw:text-box><text:p text:style-name="P15"><text:span text:style-name="T23">con</text:span></text:p></draw:text-box></draw:frame><draw:frame draw:style-name="fr2" draw:name="Frame479" text:anchor-type="paragraph" svg:x="1.9752in" svg:y="3.5209in" svg:width="0.2043in" svg:height="0.1992in" draw:z-index="503"><draw:text-box><text:p text:style-name="P15"><text:span text:style-name="T24"><text:s/></text:span></text:p></draw:text-box></draw:frame><draw:frame draw:style-name="fr2" draw:name="Frame480" text:anchor-type="paragraph" svg:x="2.0264in" svg:y="3.5209in" svg:width="0.7252in" svg:height="0.1992in" draw:z-index="504"><draw:text-box><text:p text:style-name="P15"><text:span text:style-name="T23">relación</text:span></text:p></draw:text-box></draw:frame><draw:frame draw:style-name="fr2" draw:name="Frame481" text:anchor-type="paragraph" svg:x="2.5291in" svg:y="3.5209in" svg:width="0.2043in" svg:height="0.1992in" draw:z-index="505"><draw:text-box><text:p text:style-name="P15"><text:span text:style-name="T24"><text:s/></text:span></text:p></draw:text-box></draw:frame><draw:frame draw:style-name="fr2" draw:name="Frame482" text:anchor-type="paragraph" svg:x="2.5811in" svg:y="3.5209in" svg:width="0.2661in" svg:height="0.1992in" draw:z-index="506"><draw:text-box><text:p text:style-name="P15"><text:span text:style-name="T24">a</text:span></text:p></draw:text-box></draw:frame><draw:frame draw:style-name="fr2" draw:name="Frame483" text:anchor-type="paragraph" svg:x="2.6717in" svg:y="3.5209in" svg:width="0.6764in" svg:height="0.1992in" draw:z-index="507"><draw:text-box><text:p text:style-name="P15"><text:span text:style-name="T42"><text:s/>ella, y</text:span></text:p></draw:text-box></draw:frame><draw:frame draw:style-name="fr2" draw:name="Frame484" text:anchor-type="paragraph" svg:x="3.1252in" svg:y="3.5209in" svg:width="0.2043in" svg:height="0.1992in" draw:z-index="508"><draw:text-box><text:p text:style-name="P15"><text:span text:style-name="T24"><text:s/></text:span></text:p></draw:text-box></draw:frame><draw:frame draw:style-name="fr2" draw:name="Frame485" text:anchor-type="paragraph" svg:x="3.1772in" svg:y="3.5209in" svg:width="0.6783in" svg:height="0.1992in" draw:z-index="509"><draw:text-box><text:p text:style-name="P15"><text:span text:style-name="T23">aportar</text:span></text:p></draw:text-box></draw:frame><draw:frame draw:style-name="fr2" draw:name="Frame486" text:anchor-type="paragraph" svg:x="3.6335in" svg:y="3.5209in" svg:width="0.7063in" svg:height="0.1992in" draw:z-index="510"><draw:text-box><text:p text:style-name="P15"><text:span text:style-name="T22"><text:s/>cuanta</text:span></text:p></draw:text-box></draw:frame><draw:frame draw:style-name="fr2" draw:name="Frame487" text:anchor-type="paragraph" svg:x="4.1173in" svg:y="3.5209in" svg:width="0.2043in" svg:height="0.1992in" draw:z-index="511"><draw:text-box><text:p text:style-name="P15"><text:span text:style-name="T24"><text:s/></text:span></text:p></draw:text-box></draw:frame><draw:frame draw:style-name="fr2" draw:name="Frame488" text:anchor-type="paragraph" svg:x="4.1693in" svg:y="3.5209in" svg:width="1.1854in" svg:height="0.1992in" draw:z-index="512"><draw:text-box><text:p text:style-name="P15"><text:span text:style-name="T23">documentación</text:span></text:p></draw:text-box></draw:frame><draw:frame draw:style-name="fr2" draw:name="Frame489" text:anchor-type="paragraph" svg:x="5.1327in" svg:y="3.5209in" svg:width="0.4339in" svg:height="0.1992in" draw:z-index="513"><draw:text-box><text:p text:style-name="P15"><text:span text:style-name="T29"><text:s/>se</text:span></text:p></draw:text-box></draw:frame><draw:frame draw:style-name="fr2" draw:name="Frame490" text:anchor-type="paragraph" svg:x="5.3445in" svg:y="3.5209in" svg:width="0.8937in" svg:height="0.1992in" draw:z-index="514"><draw:text-box><text:p text:style-name="P15"><text:span text:style-name="T22"><text:s/>considere</text:span></text:p></draw:text-box></draw:frame><draw:frame draw:style-name="fr2" draw:name="Frame491" text:anchor-type="paragraph" svg:x="6.0161in" svg:y="3.5209in" svg:width="0.2043in" svg:height="0.1992in" draw:z-index="515"><draw:text-box><text:p text:style-name="P15"><text:span text:style-name="T24"><text:s/></text:span></text:p></draw:text-box></draw:frame><draw:frame draw:style-name="fr2" draw:name="Frame492" text:anchor-type="paragraph" svg:x="6.0673in" svg:y="3.5209in" svg:width="0.8425in" svg:height="0.1992in" draw:z-index="516"><draw:text-box><text:p text:style-name="P15"><text:span text:style-name="T23">necesaria</text:span></text:p></draw:text-box></draw:frame><draw:frame draw:style-name="fr2" draw:name="Frame493" text:anchor-type="paragraph" svg:x="6.6874in" svg:y="3.5209in" svg:width="0.5661in" svg:height="0.1992in" draw:z-index="517"><draw:text-box><text:p text:style-name="P15"><text:span text:style-name="T27"><text:s/>para</text:span></text:p></draw:text-box></draw:frame><draw:frame draw:style-name="fr2" draw:name="Frame494" text:anchor-type="paragraph" svg:x="7.0311in" svg:y="3.5209in" svg:width="0.2043in" svg:height="0.1992in" draw:z-index="518"><draw:text-box><text:p text:style-name="P15"><text:span text:style-name="T24"><text:s/></text:span></text:p></draw:text-box></draw:frame><draw:frame draw:style-name="fr2" draw:name="Frame495" text:anchor-type="paragraph" svg:x="7.0827in" svg:y="3.5209in" svg:width="0.3783in" svg:height="0.1992in" draw:z-index="519"><draw:text-box><text:p text:style-name="P15"><text:span text:style-name="T24">su</text:span></text:p></draw:text-box></draw:frame><draw:frame draw:style-name="fr2" draw:name="Frame496" text:anchor-type="paragraph" svg:x="7.248in" svg:y="3.5209in" svg:width="0.2043in" svg:height="0.1992in" draw:z-index="520"><draw:text-box><text:p text:style-name="P15"><text:span text:style-name="T24"><text:s/></text:span></text:p></draw:text-box></draw:frame><draw:frame draw:style-name="fr2" draw:name="Frame497" text:anchor-type="paragraph" svg:x="1.0181in" svg:y="3.6846in" svg:width="0.7429in" svg:height="0.1992in" draw:z-index="521"><draw:text-box><text:p text:style-name="P15"><text:span text:style-name="T23">correcta</text:span></text:p></draw:text-box></draw:frame><draw:frame draw:style-name="fr2" draw:name="Frame498" text:anchor-type="paragraph" svg:x="1.5398in" svg:y="3.6846in" svg:width="0.2043in" svg:height="0.1992in" draw:z-index="522"><draw:text-box><text:p text:style-name="P15"><text:span text:style-name="T24"><text:s/></text:span></text:p></draw:text-box></draw:frame><draw:frame draw:style-name="fr2" draw:name="Frame499" text:anchor-type="paragraph" svg:x="1.5937in" svg:y="3.6846in" svg:width="0.689in" svg:height="0.1992in" draw:z-index="523"><draw:text-box><text:p text:style-name="P15"><text:span text:style-name="T23">gestión</text:span></text:p></draw:text-box></draw:frame><draw:frame draw:style-name="fr2" draw:name="Frame500" text:anchor-type="paragraph" svg:x="2.0602in" svg:y="3.6846in" svg:width="0.2043in" svg:height="0.1992in" draw:z-index="524"><draw:text-box><text:p text:style-name="P15"><text:span text:style-name="T24"><text:s/></text:span></text:p></draw:text-box></draw:frame><draw:frame draw:style-name="fr2" draw:name="Frame501" text:anchor-type="paragraph" svg:x="2.1138in" svg:y="3.6846in" svg:width="0.2535in" svg:height="0.1992in" draw:z-index="525"><draw:text-box><text:p text:style-name="P15"><text:span text:style-name="T13">y</text:span></text:p></draw:text-box></draw:frame><draw:frame draw:style-name="fr2" draw:name="Frame502" text:anchor-type="paragraph" svg:x="2.1992in" svg:y="3.6846in" svg:width="0.2043in" svg:height="0.1992in" draw:z-index="526"><draw:text-box><text:p text:style-name="P15"><text:span text:style-name="T24"><text:s/></text:span></text:p></draw:text-box></draw:frame><draw:frame draw:style-name="fr2" draw:name="Frame503" text:anchor-type="paragraph" svg:x="2.2528in" svg:y="3.6846in" svg:width="0.9626in" svg:height="0.1992in" draw:z-index="527"><draw:text-box><text:p text:style-name="P15"><text:span text:style-name="T23">justificación</text:span></text:p></draw:text-box></draw:frame><draw:frame draw:style-name="fr2" draw:name="Frame504" text:anchor-type="paragraph" svg:x="2.9925in" svg:y="3.6846in" svg:width="0.2043in" svg:height="0.1992in" draw:z-index="528"><draw:text-box><text:p text:style-name="P15"><text:span text:style-name="T24"><text:s/></text:span></text:p></draw:text-box></draw:frame><draw:frame draw:style-name="fr2" draw:name="Frame505" text:anchor-type="paragraph" svg:x="3.0457in" svg:y="3.6846in" svg:width="0.4244in" svg:height="0.1992in" draw:z-index="529"><draw:text-box><text:p text:style-name="P15"><text:span text:style-name="T13">y/o</text:span></text:p></draw:text-box></draw:frame><draw:frame draw:style-name="fr2" draw:name="Frame506" text:anchor-type="paragraph" svg:x="3.248in" svg:y="3.6846in" svg:width="0.2043in" svg:height="0.1992in" draw:z-index="530"><draw:text-box><text:p text:style-name="P15"><text:span text:style-name="T24"><text:s/></text:span></text:p></draw:text-box></draw:frame><draw:frame draw:style-name="fr2" draw:name="Frame507" text:anchor-type="paragraph" svg:x="3.302in" svg:y="3.6846in" svg:width="0.3165in" svg:height="0.1992in" draw:z-index="531"><draw:text-box><text:p text:style-name="P15"><text:span text:style-name="T24">el</text:span></text:p></draw:text-box></draw:frame><draw:frame draw:style-name="fr2" draw:name="Frame508" text:anchor-type="paragraph" svg:x="3.4256in" svg:y="3.6846in" svg:width="0.2043in" svg:height="0.1992in" draw:z-index="532"><draw:text-box><text:p text:style-name="P15"><text:span text:style-name="T24"><text:s/></text:span></text:p></draw:text-box></draw:frame><draw:frame draw:style-name="fr2" draw:name="Frame509" text:anchor-type="paragraph" svg:x="3.4791in" svg:y="3.6846in" svg:width="1.0638in" svg:height="0.1992in" draw:z-index="533"><draw:text-box><text:p text:style-name="P15"><text:span text:style-name="T23">cumplimiento</text:span></text:p></draw:text-box></draw:frame><draw:frame draw:style-name="fr2" draw:name="Frame510" text:anchor-type="paragraph" svg:x="4.3209in" svg:y="3.6846in" svg:width="0.2043in" svg:height="0.1992in" draw:z-index="534"><draw:text-box><text:p text:style-name="P15"><text:span text:style-name="T24"><text:s/></text:span></text:p></draw:text-box></draw:frame><draw:frame draw:style-name="fr2" draw:name="Frame511" text:anchor-type="paragraph" svg:x="4.3744in" svg:y="3.6846in" svg:width="0.3909in" svg:height="0.1992in" draw:z-index="535"><draw:text-box><text:p text:style-name="P15"><text:span text:style-name="T24">de</text:span></text:p></draw:text-box></draw:frame><draw:frame draw:style-name="fr2" draw:name="Frame512" text:anchor-type="paragraph" svg:x="4.5453in" svg:y="3.6846in" svg:width="0.2043in" svg:height="0.1992in" draw:z-index="536"><draw:text-box><text:p text:style-name="P15"><text:span text:style-name="T24"><text:s/></text:span></text:p></draw:text-box></draw:frame><draw:frame draw:style-name="fr2" draw:name="Frame513" text:anchor-type="paragraph" svg:x="4.5984in" svg:y="3.6846in" svg:width="0.4161in" svg:height="0.1992in" draw:z-index="537"><draw:text-box><text:p text:style-name="P15"><text:span text:style-name="T23">los</text:span></text:p></draw:text-box></draw:frame><draw:frame draw:style-name="fr2" draw:name="Frame514" text:anchor-type="paragraph" svg:x="4.7929in" svg:y="3.6846in" svg:width="0.2043in" svg:height="0.1992in" draw:z-index="538"><draw:text-box><text:p text:style-name="P15"><text:span text:style-name="T24"><text:s/></text:span></text:p></draw:text-box></draw:frame><draw:frame draw:style-name="fr2" draw:name="Frame515" text:anchor-type="paragraph" svg:x="4.8472in" svg:y="3.6846in" svg:width="0.8374in" svg:height="0.1992in" draw:z-index="539"><draw:text-box><text:p text:style-name="P15"><text:span text:style-name="T23">requisitos</text:span></text:p></draw:text-box></draw:frame><draw:frame draw:style-name="fr2" draw:name="Frame516" text:anchor-type="paragraph" svg:x="5.4626in" svg:y="3.6846in" svg:width="0.2043in" svg:height="0.1992in" draw:z-index="540"><draw:text-box><text:p text:style-name="P15"><text:span text:style-name="T24"><text:s/></text:span></text:p></draw:text-box></draw:frame><draw:frame draw:style-name="fr2" draw:name="Frame517" text:anchor-type="paragraph" svg:x="5.5161in" svg:y="3.6846in" svg:width="0.2535in" svg:height="0.1992in" draw:z-index="541"><draw:text-box><text:p text:style-name="P15"><text:span text:style-name="T13">y</text:span></text:p></draw:text-box></draw:frame><draw:frame draw:style-name="fr2" draw:name="Frame518" text:anchor-type="paragraph" svg:x="5.6008in" svg:y="3.6846in" svg:width="0.2043in" svg:height="0.1992in" draw:z-index="542"><draw:text-box><text:p text:style-name="P15"><text:span text:style-name="T24"><text:s/></text:span></text:p></draw:text-box></draw:frame><draw:frame draw:style-name="fr2" draw:name="Frame519" text:anchor-type="paragraph" svg:x="5.6543in" svg:y="3.6846in" svg:width="1.0717in" svg:height="0.1992in" draw:z-index="543"><draw:text-box><text:p text:style-name="P15"><text:span text:style-name="T23">compromisos</text:span></text:p></draw:text-box></draw:frame><draw:frame draw:style-name="fr2" draw:name="Frame520" text:anchor-type="paragraph" svg:x="6.5035in" svg:y="3.6846in" svg:width="0.2043in" svg:height="0.1992in" draw:z-index="544"><draw:text-box><text:p text:style-name="P15"><text:span text:style-name="T24"><text:s/></text:span></text:p></draw:text-box></draw:frame><draw:frame draw:style-name="fr2" draw:name="Frame521" text:anchor-type="paragraph" svg:x="6.5575in" svg:y="3.6846in" svg:width="0.9126in" svg:height="0.1992in" draw:z-index="545"><draw:text-box><text:p text:style-name="P15"><text:span text:style-name="T23">asociados;</text:span></text:p></draw:text-box></draw:frame><draw:frame draw:style-name="fr2" draw:name="Frame522" text:anchor-type="paragraph" svg:x="7.248in" svg:y="3.6846in" svg:width="0.2043in" svg:height="0.1992in" draw:z-index="546"><draw:text-box><text:p text:style-name="P15"><text:span text:style-name="T24"><text:s/></text:span></text:p></draw:text-box></draw:frame><draw:frame draw:style-name="fr2" draw:name="Frame523" text:anchor-type="paragraph" svg:x="1.0181in" svg:y="3.848in" svg:width="6.452in" svg:height="0.1992in" draw:z-index="547"><draw:text-box><text:p text:style-name="P15"><text:span text:style-name="T27">poniendo en conocimiento inmediato del SCE cualquier elemento o circunstancia que afecte a la</text:span></text:p></draw:text-box></draw:frame><draw:frame draw:style-name="fr2" draw:name="Frame524" text:anchor-type="paragraph" svg:x="7.248in" svg:y="3.848in" svg:width="0.2043in" svg:height="0.1992in" draw:z-index="548"><draw:text-box><text:p text:style-name="P15"><text:span text:style-name="T24"><text:s/></text:span></text:p></draw:text-box></draw:frame><draw:frame draw:style-name="fr2" draw:name="Frame525" text:anchor-type="paragraph" svg:x="1.0181in" svg:y="4.0118in" svg:width="6.452in" svg:height="0.1992in" draw:z-index="549"><draw:text-box><text:p text:style-name="P15"><text:span text:style-name="T28">vigencia, cuantía o justificación de la subvención, responsabilizándose de los incumplimientos o</text:span></text:p></draw:text-box></draw:frame><draw:frame draw:style-name="fr2" draw:name="Frame526" text:anchor-type="paragraph" svg:x="7.248in" svg:y="4.0118in" svg:width="0.2043in" svg:height="0.1992in" draw:z-index="550"><draw:text-box><text:p text:style-name="P15"><text:span text:style-name="T24"><text:s/></text:span></text:p></draw:text-box></draw:frame><draw:frame draw:style-name="fr2" draw:name="Frame527" text:anchor-type="paragraph" svg:x="1.0181in" svg:y="4.1752in" svg:width="7.2457in" svg:height="0.1992in" draw:z-index="551"><draw:text-box><text:p text:style-name="P15"><text:span text:style-name="T23">reintegros que la falta o el retraso de la comunicación pudieran ocasionarle.</text:span></text:p></draw:text-box></draw:frame><draw:frame draw:style-name="fr2" draw:name="Frame528" text:anchor-type="paragraph" svg:x="1.0181in" svg:y="4.502in" svg:width="0.328in" svg:height="0.1992in" draw:z-index="552"><draw:text-box><text:p text:style-name="P15"><text:span text:style-name="T13">c)</text:span></text:p></draw:text-box></draw:frame><draw:frame draw:style-name="fr2" draw:name="Frame529" text:anchor-type="paragraph" svg:x="1.1484in" svg:y="4.502in" svg:width="0.2043in" svg:height="0.1992in" draw:z-index="553"><draw:text-box><text:p text:style-name="P15"><text:span text:style-name="T24"><text:s/></text:span></text:p></draw:text-box></draw:frame><draw:frame draw:style-name="fr2" draw:name="Frame530" text:anchor-type="paragraph" svg:x="1.2016in" svg:y="4.502in" svg:width="0.8835in" svg:height="0.1992in" draw:z-index="554"><draw:text-box><text:p text:style-name="P15"><text:span text:style-name="T23">Conservar</text:span></text:p></draw:text-box></draw:frame><draw:frame draw:style-name="fr2" draw:name="Frame531" text:anchor-type="paragraph" svg:x="1.8626in" svg:y="4.502in" svg:width="0.2043in" svg:height="0.1992in" draw:z-index="555"><draw:text-box><text:p text:style-name="P15"><text:span text:style-name="T24"><text:s/></text:span></text:p></draw:text-box></draw:frame><draw:frame draw:style-name="fr2" draw:name="Frame532" text:anchor-type="paragraph" svg:x="1.9154in" svg:y="4.502in" svg:width="0.4154in" svg:height="0.1992in" draw:z-index="556"><draw:text-box><text:p text:style-name="P15"><text:span text:style-name="T13">los</text:span></text:p></draw:text-box></draw:frame><draw:frame draw:style-name="fr2" draw:name="Frame533" text:anchor-type="paragraph" svg:x="2.1083in" svg:y="4.502in" svg:width="0.2043in" svg:height="0.1992in" draw:z-index="557"><draw:text-box><text:p text:style-name="P15"><text:span text:style-name="T24"><text:s/></text:span></text:p></draw:text-box></draw:frame><draw:frame draw:style-name="fr2" draw:name="Frame534" text:anchor-type="paragraph" svg:x="2.161in" svg:y="4.502in" svg:width="1in" svg:height="0.1992in" draw:z-index="558"><draw:text-box><text:p text:style-name="P15"><text:span text:style-name="T23">documentos</text:span></text:p></draw:text-box></draw:frame><draw:frame draw:style-name="fr2" draw:name="Frame535" text:anchor-type="paragraph" svg:x="2.9382in" svg:y="4.502in" svg:width="0.2043in" svg:height="0.1992in" draw:z-index="559"><draw:text-box><text:p text:style-name="P15"><text:span text:style-name="T24"><text:s/></text:span></text:p></draw:text-box></draw:frame><draw:frame draw:style-name="fr2" draw:name="Frame536" text:anchor-type="paragraph" svg:x="2.9917in" svg:y="4.502in" svg:width="0.9917in" svg:height="0.1992in" draw:z-index="560"><draw:text-box><text:p text:style-name="P15"><text:span text:style-name="T23">justificativos</text:span></text:p></draw:text-box></draw:frame><draw:frame draw:style-name="fr2" draw:name="Frame537" text:anchor-type="paragraph" svg:x="3.761in" svg:y="4.502in" svg:width="0.2043in" svg:height="0.1992in" draw:z-index="561"><draw:text-box><text:p text:style-name="P15"><text:span text:style-name="T24"><text:s/></text:span></text:p></draw:text-box></draw:frame><draw:frame draw:style-name="fr2" draw:name="Frame538" text:anchor-type="paragraph" svg:x="3.8138in" svg:y="4.502in" svg:width="0.439in" svg:height="0.1992in" draw:z-index="562"><draw:text-box><text:p text:style-name="P15"><text:span text:style-name="T23">por</text:span></text:p></draw:text-box></draw:frame><draw:frame draw:style-name="fr2" draw:name="Frame539" text:anchor-type="paragraph" svg:x="4.0307in" svg:y="4.502in" svg:width="0.2043in" svg:height="0.1992in" draw:z-index="563"><draw:text-box><text:p text:style-name="P15"><text:span text:style-name="T24"><text:s/></text:span></text:p></draw:text-box></draw:frame><draw:frame draw:style-name="fr2" draw:name="Frame540" text:anchor-type="paragraph" svg:x="4.0835in" svg:y="4.502in" svg:width="0.3909in" svg:height="0.1992in" draw:z-index="564"><draw:text-box><text:p text:style-name="P15"><text:span text:style-name="T24">un</text:span></text:p></draw:text-box></draw:frame><draw:frame draw:style-name="fr2" draw:name="Frame541" text:anchor-type="paragraph" svg:x="4.2528in" svg:y="4.502in" svg:width="0.2043in" svg:height="0.1992in" draw:z-index="565"><draw:text-box><text:p text:style-name="P15"><text:span text:style-name="T24"><text:s/></text:span></text:p></draw:text-box></draw:frame><draw:frame draw:style-name="fr2" draw:name="Frame542" text:anchor-type="paragraph" svg:x="4.3055in" svg:y="4.502in" svg:width="0.5717in" svg:height="0.1992in" draw:z-index="566"><draw:text-box><text:p text:style-name="P15"><text:span text:style-name="T23">plazo</text:span></text:p></draw:text-box></draw:frame><draw:frame draw:style-name="fr2" draw:name="Frame543" text:anchor-type="paragraph" svg:x="4.6547in" svg:y="4.502in" svg:width="0.2043in" svg:height="0.1992in" draw:z-index="567"><draw:text-box><text:p text:style-name="P15"><text:span text:style-name="T24"><text:s/></text:span></text:p></draw:text-box></draw:frame><draw:frame draw:style-name="fr2" draw:name="Frame544" text:anchor-type="paragraph" svg:x="4.7075in" svg:y="4.502in" svg:width="0.6957in" svg:height="0.1992in" draw:z-index="568"><draw:text-box><text:p text:style-name="P15"><text:span text:style-name="T23">mínimo</text:span></text:p></draw:text-box></draw:frame><draw:frame draw:style-name="fr2" draw:name="Frame545" text:anchor-type="paragraph" svg:x="5.1811in" svg:y="4.502in" svg:width="0.2043in" svg:height="0.1992in" draw:z-index="569"><draw:text-box><text:p text:style-name="P15"><text:span text:style-name="T24"><text:s/></text:span></text:p></draw:text-box></draw:frame><draw:frame draw:style-name="fr2" draw:name="Frame546" text:anchor-type="paragraph" svg:x="5.2339in" svg:y="4.502in" svg:width="0.4701in" svg:height="0.1992in" draw:z-index="570"><draw:text-box><text:p text:style-name="P15"><text:span text:style-name="T23">que</text:span></text:p></draw:text-box></draw:frame><draw:frame draw:style-name="fr2" draw:name="Frame547" text:anchor-type="paragraph" svg:x="5.4819in" svg:y="4.502in" svg:width="0.2043in" svg:height="0.1992in" draw:z-index="571"><draw:text-box><text:p text:style-name="P15"><text:span text:style-name="T24"><text:s/></text:span></text:p></draw:text-box></draw:frame><draw:frame draw:style-name="fr2" draw:name="Frame548" text:anchor-type="paragraph" svg:x="5.5346in" svg:y="4.502in" svg:width="0.3909in" svg:height="0.1992in" draw:z-index="572"><draw:text-box><text:p text:style-name="P15"><text:span text:style-name="T24">en</text:span></text:p></draw:text-box></draw:frame><draw:frame draw:style-name="fr2" draw:name="Frame549" text:anchor-type="paragraph" svg:x="5.7047in" svg:y="4.502in" svg:width="0.2043in" svg:height="0.1992in" draw:z-index="573"><draw:text-box><text:p text:style-name="P15"><text:span text:style-name="T24"><text:s/></text:span></text:p></draw:text-box></draw:frame><draw:frame draw:style-name="fr2" draw:name="Frame550" text:anchor-type="paragraph" svg:x="5.7575in" svg:y="4.502in" svg:width="0.6571in" svg:height="0.1992in" draw:z-index="574"><draw:text-box><text:p text:style-name="P15"><text:span text:style-name="T23">ningún</text:span></text:p></draw:text-box></draw:frame><draw:frame draw:style-name="fr2" draw:name="Frame551" text:anchor-type="paragraph" svg:x="6.1925in" svg:y="4.502in" svg:width="0.2043in" svg:height="0.1992in" draw:z-index="575"><draw:text-box><text:p text:style-name="P15"><text:span text:style-name="T24"><text:s/></text:span></text:p></draw:text-box></draw:frame><draw:frame draw:style-name="fr2" draw:name="Frame552" text:anchor-type="paragraph" svg:x="6.2453in" svg:y="4.502in" svg:width="0.5327in" svg:height="0.1992in" draw:z-index="576"><draw:text-box><text:p text:style-name="P15"><text:span text:style-name="T23">caso</text:span></text:p></draw:text-box></draw:frame><draw:frame draw:style-name="fr2" draw:name="Frame553" text:anchor-type="paragraph" svg:x="6.5555in" svg:y="4.502in" svg:width="0.2043in" svg:height="0.1992in" draw:z-index="577"><draw:text-box><text:p text:style-name="P15"><text:span text:style-name="T24"><text:s/></text:span></text:p></draw:text-box></draw:frame><draw:frame draw:style-name="fr2" draw:name="Frame554" text:anchor-type="paragraph" svg:x="6.6083in" svg:y="4.502in" svg:width="0.5953in" svg:height="0.1992in" draw:z-index="578"><draw:text-box><text:p text:style-name="P15"><text:span text:style-name="T23">podrá</text:span></text:p></draw:text-box></draw:frame><draw:frame draw:style-name="fr2" draw:name="Frame555" text:anchor-type="paragraph" svg:x="6.9811in" svg:y="4.502in" svg:width="0.2043in" svg:height="0.1992in" draw:z-index="579"><draw:text-box><text:p text:style-name="P15"><text:span text:style-name="T24"><text:s/></text:span></text:p></draw:text-box></draw:frame><draw:frame draw:style-name="fr2" draw:name="Frame556" text:anchor-type="paragraph" svg:x="7.0339in" svg:y="4.502in" svg:width="0.4366in" svg:height="0.1992in" draw:z-index="580"><draw:text-box><text:p text:style-name="P15"><text:span text:style-name="T13">ser</text:span></text:p></draw:text-box></draw:frame><draw:frame draw:style-name="fr2" draw:name="Frame557" text:anchor-type="paragraph" svg:x="7.2484in" svg:y="4.502in" svg:width="0.2043in" svg:height="0.1992in" draw:z-index="581"><draw:text-box><text:p text:style-name="P15"><text:span text:style-name="T24"><text:s/></text:span></text:p></draw:text-box></draw:frame><draw:frame draw:style-name="fr2" draw:name="Frame558" text:anchor-type="paragraph" svg:x="1.0181in" svg:y="4.6654in" svg:width="6.452in" svg:height="0.1992in" draw:z-index="582"><draw:text-box><text:p text:style-name="P15"><text:span text:style-name="T28">inferior al establecido para la prescripción en materia de subvenciones, que dicta el art. 39 de la</text:span></text:p></draw:text-box></draw:frame><draw:frame draw:style-name="fr2" draw:name="Frame559" text:anchor-type="paragraph" svg:x="7.248in" svg:y="4.6654in" svg:width="0.2043in" svg:height="0.1992in" draw:z-index="583"><draw:text-box><text:p text:style-name="P15"><text:span text:style-name="T24"><text:s/></text:span></text:p></draw:text-box></draw:frame><draw:frame draw:style-name="fr2" draw:name="Frame560" text:anchor-type="paragraph" svg:x="1.0181in" svg:y="4.8291in" svg:width="7.2457in" svg:height="0.1992in" draw:z-index="584"><draw:text-box><text:p text:style-name="P15"><text:span text:style-name="T23">Ley Gral. de Subvenciones, en tanto puedan ser objeto de actuaciones de comprobación y control.</text:span></text:p></draw:text-box></draw:frame><draw:frame draw:style-name="fr2" draw:name="Frame561" text:anchor-type="paragraph" svg:x="1.0181in" svg:y="5.1563in" svg:width="6.4528in" svg:height="0.1992in" draw:z-index="585"><draw:text-box><text:p text:style-name="P15"><text:span text:style-name="T29">d) Comunicar al SCE la solicitud o la obtención de otras subvenciones o ayudas para la misma</text:span></text:p></draw:text-box></draw:frame><draw:frame draw:style-name="fr2" draw:name="Frame562" text:anchor-type="paragraph" svg:x="7.2484in" svg:y="5.1563in" svg:width="0.2043in" svg:height="0.1992in" draw:z-index="586"><draw:text-box><text:p text:style-name="P15"><text:span text:style-name="T24"><text:s/></text:span></text:p></draw:text-box></draw:frame><draw:frame draw:style-name="fr2" draw:name="Frame563" text:anchor-type="paragraph" svg:x="1.0181in" svg:y="5.3193in" svg:width="0.8126in" svg:height="0.1992in" draw:z-index="587"><draw:text-box><text:p text:style-name="P15"><text:span text:style-name="T23">finalidad,</text:span></text:p></draw:text-box></draw:frame><draw:frame draw:style-name="fr2" draw:name="Frame564" text:anchor-type="paragraph" svg:x="1.6083in" svg:y="5.3193in" svg:width="0.2043in" svg:height="0.1992in" draw:z-index="588"><draw:text-box><text:p text:style-name="P15"><text:span text:style-name="T24"><text:s/></text:span></text:p></draw:text-box></draw:frame><draw:frame draw:style-name="fr2" draw:name="Frame565" text:anchor-type="paragraph" svg:x="1.6772in" svg:y="5.3193in" svg:width="0.7508in" svg:height="0.1992in" draw:z-index="589"><draw:text-box><text:p text:style-name="P15"><text:span text:style-name="T23">además</text:span></text:p></draw:text-box></draw:frame><draw:frame draw:style-name="fr2" draw:name="Frame566" text:anchor-type="paragraph" svg:x="2.2055in" svg:y="5.3193in" svg:width="0.2043in" svg:height="0.1992in" draw:z-index="590"><draw:text-box><text:p text:style-name="P15"><text:span text:style-name="T24"><text:s/></text:span></text:p></draw:text-box></draw:frame><draw:frame draw:style-name="fr2" draw:name="Frame567" text:anchor-type="paragraph" svg:x="2.2736in" svg:y="5.3193in" svg:width="0.3909in" svg:height="0.1992in" draw:z-index="591"><draw:text-box><text:p text:style-name="P15"><text:span text:style-name="T24">de</text:span></text:p></draw:text-box></draw:frame><draw:frame draw:style-name="fr2" draw:name="Frame568" text:anchor-type="paragraph" svg:x="2.4591in" svg:y="5.3193in" svg:width="0.2043in" svg:height="0.1992in" draw:z-index="592"><draw:text-box><text:p text:style-name="P15"><text:span text:style-name="T24"><text:s/></text:span></text:p></draw:text-box></draw:frame><draw:frame draw:style-name="fr2" draw:name="Frame569" text:anchor-type="paragraph" svg:x="2.528in" svg:y="5.3193in" svg:width="0.428in" svg:height="0.1992in" draw:z-index="593"><draw:text-box><text:p text:style-name="P15"><text:span text:style-name="T13">las</text:span></text:p></draw:text-box></draw:frame><draw:frame draw:style-name="fr2" draw:name="Frame570" text:anchor-type="paragraph" svg:x="2.7362in" svg:y="5.3193in" svg:width="0.2043in" svg:height="0.1992in" draw:z-index="594"><draw:text-box><text:p text:style-name="P15"><text:span text:style-name="T24"><text:s/></text:span></text:p></draw:text-box></draw:frame><draw:frame draw:style-name="fr2" draw:name="Frame571" text:anchor-type="paragraph" svg:x="2.8043in" svg:y="5.3193in" svg:width="0.7043in" svg:height="0.1992in" draw:z-index="595"><draw:text-box><text:p text:style-name="P15"><text:span text:style-name="T23">ayudas</text:span></text:p></draw:text-box></draw:frame><draw:frame draw:style-name="fr2" draw:name="Frame572" text:anchor-type="paragraph" svg:x="3.2862in" svg:y="5.3193in" svg:width="0.2043in" svg:height="0.1992in" draw:z-index="596"><draw:text-box><text:p text:style-name="P15"><text:span text:style-name="T24"><text:s/></text:span></text:p></draw:text-box></draw:frame><draw:frame draw:style-name="fr2" draw:name="Frame573" text:anchor-type="paragraph" svg:x="3.3543in" svg:y="5.3193in" svg:width="0.8909in" svg:height="0.1992in" draw:z-index="597"><draw:text-box><text:p text:style-name="P15"><text:span text:style-name="T23">percibidas</text:span></text:p></draw:text-box></draw:frame><draw:frame draw:style-name="fr2" draw:name="Frame574" text:anchor-type="paragraph" svg:x="4.0228in" svg:y="5.3193in" svg:width="0.2043in" svg:height="0.1992in" draw:z-index="598"><draw:text-box><text:p text:style-name="P15"><text:span text:style-name="T24"><text:s/></text:span></text:p></draw:text-box></draw:frame><draw:frame draw:style-name="fr2" draw:name="Frame575" text:anchor-type="paragraph" svg:x="4.0917in" svg:y="5.3193in" svg:width="0.3909in" svg:height="0.1992in" draw:z-index="599"><draw:text-box><text:p text:style-name="P15"><text:span text:style-name="T24">en</text:span></text:p></draw:text-box></draw:frame><draw:frame draw:style-name="fr2" draw:name="Frame576" text:anchor-type="paragraph" svg:x="4.2764in" svg:y="5.3193in" svg:width="0.2043in" svg:height="0.1992in" draw:z-index="600"><draw:text-box><text:p text:style-name="P15"><text:span text:style-name="T24"><text:s/></text:span></text:p></draw:text-box></draw:frame><draw:frame draw:style-name="fr2" draw:name="Frame577" text:anchor-type="paragraph" svg:x="4.3453in" svg:y="5.3193in" svg:width="0.8209in" svg:height="0.1992in" draw:z-index="601"><draw:text-box><text:p text:style-name="P15"><text:span text:style-name="T23">concepto</text:span></text:p></draw:text-box></draw:frame><draw:frame draw:style-name="fr2" draw:name="Frame578" text:anchor-type="paragraph" svg:x="4.9429in" svg:y="5.3193in" svg:width="0.2043in" svg:height="0.1992in" draw:z-index="602"><draw:text-box><text:p text:style-name="P15"><text:span text:style-name="T24"><text:s/></text:span></text:p></draw:text-box></draw:frame><draw:frame draw:style-name="fr2" draw:name="Frame579" text:anchor-type="paragraph" svg:x="5.0118in" svg:y="5.3193in" svg:width="0.3909in" svg:height="0.1992in" draw:z-index="603"><draw:text-box><text:p text:style-name="P15"><text:span text:style-name="T24">de</text:span></text:p></draw:text-box></draw:frame><draw:frame draw:style-name="fr2" draw:name="Frame580" text:anchor-type="paragraph" svg:x="5.1972in" svg:y="5.3193in" svg:width="0.2043in" svg:height="0.1992in" draw:z-index="604"><draw:text-box><text:p text:style-name="P15"><text:span text:style-name="T24"><text:s/></text:span></text:p></draw:text-box></draw:frame><draw:frame draw:style-name="fr2" draw:name="Frame581" text:anchor-type="paragraph" svg:x="5.2661in" svg:y="5.3193in" svg:width="0.7272in" svg:height="0.1992in" draw:z-index="605"><draw:text-box><text:p text:style-name="P15"><text:span text:style-name="T23">minimis</text:span></text:p></draw:text-box></draw:frame><draw:frame draw:style-name="fr2" draw:name="Frame582" text:anchor-type="paragraph" svg:x="5.7709in" svg:y="5.3193in" svg:width="0.2043in" svg:height="0.1992in" draw:z-index="606"><draw:text-box><text:p text:style-name="P15"><text:span text:style-name="T24"><text:s/></text:span></text:p></draw:text-box></draw:frame><draw:frame draw:style-name="fr2" draw:name="Frame583" text:anchor-type="paragraph" svg:x="5.839in" svg:y="5.3193in" svg:width="0.3909in" svg:height="0.1992in" draw:z-index="607"><draw:text-box><text:p text:style-name="P15"><text:span text:style-name="T24">en</text:span></text:p></draw:text-box></draw:frame><draw:frame draw:style-name="fr2" draw:name="Frame584" text:anchor-type="paragraph" svg:x="6.0252in" svg:y="5.3193in" svg:width="0.2043in" svg:height="0.1992in" draw:z-index="608"><draw:text-box><text:p text:style-name="P15"><text:span text:style-name="T24"><text:s/></text:span></text:p></draw:text-box></draw:frame><draw:frame draw:style-name="fr2" draw:name="Frame585" text:anchor-type="paragraph" svg:x="6.0925in" svg:y="5.3193in" svg:width="0.3165in" svg:height="0.1992in" draw:z-index="609"><draw:text-box><text:p text:style-name="P15"><text:span text:style-name="T24">el</text:span></text:p></draw:text-box></draw:frame><draw:frame draw:style-name="fr2" draw:name="Frame586" text:anchor-type="paragraph" svg:x="6.2311in" svg:y="5.3193in" svg:width="0.2043in" svg:height="0.1992in" draw:z-index="610"><draw:text-box><text:p text:style-name="P15"><text:span text:style-name="T24"><text:s/></text:span></text:p></draw:text-box></draw:frame><draw:frame draw:style-name="fr2" draw:name="Frame587" text:anchor-type="paragraph" svg:x="6.2992in" svg:y="5.3193in" svg:width="0.7661in" svg:height="0.1992in" draw:z-index="611"><draw:text-box><text:p text:style-name="P15"><text:span text:style-name="T23">ejercicio</text:span></text:p></draw:text-box></draw:frame><draw:frame draw:style-name="fr2" draw:name="Frame588" text:anchor-type="paragraph" svg:x="6.8429in" svg:y="5.3193in" svg:width="0.2043in" svg:height="0.1992in" draw:z-index="612"><draw:text-box><text:p text:style-name="P15"><text:span text:style-name="T24"><text:s/></text:span></text:p></draw:text-box></draw:frame><draw:frame draw:style-name="fr2" draw:name="Frame589" text:anchor-type="paragraph" svg:x="6.9118in" svg:y="5.3193in" svg:width="0.5583in" svg:height="0.1992in" draw:z-index="613"><draw:text-box><text:p text:style-name="P15"><text:span text:style-name="T23">fiscal</text:span></text:p></draw:text-box></draw:frame><draw:frame draw:style-name="fr2" draw:name="Frame590" text:anchor-type="paragraph" svg:x="7.248in" svg:y="5.3193in" svg:width="0.2043in" svg:height="0.1992in" draw:z-index="614"><draw:text-box><text:p text:style-name="P15"><text:span text:style-name="T24"><text:s/></text:span></text:p></draw:text-box></draw:frame><draw:frame draw:style-name="fr2" draw:name="Frame591" text:anchor-type="paragraph" svg:x="1.0181in" svg:y="5.4835in" svg:width="1.2437in" svg:height="0.1992in" draw:z-index="615"><draw:text-box><text:p text:style-name="P15"><text:span text:style-name="T23">correspondiente</text:span></text:p></draw:text-box></draw:frame><draw:frame draw:style-name="fr2" draw:name="Frame592" text:anchor-type="paragraph" svg:x="2.0398in" svg:y="5.4835in" svg:width="0.2043in" svg:height="0.1992in" draw:z-index="616"><draw:text-box><text:p text:style-name="P15"><text:span text:style-name="T24"><text:s/></text:span></text:p></draw:text-box></draw:frame><draw:frame draw:style-name="fr2" draw:name="Frame593" text:anchor-type="paragraph" svg:x="2.0953in" svg:y="5.4835in" svg:width="0.3165in" svg:height="0.1992in" draw:z-index="617"><draw:text-box><text:p text:style-name="P15"><text:span text:style-name="T24">al</text:span></text:p></draw:text-box></draw:frame><draw:frame draw:style-name="fr2" draw:name="Frame594" text:anchor-type="paragraph" svg:x="2.2201in" svg:y="5.4835in" svg:width="0.2043in" svg:height="0.1992in" draw:z-index="618"><draw:text-box><text:p text:style-name="P15"><text:span text:style-name="T24"><text:s/></text:span></text:p></draw:text-box></draw:frame><draw:frame draw:style-name="fr2" draw:name="Frame595" text:anchor-type="paragraph" svg:x="2.2752in" svg:y="5.4835in" svg:width="0.3909in" svg:height="0.1992in" draw:z-index="619"><draw:text-box><text:p text:style-name="P15"><text:span text:style-name="T24">de</text:span></text:p></draw:text-box></draw:frame><draw:frame draw:style-name="fr2" draw:name="Frame596" text:anchor-type="paragraph" svg:x="2.4472in" svg:y="5.4835in" svg:width="0.2043in" svg:height="0.1992in" draw:z-index="620"><draw:text-box><text:p text:style-name="P15"><text:span text:style-name="T24"><text:s/></text:span></text:p></draw:text-box></draw:frame><draw:frame draw:style-name="fr2" draw:name="Frame597" text:anchor-type="paragraph" svg:x="2.502in" svg:y="5.4835in" svg:width="0.3154in" svg:height="0.1992in" draw:z-index="621"><draw:text-box><text:p text:style-name="P15"><text:span text:style-name="T13">la</text:span></text:p></draw:text-box></draw:frame><draw:frame draw:style-name="fr2" draw:name="Frame598" text:anchor-type="paragraph" svg:x="2.628in" svg:y="5.4835in" svg:width="0.2043in" svg:height="0.1992in" draw:z-index="622"><draw:text-box><text:p text:style-name="P15"><text:span text:style-name="T24"><text:s/></text:span></text:p></draw:text-box></draw:frame><draw:frame draw:style-name="fr2" draw:name="Frame599" text:anchor-type="paragraph" svg:x="2.6819in" svg:y="5.4835in" svg:width="1.0728in" svg:height="0.1992in" draw:z-index="623"><draw:text-box><text:p text:style-name="P15"><text:span text:style-name="T23">convocatoria,</text:span></text:p></draw:text-box></draw:frame><draw:frame draw:style-name="fr2" draw:name="Frame600" text:anchor-type="paragraph" svg:x="3.5327in" svg:y="5.4835in" svg:width="0.2043in" svg:height="0.1992in" draw:z-index="624"><draw:text-box><text:p text:style-name="P15"><text:span text:style-name="T24"><text:s/></text:span></text:p></draw:text-box></draw:frame><draw:frame draw:style-name="fr2" draw:name="Frame601" text:anchor-type="paragraph" svg:x="3.5874in" svg:y="5.4835in" svg:width="0.4252in" svg:height="0.1992in" draw:z-index="625"><draw:text-box><text:p text:style-name="P15"><text:span text:style-name="T23">así</text:span></text:p></draw:text-box></draw:frame><draw:frame draw:style-name="fr2" draw:name="Frame602" text:anchor-type="paragraph" svg:x="3.7902in" svg:y="5.4835in" svg:width="0.2043in" svg:height="0.1992in" draw:z-index="626"><draw:text-box><text:p text:style-name="P15"><text:span text:style-name="T24"><text:s/></text:span></text:p></draw:text-box></draw:frame><draw:frame draw:style-name="fr2" draw:name="Frame603" text:anchor-type="paragraph" svg:x="3.8457in" svg:y="5.4835in" svg:width="0.5819in" svg:height="0.1992in" draw:z-index="627"><draw:text-box><text:p text:style-name="P15"><text:span text:style-name="T23">como</text:span></text:p></draw:text-box></draw:frame><draw:frame draw:style-name="fr2" draw:name="Frame604" text:anchor-type="paragraph" svg:x="4.2055in" svg:y="5.4835in" svg:width="0.2043in" svg:height="0.1992in" draw:z-index="628"><draw:text-box><text:p text:style-name="P15"><text:span text:style-name="T24"><text:s/></text:span></text:p></draw:text-box></draw:frame><draw:frame draw:style-name="fr2" draw:name="Frame605" text:anchor-type="paragraph" svg:x="4.2598in" svg:y="5.4835in" svg:width="0.3909in" svg:height="0.1992in" draw:z-index="629"><draw:text-box><text:p text:style-name="P15"><text:span text:style-name="T24">en</text:span></text:p></draw:text-box></draw:frame><draw:frame draw:style-name="fr2" draw:name="Frame606" text:anchor-type="paragraph" svg:x="4.4319in" svg:y="5.4835in" svg:width="0.2043in" svg:height="0.1992in" draw:z-index="630"><draw:text-box><text:p text:style-name="P15"><text:span text:style-name="T24"><text:s/></text:span></text:p></draw:text-box></draw:frame><draw:frame draw:style-name="fr2" draw:name="Frame607" text:anchor-type="paragraph" svg:x="4.4866in" svg:y="5.4835in" svg:width="0.4173in" svg:height="0.1992in" draw:z-index="631"><draw:text-box><text:p text:style-name="P15"><text:span text:style-name="T23">los</text:span></text:p></draw:text-box></draw:frame><draw:frame draw:style-name="fr2" draw:name="Frame608" text:anchor-type="paragraph" svg:x="4.6819in" svg:y="5.4835in" svg:width="0.2043in" svg:height="0.1992in" draw:z-index="632"><draw:text-box><text:p text:style-name="P15"><text:span text:style-name="T24"><text:s/></text:span></text:p></draw:text-box></draw:frame><draw:frame draw:style-name="fr2" draw:name="Frame609" text:anchor-type="paragraph" svg:x="4.7374in" svg:y="5.4835in" svg:width="0.4646in" svg:height="0.1992in" draw:z-index="633"><draw:text-box><text:p text:style-name="P15"><text:span text:style-name="T23">dos</text:span></text:p></draw:text-box></draw:frame><draw:frame draw:style-name="fr2" draw:name="Frame610" text:anchor-type="paragraph" svg:x="4.9807in" svg:y="5.4835in" svg:width="0.2043in" svg:height="0.1992in" draw:z-index="634"><draw:text-box><text:p text:style-name="P15"><text:span text:style-name="T24"><text:s/></text:span></text:p></draw:text-box></draw:frame><draw:frame draw:style-name="fr2" draw:name="Frame611" text:anchor-type="paragraph" svg:x="5.0346in" svg:y="5.4835in" svg:width="0.822in" svg:height="0.1992in" draw:z-index="635"><draw:text-box><text:p text:style-name="P15"><text:span text:style-name="T23">ejercicios</text:span></text:p></draw:text-box></draw:frame><draw:frame draw:style-name="fr2" draw:name="Frame612" text:anchor-type="paragraph" svg:x="5.6354in" svg:y="5.4835in" svg:width="0.2043in" svg:height="0.1992in" draw:z-index="636"><draw:text-box><text:p text:style-name="P15"><text:span text:style-name="T24"><text:s/></text:span></text:p></draw:text-box></draw:frame><draw:frame draw:style-name="fr2" draw:name="Frame613" text:anchor-type="paragraph" svg:x="5.6902in" svg:y="5.4835in" svg:width="0.7055in" svg:height="0.1992in" draw:z-index="637"><draw:text-box><text:p text:style-name="P15"><text:span text:style-name="T23">fiscales</text:span></text:p></draw:text-box></draw:frame><draw:frame draw:style-name="fr2" draw:name="Frame614" text:anchor-type="paragraph" svg:x="6.1744in" svg:y="5.4835in" svg:width="0.2043in" svg:height="0.1992in" draw:z-index="638"><draw:text-box><text:p text:style-name="P15"><text:span text:style-name="T24"><text:s/></text:span></text:p></draw:text-box></draw:frame><draw:frame draw:style-name="fr2" draw:name="Frame615" text:anchor-type="paragraph" svg:x="6.2291in" svg:y="5.4835in" svg:width="1.2417in" svg:height="0.1992in" draw:z-index="639"><draw:text-box><text:p text:style-name="P15"><text:span text:style-name="T23">inmediatamente</text:span></text:p></draw:text-box></draw:frame><draw:frame draw:style-name="fr2" draw:name="Frame616" text:anchor-type="paragraph" svg:x="7.2484in" svg:y="5.4835in" svg:width="0.2043in" svg:height="0.1992in" draw:z-index="640"><draw:text-box><text:p text:style-name="P15"><text:span text:style-name="T24"><text:s/></text:span></text:p></draw:text-box></draw:frame><draw:frame draw:style-name="fr2" draw:name="Frame617" text:anchor-type="paragraph" svg:x="1.0181in" svg:y="5.6465in" svg:width="0.9165in" svg:height="0.1992in" draw:z-index="641"><draw:text-box><text:p text:style-name="P15"><text:span text:style-name="T23">anteriores,</text:span></text:p></draw:text-box></draw:frame><draw:frame draw:style-name="fr2" draw:name="Frame618" text:anchor-type="paragraph" svg:x="1.7126in" svg:y="5.6465in" svg:width="0.2043in" svg:height="0.1992in" draw:z-index="642"><draw:text-box><text:p text:style-name="P15"><text:span text:style-name="T24"><text:s/></text:span></text:p></draw:text-box></draw:frame><draw:frame draw:style-name="fr2" draw:name="Frame619" text:anchor-type="paragraph" svg:x="1.7835in" svg:y="5.6465in" svg:width="1.0264in" svg:height="0.1992in" draw:z-index="643"><draw:text-box><text:p text:style-name="P15"><text:span text:style-name="T23">procedentes</text:span></text:p></draw:text-box></draw:frame><draw:frame draw:style-name="fr2" draw:name="Frame620" text:anchor-type="paragraph" svg:x="2.5874in" svg:y="5.6465in" svg:width="0.2043in" svg:height="0.1992in" draw:z-index="644"><draw:text-box><text:p text:style-name="P15"><text:span text:style-name="T24"><text:s/></text:span></text:p></draw:text-box></draw:frame><draw:frame draw:style-name="fr2" draw:name="Frame621" text:anchor-type="paragraph" svg:x="2.6583in" svg:y="5.6465in" svg:width="0.3909in" svg:height="0.1992in" draw:z-index="645"><draw:text-box><text:p text:style-name="P15"><text:span text:style-name="T24">de</text:span></text:p></draw:text-box></draw:frame><draw:frame draw:style-name="fr2" draw:name="Frame622" text:anchor-type="paragraph" svg:x="2.8457in" svg:y="5.6465in" svg:width="0.2043in" svg:height="0.1992in" draw:z-index="646"><draw:text-box><text:p text:style-name="P15"><text:span text:style-name="T24"><text:s/></text:span></text:p></draw:text-box></draw:frame><draw:frame draw:style-name="fr2" draw:name="Frame623" text:anchor-type="paragraph" svg:x="2.9165in" svg:y="5.6465in" svg:width="1.05in" svg:height="0.1992in" draw:z-index="647"><draw:text-box><text:p text:style-name="P15"><text:span text:style-name="T23">cualesquiera</text:span></text:p></draw:text-box></draw:frame><draw:frame draw:style-name="fr2" draw:name="Frame624" text:anchor-type="paragraph" svg:x="3.7445in" svg:y="5.6465in" svg:width="0.2043in" svg:height="0.1992in" draw:z-index="648"><draw:text-box><text:p text:style-name="P15"><text:span text:style-name="T24"><text:s/></text:span></text:p></draw:text-box></draw:frame><draw:frame draw:style-name="fr2" draw:name="Frame625" text:anchor-type="paragraph" svg:x="3.8154in" svg:y="5.6465in" svg:width="1.3063in" svg:height="0.1992in" draw:z-index="649"><draw:text-box><text:p text:style-name="P15"><text:span text:style-name="T23">administraciones</text:span></text:p></draw:text-box></draw:frame><draw:frame draw:style-name="fr2" draw:name="Frame626" text:anchor-type="paragraph" svg:x="4.8992in" svg:y="5.6465in" svg:width="0.2043in" svg:height="0.1992in" draw:z-index="650"><draw:text-box><text:p text:style-name="P15"><text:span text:style-name="T24"><text:s/></text:span></text:p></draw:text-box></draw:frame><draw:frame draw:style-name="fr2" draw:name="Frame627" text:anchor-type="paragraph" svg:x="4.9701in" svg:y="5.6465in" svg:width="0.2661in" svg:height="0.1992in" draw:z-index="651"><draw:text-box><text:p text:style-name="P15"><text:span text:style-name="T24">o</text:span></text:p></draw:text-box></draw:frame><draw:frame draw:style-name="fr2" draw:name="Frame628" text:anchor-type="paragraph" svg:x="5.0807in" svg:y="5.6465in" svg:width="0.2043in" svg:height="0.1992in" draw:z-index="652"><draw:text-box><text:p text:style-name="P15"><text:span text:style-name="T24"><text:s/></text:span></text:p></draw:text-box></draw:frame><draw:frame draw:style-name="fr2" draw:name="Frame629" text:anchor-type="paragraph" svg:x="5.1516in" svg:y="5.6465in" svg:width="0.8618in" svg:height="0.1992in" draw:z-index="653"><draw:text-box><text:p text:style-name="P15"><text:span text:style-name="T23">entidades</text:span></text:p></draw:text-box></draw:frame><draw:frame draw:style-name="fr2" draw:name="Frame630" text:anchor-type="paragraph" svg:x="5.7909in" svg:y="5.6465in" svg:width="0.2043in" svg:height="0.1992in" draw:z-index="654"><draw:text-box><text:p text:style-name="P15"><text:span text:style-name="T24"><text:s/></text:span></text:p></draw:text-box></draw:frame><draw:frame draw:style-name="fr2" draw:name="Frame631" text:anchor-type="paragraph" svg:x="5.8618in" svg:y="5.6465in" svg:width="0.7693in" svg:height="0.1992in" draw:z-index="655"><draw:text-box><text:p text:style-name="P15"><text:span text:style-name="T23">públicas</text:span></text:p></draw:text-box></draw:frame><draw:frame draw:style-name="fr2" draw:name="Frame632" text:anchor-type="paragraph" svg:x="6.4083in" svg:y="5.6465in" svg:width="0.2043in" svg:height="0.1992in" draw:z-index="656"><draw:text-box><text:p text:style-name="P15"><text:span text:style-name="T24"><text:s/></text:span></text:p></draw:text-box></draw:frame><draw:frame draw:style-name="fr2" draw:name="Frame633" text:anchor-type="paragraph" svg:x="6.4791in" svg:y="5.6465in" svg:width="0.2661in" svg:height="0.1992in" draw:z-index="657"><draw:text-box><text:p text:style-name="P15"><text:span text:style-name="T24">o</text:span></text:p></draw:text-box></draw:frame><draw:frame draw:style-name="fr2" draw:name="Frame634" text:anchor-type="paragraph" svg:x="6.589in" svg:y="5.6465in" svg:width="0.2043in" svg:height="0.1992in" draw:z-index="658"><draw:text-box><text:p text:style-name="P15"><text:span text:style-name="T24"><text:s/></text:span></text:p></draw:text-box></draw:frame><draw:frame draw:style-name="fr2" draw:name="Frame635" text:anchor-type="paragraph" svg:x="6.6598in" svg:y="5.6465in" svg:width="0.8102in" svg:height="0.1992in" draw:z-index="659"><draw:text-box><text:p text:style-name="P15"><text:span text:style-name="T23">privadas,</text:span></text:p></draw:text-box></draw:frame><draw:frame draw:style-name="fr2" draw:name="Frame636" text:anchor-type="paragraph" svg:x="7.248in" svg:y="5.6465in" svg:width="0.2043in" svg:height="0.1992in" draw:z-index="660"><draw:text-box><text:p text:style-name="P15"><text:span text:style-name="T24"><text:s/></text:span></text:p></draw:text-box></draw:frame><draw:frame draw:style-name="fr2" draw:name="Frame637" text:anchor-type="paragraph" svg:x="1.0181in" svg:y="5.8102in" svg:width="0.9299in" svg:height="0.1992in" draw:z-index="661"><draw:text-box><text:p text:style-name="P15"><text:span text:style-name="T23">nacionales</text:span></text:p></draw:text-box></draw:frame><draw:frame draw:style-name="fr2" draw:name="Frame638" text:anchor-type="paragraph" svg:x="1.7256in" svg:y="5.8102in" svg:width="0.2043in" svg:height="0.1992in" draw:z-index="662"><draw:text-box><text:p text:style-name="P15"><text:span text:style-name="T24"><text:s/></text:span></text:p></draw:text-box></draw:frame><draw:frame draw:style-name="fr2" draw:name="Frame639" text:anchor-type="paragraph" svg:x="1.802in" svg:y="5.8102in" svg:width="0.2661in" svg:height="0.1992in" draw:z-index="663"><draw:text-box><text:p text:style-name="P15"><text:span text:style-name="T24">o</text:span></text:p></draw:text-box></draw:frame><draw:frame draw:style-name="fr2" draw:name="Frame640" text:anchor-type="paragraph" svg:x="1.9181in" svg:y="5.8102in" svg:width="0.2043in" svg:height="0.1992in" draw:z-index="664"><draw:text-box><text:p text:style-name="P15"><text:span text:style-name="T24"><text:s/></text:span></text:p></draw:text-box></draw:frame><draw:frame draw:style-name="fr2" draw:name="Frame641" text:anchor-type="paragraph" svg:x="1.9945in" svg:y="5.8102in" svg:width="1.2425in" svg:height="0.1992in" draw:z-index="665"><draw:text-box><text:p text:style-name="P15"><text:span text:style-name="T23">internacionales,</text:span></text:p></draw:text-box></draw:frame><draw:frame draw:style-name="fr2" draw:name="Frame642" text:anchor-type="paragraph" svg:x="3.0138in" svg:y="5.8102in" svg:width="0.2043in" svg:height="0.1992in" draw:z-index="666"><draw:text-box><text:p text:style-name="P15"><text:span text:style-name="T24"><text:s/></text:span></text:p></draw:text-box></draw:frame><draw:frame draw:style-name="fr2" draw:name="Frame643" text:anchor-type="paragraph" svg:x="3.0902in" svg:y="5.8102in" svg:width="0.3909in" svg:height="0.1992in" draw:z-index="667"><draw:text-box><text:p text:style-name="P15"><text:span text:style-name="T24">en</text:span></text:p></draw:text-box></draw:frame><draw:frame draw:style-name="fr2" draw:name="Frame644" text:anchor-type="paragraph" svg:x="3.2839in" svg:y="5.8102in" svg:width="0.2043in" svg:height="0.1992in" draw:z-index="668"><draw:text-box><text:p text:style-name="P15"><text:span text:style-name="T24"><text:s/></text:span></text:p></draw:text-box></draw:frame><draw:frame draw:style-name="fr2" draw:name="Frame645" text:anchor-type="paragraph" svg:x="3.3602in" svg:y="5.8102in" svg:width="0.8291in" svg:height="0.1992in" draw:z-index="669"><draw:text-box><text:p text:style-name="P15"><text:span text:style-name="T23">cualquier</text:span></text:p></draw:text-box></draw:frame><draw:frame draw:style-name="fr2" draw:name="Frame646" text:anchor-type="paragraph" svg:x="3.9665in" svg:y="5.8102in" svg:width="0.2043in" svg:height="0.1992in" draw:z-index="670"><draw:text-box><text:p text:style-name="P15"><text:span text:style-name="T24"><text:s/></text:span></text:p></draw:text-box></draw:frame><draw:frame draw:style-name="fr2" draw:name="Frame647" text:anchor-type="paragraph" svg:x="4.0429in" svg:y="5.8102in" svg:width="0.8453in" svg:height="0.1992in" draw:z-index="671"><draw:text-box><text:p text:style-name="P15"><text:span text:style-name="T23">momento</text:span></text:p></draw:text-box></draw:frame><draw:frame draw:style-name="fr2" draw:name="Frame648" text:anchor-type="paragraph" svg:x="4.6661in" svg:y="5.8102in" svg:width="0.2043in" svg:height="0.1992in" draw:z-index="672"><draw:text-box><text:p text:style-name="P15"><text:span text:style-name="T24"><text:s/></text:span></text:p></draw:text-box></draw:frame><draw:frame draw:style-name="fr2" draw:name="Frame649" text:anchor-type="paragraph" svg:x="4.7425in" svg:y="5.8102in" svg:width="0.3909in" svg:height="0.1992in" draw:z-index="673"><draw:text-box><text:p text:style-name="P15"><text:span text:style-name="T24">de</text:span></text:p></draw:text-box></draw:frame><draw:frame draw:style-name="fr2" draw:name="Frame650" text:anchor-type="paragraph" svg:x="4.9362in" svg:y="5.8102in" svg:width="0.2043in" svg:height="0.1992in" draw:z-index="674"><draw:text-box><text:p text:style-name="P15"><text:span text:style-name="T24"><text:s/></text:span></text:p></draw:text-box></draw:frame><draw:frame draw:style-name="fr2" draw:name="Frame651" text:anchor-type="paragraph" svg:x="5.0126in" svg:y="5.8102in" svg:width="0.3154in" svg:height="0.1992in" draw:z-index="675"><draw:text-box><text:p text:style-name="P15"><text:span text:style-name="T13">la</text:span></text:p></draw:text-box></draw:frame><draw:frame draw:style-name="fr2" draw:name="Frame652" text:anchor-type="paragraph" svg:x="5.1591in" svg:y="5.8102in" svg:width="0.2043in" svg:height="0.1992in" draw:z-index="676"><draw:text-box><text:p text:style-name="P15"><text:span text:style-name="T24"><text:s/></text:span></text:p></draw:text-box></draw:frame><draw:frame draw:style-name="fr2" draw:name="Frame653" text:anchor-type="paragraph" svg:x="5.2354in" svg:y="5.8102in" svg:width="0.7744in" svg:height="0.1992in" draw:z-index="677"><draw:text-box><text:p text:style-name="P15"><text:span text:style-name="T23">vigencia</text:span></text:p></draw:text-box></draw:frame><draw:frame draw:style-name="fr2" draw:name="Frame654" text:anchor-type="paragraph" svg:x="5.7874in" svg:y="5.8102in" svg:width="0.2043in" svg:height="0.1992in" draw:z-index="678"><draw:text-box><text:p text:style-name="P15"><text:span text:style-name="T24"><text:s/></text:span></text:p></draw:text-box></draw:frame><draw:frame draw:style-name="fr2" draw:name="Frame655" text:anchor-type="paragraph" svg:x="5.8638in" svg:y="5.8102in" svg:width="0.4409in" svg:height="0.1992in" draw:z-index="679"><draw:text-box><text:p text:style-name="P15"><text:span text:style-name="T23">del</text:span></text:p></draw:text-box></draw:frame><draw:frame draw:style-name="fr2" draw:name="Frame656" text:anchor-type="paragraph" svg:x="6.089in" svg:y="5.8102in" svg:width="0.2043in" svg:height="0.1992in" draw:z-index="680"><draw:text-box><text:p text:style-name="P15"><text:span text:style-name="T24"><text:s/></text:span></text:p></draw:text-box></draw:frame><draw:frame draw:style-name="fr2" draw:name="Frame657" text:anchor-type="paragraph" svg:x="6.1646in" svg:y="5.8102in" svg:width="0.9846in" svg:height="0.1992in" draw:z-index="681"><draw:text-box><text:p text:style-name="P15"><text:span text:style-name="T23">expediente,</text:span></text:p></draw:text-box></draw:frame><draw:frame draw:style-name="fr2" draw:name="Frame658" text:anchor-type="paragraph" svg:x="6.928in" svg:y="5.8102in" svg:width="0.2043in" svg:height="0.1992in" draw:z-index="682"><draw:text-box><text:p text:style-name="P15"><text:span text:style-name="T24"><text:s/></text:span></text:p></draw:text-box></draw:frame><draw:frame draw:style-name="fr2" draw:name="Frame659" text:anchor-type="paragraph" svg:x="7.0043in" svg:y="5.8102in" svg:width="0.4665in" svg:height="0.1992in" draw:z-index="683"><draw:text-box><text:p text:style-name="P15"><text:span text:style-name="T23">con</text:span></text:p></draw:text-box></draw:frame><draw:frame draw:style-name="fr2" draw:name="Frame660" text:anchor-type="paragraph" svg:x="7.248in" svg:y="5.8102in" svg:width="0.2043in" svg:height="0.1992in" draw:z-index="684"><draw:text-box><text:p text:style-name="P15"><text:span text:style-name="T24"><text:s/></text:span></text:p></draw:text-box></draw:frame><draw:frame draw:style-name="fr2" draw:name="Frame661" text:anchor-type="paragraph" svg:x="1.0181in" svg:y="5.9736in" svg:width="6.452in" svg:height="0.1992in" draw:z-index="685"><draw:text-box><text:p text:style-name="P15"><text:span text:style-name="T22">posterioridad a la fecha de presentación de la solicitud, lo cual podrá implicar la pérdida de efecto</text:span></text:p></draw:text-box></draw:frame><draw:frame draw:style-name="fr2" draw:name="Frame662" text:anchor-type="paragraph" svg:x="7.248in" svg:y="5.9736in" svg:width="0.2043in" svg:height="0.1992in" draw:z-index="686"><draw:text-box><text:p text:style-name="P15"><text:span text:style-name="T24"><text:s/></text:span></text:p></draw:text-box></draw:frame><draw:frame draw:style-name="fr2" draw:name="Frame663" text:anchor-type="paragraph" svg:x="1.0181in" svg:y="6.1374in" svg:width="7.2457in" svg:height="0.1992in" draw:z-index="687"><draw:text-box><text:p text:style-name="P15"><text:span text:style-name="T23">de la concesión aprobada y/o en su caso, la devolución total o parcial de la subvención recibida.</text:span></text:p></draw:text-box></draw:frame><draw:frame draw:style-name="fr2" draw:name="Frame664" text:anchor-type="paragraph" svg:x="1.0181in" svg:y="6.4646in" svg:width="0.3402in" svg:height="0.1992in" draw:z-index="688"><draw:text-box><text:p text:style-name="P15"><text:span text:style-name="T13">e)</text:span></text:p></draw:text-box></draw:frame><draw:frame draw:style-name="fr2" draw:name="Frame665" text:anchor-type="paragraph" svg:x="1.1646in" svg:y="6.4646in" svg:width="0.2043in" svg:height="0.1992in" draw:z-index="689"><draw:text-box><text:p text:style-name="P15"><text:span text:style-name="T24"><text:s/></text:span></text:p></draw:text-box></draw:frame><draw:frame draw:style-name="fr2" draw:name="Frame666" text:anchor-type="paragraph" svg:x="1.2252in" svg:y="6.4646in" svg:width="0.9228in" svg:height="0.1992in" draw:z-index="690"><draw:text-box><text:p text:style-name="P15"><text:span text:style-name="T23">Someterse</text:span></text:p></draw:text-box></draw:frame><draw:frame draw:style-name="fr2" draw:name="Frame667" text:anchor-type="paragraph" svg:x="1.9256in" svg:y="6.4646in" svg:width="0.2043in" svg:height="0.1992in" draw:z-index="691"><draw:text-box><text:p text:style-name="P15"><text:span text:style-name="T24"><text:s/></text:span></text:p></draw:text-box></draw:frame><draw:frame draw:style-name="fr2" draw:name="Frame668" text:anchor-type="paragraph" svg:x="1.9862in" svg:y="6.4646in" svg:width="0.2661in" svg:height="0.1992in" draw:z-index="692"><draw:text-box><text:p text:style-name="P15"><text:span text:style-name="T24">a</text:span></text:p></draw:text-box></draw:frame><draw:frame draw:style-name="fr2" draw:name="Frame669" text:anchor-type="paragraph" svg:x="2.0862in" svg:y="6.4646in" svg:width="0.2043in" svg:height="0.1992in" draw:z-index="693"><draw:text-box><text:p text:style-name="P15"><text:span text:style-name="T24"><text:s/></text:span></text:p></draw:text-box></draw:frame><draw:frame draw:style-name="fr2" draw:name="Frame670" text:anchor-type="paragraph" svg:x="2.148in" svg:y="6.4646in" svg:width="0.4236in" svg:height="0.1992in" draw:z-index="694"><draw:text-box><text:p text:style-name="P15"><text:span text:style-name="T13">las</text:span></text:p></draw:text-box></draw:frame><draw:frame draw:style-name="fr2" draw:name="Frame671" text:anchor-type="paragraph" svg:x="2.3492in" svg:y="6.4646in" svg:width="0.2043in" svg:height="0.1992in" draw:z-index="695"><draw:text-box><text:p text:style-name="P15"><text:span text:style-name="T24"><text:s/></text:span></text:p></draw:text-box></draw:frame><draw:frame draw:style-name="fr2" draw:name="Frame672" text:anchor-type="paragraph" svg:x="2.4098in" svg:y="6.4646in" svg:width="0.9929in" svg:height="0.1992in" draw:z-index="696"><draw:text-box><text:p text:style-name="P15"><text:span text:style-name="T23">actuaciones</text:span></text:p></draw:text-box></draw:frame><draw:frame draw:style-name="fr2" draw:name="Frame673" text:anchor-type="paragraph" svg:x="3.1807in" svg:y="6.4646in" svg:width="0.2043in" svg:height="0.1992in" draw:z-index="697"><draw:text-box><text:p text:style-name="P15"><text:span text:style-name="T24"><text:s/></text:span></text:p></draw:text-box></draw:frame><draw:frame draw:style-name="fr2" draw:name="Frame674" text:anchor-type="paragraph" svg:x="3.2409in" svg:y="6.4646in" svg:width="0.3909in" svg:height="0.1992in" draw:z-index="698"><draw:text-box><text:p text:style-name="P15"><text:span text:style-name="T24">de</text:span></text:p></draw:text-box></draw:frame><draw:frame draw:style-name="fr2" draw:name="Frame675" text:anchor-type="paragraph" svg:x="3.4189in" svg:y="6.4646in" svg:width="0.2043in" svg:height="0.1992in" draw:z-index="699"><draw:text-box><text:p text:style-name="P15"><text:span text:style-name="T24"><text:s/></text:span></text:p></draw:text-box></draw:frame><draw:frame draw:style-name="fr2" draw:name="Frame676" text:anchor-type="paragraph" svg:x="3.4799in" svg:y="6.4646in" svg:width="1.1252in" svg:height="0.1992in" draw:z-index="700"><draw:text-box><text:p text:style-name="P15"><text:span text:style-name="T23">comprobación</text:span></text:p></draw:text-box></draw:frame><draw:frame draw:style-name="fr2" draw:name="Frame677" text:anchor-type="paragraph" svg:x="4.3835in" svg:y="6.4646in" svg:width="0.2043in" svg:height="0.1992in" draw:z-index="701"><draw:text-box><text:p text:style-name="P15"><text:span text:style-name="T24"><text:s/></text:span></text:p></draw:text-box></draw:frame><draw:frame draw:style-name="fr2" draw:name="Frame678" text:anchor-type="paragraph" svg:x="4.4437in" svg:y="6.4646in" svg:width="0.4472in" svg:height="0.1992in" draw:z-index="702"><draw:text-box><text:p text:style-name="P15"><text:span text:style-name="T23">por</text:span></text:p></draw:text-box></draw:frame><draw:frame draw:style-name="fr2" draw:name="Frame679" text:anchor-type="paragraph" svg:x="4.6689in" svg:y="6.4646in" svg:width="0.2043in" svg:height="0.1992in" draw:z-index="703"><draw:text-box><text:p text:style-name="P15"><text:span text:style-name="T24"><text:s/></text:span></text:p></draw:text-box></draw:frame><draw:frame draw:style-name="fr2" draw:name="Frame680" text:anchor-type="paragraph" svg:x="4.7291in" svg:y="6.4646in" svg:width="0.3165in" svg:height="0.1992in" draw:z-index="704"><draw:text-box><text:p text:style-name="P15"><text:span text:style-name="T24">el</text:span></text:p></draw:text-box></draw:frame><draw:frame draw:style-name="fr2" draw:name="Frame681" text:anchor-type="paragraph" svg:x="4.8602in" svg:y="6.4646in" svg:width="0.2043in" svg:height="0.1992in" draw:z-index="705"><draw:text-box><text:p text:style-name="P15"><text:span text:style-name="T24"><text:s/></text:span></text:p></draw:text-box></draw:frame><draw:frame draw:style-name="fr2" draw:name="Frame682" text:anchor-type="paragraph" svg:x="4.9217in" svg:y="6.4646in" svg:width="0.6807in" svg:height="0.1992in" draw:z-index="706"><draw:text-box><text:p text:style-name="P15"><text:span text:style-name="T23">órgano</text:span></text:p></draw:text-box></draw:frame><draw:frame draw:style-name="fr2" draw:name="Frame683" text:anchor-type="paragraph" svg:x="5.3799in" svg:y="6.4646in" svg:width="0.2043in" svg:height="0.1992in" draw:z-index="707"><draw:text-box><text:p text:style-name="P15"><text:span text:style-name="T24"><text:s/></text:span></text:p></draw:text-box></draw:frame><draw:frame draw:style-name="fr2" draw:name="Frame684" text:anchor-type="paragraph" svg:x="5.4402in" svg:y="6.4646in" svg:width="0.6654in" svg:height="0.1992in" draw:z-index="708"><draw:text-box><text:p text:style-name="P15"><text:span text:style-name="T23">Gestor</text:span></text:p></draw:text-box></draw:frame><draw:frame draw:style-name="fr2" draw:name="Frame685" text:anchor-type="paragraph" svg:x="5.8835in" svg:y="6.4646in" svg:width="0.2043in" svg:height="0.1992in" draw:z-index="709"><draw:text-box><text:p text:style-name="P15"><text:span text:style-name="T24"><text:s/></text:span></text:p></draw:text-box></draw:frame><draw:frame draw:style-name="fr2" draw:name="Frame686" text:anchor-type="paragraph" svg:x="5.9445in" svg:y="6.4646in" svg:width="0.2535in" svg:height="0.1992in" draw:z-index="710"><draw:text-box><text:p text:style-name="P15"><text:span text:style-name="T13">y</text:span></text:p></draw:text-box></draw:frame><draw:frame draw:style-name="fr2" draw:name="Frame687" text:anchor-type="paragraph" svg:x="6.0366in" svg:y="6.4646in" svg:width="0.2043in" svg:height="0.1992in" draw:z-index="711"><draw:text-box><text:p text:style-name="P15"><text:span text:style-name="T24"><text:s/></text:span></text:p></draw:text-box></draw:frame><draw:frame draw:style-name="fr2" draw:name="Frame688" text:anchor-type="paragraph" svg:x="6.098in" svg:y="6.4646in" svg:width="0.3902in" svg:height="0.1992in" draw:z-index="712"><draw:text-box><text:p text:style-name="P15"><text:span text:style-name="T13">de</text:span></text:p></draw:text-box></draw:frame><draw:frame draw:style-name="fr2" draw:name="Frame689" text:anchor-type="paragraph" svg:x="6.2752in" svg:y="6.4646in" svg:width="0.2043in" svg:height="0.1992in" draw:z-index="713"><draw:text-box><text:p text:style-name="P15"><text:span text:style-name="T24"><text:s/></text:span></text:p></draw:text-box></draw:frame><draw:frame draw:style-name="fr2" draw:name="Frame690" text:anchor-type="paragraph" svg:x="6.3366in" svg:y="6.4646in" svg:width="0.6654in" svg:height="0.1992in" draw:z-index="714"><draw:text-box><text:p text:style-name="P15"><text:span text:style-name="T23">control</text:span></text:p></draw:text-box></draw:frame><draw:frame draw:style-name="fr2" draw:name="Frame691" text:anchor-type="paragraph" svg:x="6.7791in" svg:y="6.4646in" svg:width="0.2043in" svg:height="0.1992in" draw:z-index="715"><draw:text-box><text:p text:style-name="P15"><text:span text:style-name="T24"><text:s/></text:span></text:p></draw:text-box></draw:frame><draw:frame draw:style-name="fr2" draw:name="Frame692" text:anchor-type="paragraph" svg:x="6.8402in" svg:y="6.4646in" svg:width="0.4465in" svg:height="0.1992in" draw:z-index="716"><draw:text-box><text:p text:style-name="P15"><text:span text:style-name="T23">por</text:span></text:p></draw:text-box></draw:frame><draw:frame draw:style-name="fr2" draw:name="Frame693" text:anchor-type="paragraph" svg:x="7.0646in" svg:y="6.4646in" svg:width="0.2043in" svg:height="0.1992in" draw:z-index="717"><draw:text-box><text:p text:style-name="P15"><text:span text:style-name="T24"><text:s/></text:span></text:p></draw:text-box></draw:frame><draw:frame draw:style-name="fr2" draw:name="Frame694" text:anchor-type="paragraph" svg:x="7.1256in" svg:y="6.4646in" svg:width="0.3154in" svg:height="0.1992in" draw:z-index="718"><draw:text-box><text:p text:style-name="P15"><text:span text:style-name="T13">la</text:span></text:p></draw:text-box></draw:frame><draw:frame draw:style-name="fr2" draw:name="Frame695" text:anchor-type="paragraph" svg:x="7.2484in" svg:y="6.4646in" svg:width="0.2043in" svg:height="0.1992in" draw:z-index="719"><draw:text-box><text:p text:style-name="P15"><text:span text:style-name="T24"><text:s/></text:span></text:p></draw:text-box></draw:frame><draw:frame draw:style-name="fr2" draw:name="Frame696" text:anchor-type="paragraph" svg:x="1.0181in" svg:y="6.628in" svg:width="6.452in" svg:height="0.1992in" draw:z-index="720"><draw:text-box><text:p text:style-name="P15"><text:span text:style-name="T23">Intervención Gral. de la Comunidad Autónoma de Canarias, la Audiencia de Cuentas de Canarias y</text:span></text:p></draw:text-box></draw:frame><draw:frame draw:style-name="fr2" draw:name="Frame697" text:anchor-type="paragraph" svg:x="7.248in" svg:y="6.628in" svg:width="0.2043in" svg:height="0.1992in" draw:z-index="721"><draw:text-box><text:p text:style-name="P15"><text:span text:style-name="T24"><text:s/></text:span></text:p></draw:text-box></draw:frame><draw:frame draw:style-name="fr2" draw:name="Frame698" text:anchor-type="paragraph" svg:x="1.0181in" svg:y="6.7917in" svg:width="6.452in" svg:height="0.1992in" draw:z-index="722"><draw:text-box><text:p text:style-name="P15"><text:span text:style-name="T22">cualquier órgano competente en materia de fiscalización y control de fondos públicos, así como a</text:span></text:p></draw:text-box></draw:frame><draw:frame draw:style-name="fr2" draw:name="Frame699" text:anchor-type="paragraph" svg:x="7.248in" svg:y="6.7917in" svg:width="0.2043in" svg:height="0.1992in" draw:z-index="723"><draw:text-box><text:p text:style-name="P15"><text:span text:style-name="T24"><text:s/></text:span></text:p></draw:text-box></draw:frame><draw:frame draw:style-name="fr2" draw:name="Frame700" text:anchor-type="paragraph" svg:x="1.0181in" svg:y="6.9547in" svg:width="6.452in" svg:height="0.1992in" draw:z-index="724"><draw:text-box><text:p text:style-name="P15"><text:span text:style-name="T23">facilitar la información que le sea solicitada de acuerdo con lo establecido en las bases reguladoras</text:span></text:p></draw:text-box></draw:frame><draw:frame draw:style-name="fr2" draw:name="Frame701" text:anchor-type="paragraph" svg:x="7.248in" svg:y="6.9547in" svg:width="0.2043in" svg:height="0.1992in" draw:z-index="725"><draw:text-box><text:p text:style-name="P15"><text:span text:style-name="T24"><text:s/></text:span></text:p></draw:text-box></draw:frame><draw:frame draw:style-name="fr2" draw:name="Frame702" text:anchor-type="paragraph" svg:x="1.0181in" svg:y="7.1189in" svg:width="6.452in" svg:height="0.1992in" draw:z-index="726"><draw:text-box><text:p text:style-name="P15"><text:span text:style-name="T22">y la resolución de concesión, así como en el Decreto 36/2009, de 31 de marzo, modificado por los</text:span></text:p></draw:text-box></draw:frame><draw:frame draw:style-name="fr2" draw:name="Frame703" text:anchor-type="paragraph" svg:x="7.248in" svg:y="7.1189in" svg:width="0.2043in" svg:height="0.1992in" draw:z-index="727"><draw:text-box><text:p text:style-name="P15"><text:span text:style-name="T24"><text:s/></text:span></text:p></draw:text-box></draw:frame><draw:frame draw:style-name="fr2" draw:name="Frame704" text:anchor-type="paragraph" svg:x="1.0181in" svg:y="7.2819in" svg:width="1.5453in" svg:height="0.1992in" draw:z-index="728"><draw:text-box><text:p text:style-name="P15"><text:span text:style-name="T27">Decretos 5/2015, de</text:span></text:p></draw:text-box></draw:frame><draw:frame draw:style-name="fr2" draw:name="Frame705" text:anchor-type="paragraph" svg:x="2.3409in" svg:y="7.2819in" svg:width="1.2535in" svg:height="0.1992in" draw:z-index="729"><draw:text-box><text:p text:style-name="P15"><text:span text:style-name="T32"><text:s/>30 de enero, y</text:span></text:p></draw:text-box></draw:frame><draw:frame draw:style-name="fr2" draw:name="Frame706" text:anchor-type="paragraph" svg:x="3.3728in" svg:y="7.2819in" svg:width="1.128in" svg:height="0.1992in" draw:z-index="730"><draw:text-box><text:p text:style-name="P15"><text:span text:style-name="T28"><text:s/>151/2022, de</text:span></text:p></draw:text-box></draw:frame><draw:frame draw:style-name="fr2" draw:name="Frame707" text:anchor-type="paragraph" svg:x="4.278in" svg:y="7.2819in" svg:width="0.6602in" svg:height="0.1992in" draw:z-index="731"><draw:text-box><text:p text:style-name="P15"><text:span text:style-name="T32"><text:s/>23 de</text:span></text:p></draw:text-box></draw:frame><draw:frame draw:style-name="fr2" draw:name="Frame708" text:anchor-type="paragraph" svg:x="4.7161in" svg:y="7.2819in" svg:width="1.9161in" svg:height="0.1992in" draw:z-index="732"><draw:text-box><text:p text:style-name="P15"><text:span text:style-name="T29"><text:s/>junio, y demás normativa</text:span></text:p></draw:text-box></draw:frame><draw:frame draw:style-name="fr2" draw:name="Frame709" text:anchor-type="paragraph" svg:x="6.4098in" svg:y="7.2819in" svg:width="0.839in" svg:height="0.1992in" draw:z-index="733"><draw:text-box><text:p text:style-name="P15"><text:span text:style-name="T26"><text:s/>aplicable</text:span></text:p></draw:text-box></draw:frame><draw:frame draw:style-name="fr2" draw:name="Frame710" text:anchor-type="paragraph" svg:x="7.0264in" svg:y="7.2819in" svg:width="0.4445in" svg:height="0.1992in" draw:z-index="734"><draw:text-box><text:p text:style-name="P15"><text:span text:style-name="T29"><text:s/>en</text:span></text:p></draw:text-box></draw:frame><draw:frame draw:style-name="fr2" draw:name="Frame711" text:anchor-type="paragraph" svg:x="7.2484in" svg:y="7.2819in" svg:width="0.2043in" svg:height="0.1992in" draw:z-index="735"><draw:text-box><text:p text:style-name="P15"><text:span text:style-name="T24"><text:s/></text:span></text:p></draw:text-box></draw:frame><draw:frame draw:style-name="fr2" draw:name="Frame712" text:anchor-type="paragraph" svg:x="1.0181in" svg:y="7.4457in" svg:width="6.452in" svg:height="0.1992in" draw:z-index="736"><draw:text-box><text:p text:style-name="P15"><text:span text:style-name="T28">materia de seguimiento y justificación de subvenciones públicas, en especial la Ley General de</text:span></text:p></draw:text-box></draw:frame><draw:frame draw:style-name="fr2" draw:name="Frame713" text:anchor-type="paragraph" svg:x="7.248in" svg:y="7.4457in" svg:width="0.2043in" svg:height="0.1992in" draw:z-index="737"><draw:text-box><text:p text:style-name="P15"><text:span text:style-name="T24"><text:s/></text:span></text:p></draw:text-box></draw:frame><draw:frame draw:style-name="fr2" draw:name="Frame714" text:anchor-type="paragraph" svg:x="1.0181in" svg:y="7.6091in" svg:width="7.2457in" svg:height="0.1992in" draw:z-index="738"><draw:text-box><text:p text:style-name="P15"><text:span text:style-name="T23">Subvenciones, y el Real Decreto 887/2006, de 21 de julio, por el que se aprueba su Reglamento.</text:span></text:p></draw:text-box></draw:frame><draw:frame draw:style-name="fr2" draw:name="Frame715" text:anchor-type="paragraph" svg:x="1.0181in" svg:y="7.9362in" svg:width="6.452in" svg:height="0.1992in" draw:z-index="739"><draw:text-box><text:p text:style-name="P15"><text:span text:style-name="T26">f) Las entidades o personas beneficiarias deberán informar a los participantes en sus acciones y a</text:span></text:p></draw:text-box></draw:frame><draw:frame draw:style-name="fr2" draw:name="Frame716" text:anchor-type="paragraph" svg:x="7.248in" svg:y="7.9362in" svg:width="0.2043in" svg:height="0.1992in" draw:z-index="740"><draw:text-box><text:p text:style-name="P15"><text:span text:style-name="T24"><text:s/></text:span></text:p></draw:text-box></draw:frame><draw:frame draw:style-name="fr2" draw:name="Frame717" text:anchor-type="paragraph" svg:x="1.0181in" svg:y="8.1in" svg:width="6.452in" svg:height="0.1992in" draw:z-index="741"><draw:text-box><text:p text:style-name="P15"><text:span text:style-name="T22">la opinión pública de la financiación de este programa por el SCE y el Servicio Público de Empleo</text:span></text:p></draw:text-box></draw:frame><draw:frame draw:style-name="fr2" draw:name="Frame718" text:anchor-type="paragraph" svg:x="7.248in" svg:y="8.1in" svg:width="0.2043in" svg:height="0.1992in" draw:z-index="742"><draw:text-box><text:p text:style-name="P15"><text:span text:style-name="T24"><text:s/></text:span></text:p></draw:text-box></draw:frame><draw:frame draw:style-name="fr2" draw:name="Frame719" text:anchor-type="paragraph" svg:x="1.0181in" svg:y="8.2634in" svg:width="6.4528in" svg:height="0.1992in" draw:z-index="743"><draw:text-box><text:p text:style-name="P15"><text:span text:style-name="T26">Estatal. En los contratos y demás documentación necesaria para la realización de las acciones, así</text:span></text:p></draw:text-box></draw:frame><draw:frame draw:style-name="fr2" draw:name="Frame720" text:anchor-type="paragraph" svg:x="7.2484in" svg:y="8.2634in" svg:width="0.2043in" svg:height="0.1992in" draw:z-index="744"><draw:text-box><text:p text:style-name="P15"><text:span text:style-name="T24"><text:s/></text:span></text:p></draw:text-box></draw:frame><draw:frame draw:style-name="fr2" draw:name="Frame721" text:anchor-type="paragraph" svg:x="1.0181in" svg:y="8.4272in" svg:width="6.452in" svg:height="0.1992in" draw:z-index="745"><draw:text-box><text:p text:style-name="P15"><text:span text:style-name="T23">como en la señalización exterior existente en el CEE y, en todo caso, en las actividades de difusión</text:span></text:p></draw:text-box></draw:frame><draw:frame draw:style-name="fr2" draw:name="Frame722" text:anchor-type="paragraph" svg:x="7.248in" svg:y="8.4272in" svg:width="0.2043in" svg:height="0.1992in" draw:z-index="746"><draw:text-box><text:p text:style-name="P15"><text:span text:style-name="T24"><text:s/></text:span></text:p></draw:text-box></draw:frame><draw:frame draw:style-name="fr2" draw:name="Frame723" text:anchor-type="paragraph" svg:x="1.0181in" svg:y="8.5902in" svg:width="6.452in" svg:height="0.1992in" draw:z-index="747"><draw:text-box><text:p text:style-name="P15"><text:span text:style-name="T23">que pueda desarrollar en relación con las mismas se deberá indicar expresamente, en lugar visible,</text:span></text:p></draw:text-box></draw:frame><draw:frame draw:style-name="fr2" draw:name="Frame724" text:anchor-type="paragraph" svg:x="7.248in" svg:y="8.5902in" svg:width="0.2043in" svg:height="0.1992in" draw:z-index="748"><draw:text-box><text:p text:style-name="P15"><text:span text:style-name="T24"><text:s/></text:span></text:p></draw:text-box></draw:frame><draw:frame draw:style-name="fr2" draw:name="Frame725" text:anchor-type="paragraph" svg:x="1.0181in" svg:y="8.7543in" svg:width="6.4528in" svg:height="0.1992in" draw:z-index="749"><draw:text-box><text:p text:style-name="P15"><text:span text:style-name="T23">que las acciones se han financiado con cargo a los fondos recibidos del Servicio Público de Empleo</text:span></text:p></draw:text-box></draw:frame><draw:frame draw:style-name="fr2" draw:name="Frame726" text:anchor-type="paragraph" svg:x="7.2484in" svg:y="8.7543in" svg:width="0.2043in" svg:height="0.1992in" draw:z-index="750"><draw:text-box><text:p text:style-name="P15"><text:span text:style-name="T24"><text:s/></text:span></text:p></draw:text-box></draw:frame><draw:frame draw:style-name="fr2" draw:name="Frame727" text:anchor-type="paragraph" svg:x="1.0181in" svg:y="8.9173in" svg:width="6.452in" svg:height="0.1992in" draw:z-index="751"><draw:text-box><text:p text:style-name="P15"><text:span text:style-name="T28">Estatal, incorporando los elementos identificativos de la Comunidad Autónoma (Anexo IV Orden</text:span></text:p></draw:text-box></draw:frame><draw:frame draw:style-name="fr2" draw:name="Frame728" text:anchor-type="paragraph" svg:x="7.248in" svg:y="8.9173in" svg:width="0.2043in" svg:height="0.1992in" draw:z-index="752"><draw:text-box><text:p text:style-name="P15"><text:span text:style-name="T24"><text:s/></text:span></text:p></draw:text-box></draw:frame><draw:frame draw:style-name="fr2" draw:name="Frame729" text:anchor-type="paragraph" svg:x="1.0181in" svg:y="9.0811in" svg:width="6.452in" svg:height="0.1992in" draw:z-index="753"><draw:text-box><text:p text:style-name="P15"><text:span text:style-name="T27">TES/441/2022, de 17 de mayo, u órdenes ministeriales que la sucedan con mismo objeto). En la</text:span></text:p></draw:text-box></draw:frame><draw:frame draw:style-name="fr2" draw:name="Frame730" text:anchor-type="paragraph" svg:x="7.248in" svg:y="9.0811in" svg:width="0.2043in" svg:height="0.1992in" draw:z-index="754"><draw:text-box><text:p text:style-name="P15"><text:span text:style-name="T24"><text:s/></text:span></text:p></draw:text-box></draw:frame><draw:frame draw:style-name="fr2" draw:name="Frame731" text:anchor-type="paragraph" svg:x="1.0181in" svg:y="9.2445in" svg:width="0.5209in" svg:height="0.1992in" draw:z-index="755"><draw:text-box><text:p text:style-name="P15"><text:span text:style-name="T13">Web</text:span></text:p></draw:text-box></draw:frame><draw:frame draw:style-name="fr2" draw:name="Frame732" text:anchor-type="paragraph" svg:x="1.3165in" svg:y="9.2445in" svg:width="0.5236in" svg:height="0.1992in" draw:z-index="756"><draw:text-box><text:p text:style-name="P15"><text:span text:style-name="T43"><text:s/>del </text:span></text:p></draw:text-box></draw:frame><draw:frame draw:style-name="fr2" draw:name="Frame733" text:anchor-type="paragraph" svg:x="1.6181in" svg:y="9.2445in" svg:width="0.5228in" svg:height="0.1992in" draw:z-index="757"><draw:text-box><text:p text:style-name="P15"><text:span text:style-name="T23">SCE</text:span></text:p></draw:text-box></draw:frame><draw:frame draw:style-name="fr2" draw:name="Frame734" text:anchor-type="paragraph" svg:x="1.9193in" svg:y="9.2445in" svg:width="0.7772in" svg:height="0.1992in" draw:z-index="758"><draw:text-box><text:p text:style-name="P15"><text:span text:style-name="T22"><text:s/>constan</text:span></text:p></draw:text-box></draw:frame><draw:frame draw:style-name="fr2" draw:name="Frame735" text:anchor-type="paragraph" svg:x="2.4744in" svg:y="9.2445in" svg:width="0.2043in" svg:height="0.1992in" draw:z-index="759"><draw:text-box><text:p text:style-name="P15"><text:span text:style-name="T24"><text:s/></text:span></text:p></draw:text-box></draw:frame><draw:frame draw:style-name="fr2" draw:name="Frame736" text:anchor-type="paragraph" svg:x="2.5256in" svg:y="9.2445in" svg:width="1.1193in" svg:height="0.1992in" draw:z-index="760"><draw:text-box><text:p text:style-name="P15"><text:span text:style-name="T26">orientaciones </text:span></text:p></draw:text-box></draw:frame><draw:frame draw:style-name="fr2" draw:name="Frame737" text:anchor-type="paragraph" svg:x="3.4228in" svg:y="9.2445in" svg:width="0.5854in" svg:height="0.1992in" draw:z-index="761"><draw:text-box><text:p text:style-name="P15"><text:span text:style-name="T23">sobre</text:span></text:p></draw:text-box></draw:frame><draw:frame draw:style-name="fr2" draw:name="Frame738" text:anchor-type="paragraph" svg:x="3.7862in" svg:y="9.2445in" svg:width="0.3945in" svg:height="0.1992in" draw:z-index="762"><draw:text-box><text:p text:style-name="P15"><text:span text:style-name="T29"><text:s/>la</text:span></text:p></draw:text-box></draw:frame><draw:frame draw:style-name="fr2" draw:name="Frame739" text:anchor-type="paragraph" svg:x="3.9583in" svg:y="9.2445in" svg:width="0.2043in" svg:height="0.1992in" draw:z-index="763"><draw:text-box><text:p text:style-name="P15"><text:span text:style-name="T24"><text:s/></text:span></text:p></draw:text-box></draw:frame><draw:frame draw:style-name="fr2" draw:name="Frame740" text:anchor-type="paragraph" svg:x="4.0098in" svg:y="9.2445in" svg:width="0.7646in" svg:height="0.1992in" draw:z-index="764"><draw:text-box><text:p text:style-name="P15"><text:span text:style-name="T23">obligada</text:span></text:p></draw:text-box></draw:frame><draw:frame draw:style-name="fr2" draw:name="Frame741" text:anchor-type="paragraph" svg:x="4.552in" svg:y="9.2445in" svg:width="0.2043in" svg:height="0.1992in" draw:z-index="765"><draw:text-box><text:p text:style-name="P15"><text:span text:style-name="T24"><text:s/></text:span></text:p></draw:text-box></draw:frame><draw:frame draw:style-name="fr2" draw:name="Frame742" text:anchor-type="paragraph" svg:x="4.6035in" svg:y="9.2445in" svg:width="0.8661in" svg:height="0.1992in" draw:z-index="766"><draw:text-box><text:p text:style-name="P15"><text:span text:style-name="T23">publicidad</text:span></text:p></draw:text-box></draw:frame><draw:frame draw:style-name="fr2" draw:name="Frame743" text:anchor-type="paragraph" svg:x="5.2472in" svg:y="9.2445in" svg:width="0.2043in" svg:height="0.1992in" draw:z-index="767"><draw:text-box><text:p text:style-name="P15"><text:span text:style-name="T24"><text:s/></text:span></text:p></draw:text-box></draw:frame><draw:frame draw:style-name="fr2" draw:name="Frame744" text:anchor-type="paragraph" svg:x="5.2984in" svg:y="9.2445in" svg:width="0.3902in" svg:height="0.1992in" draw:z-index="768"><draw:text-box><text:p text:style-name="P15"><text:span text:style-name="T13">de</text:span></text:p></draw:text-box></draw:frame><draw:frame draw:style-name="fr2" draw:name="Frame745" text:anchor-type="paragraph" svg:x="5.4665in" svg:y="9.2445in" svg:width="0.2043in" svg:height="0.1992in" draw:z-index="769"><draw:text-box><text:p text:style-name="P15"><text:span text:style-name="T24"><text:s/></text:span></text:p></draw:text-box></draw:frame><draw:frame draw:style-name="fr2" draw:name="Frame746" text:anchor-type="paragraph" svg:x="5.5181in" svg:y="9.2445in" svg:width="0.4138in" svg:height="0.1992in" draw:z-index="770"><draw:text-box><text:p text:style-name="P15"><text:span text:style-name="T13">los</text:span></text:p></draw:text-box></draw:frame><draw:frame draw:style-name="fr2" draw:name="Frame747" text:anchor-type="paragraph" svg:x="5.7098in" svg:y="9.2445in" svg:width="0.9563in" svg:height="0.1992in" draw:z-index="771"><draw:text-box><text:p text:style-name="P15"><text:span text:style-name="T22"><text:s/>programas</text:span></text:p></draw:text-box></draw:frame><draw:frame draw:style-name="fr2" draw:name="Frame748" text:anchor-type="paragraph" svg:x="6.4437in" svg:y="9.2445in" svg:width="0.4417in" svg:height="0.1992in" draw:z-index="772"><draw:text-box><text:p text:style-name="P15"><text:span text:style-name="T29"><text:s/>de</text:span></text:p></draw:text-box></draw:frame><draw:frame draw:style-name="fr2" draw:name="Frame749" text:anchor-type="paragraph" svg:x="6.6634in" svg:y="9.2445in" svg:width="0.2043in" svg:height="0.1992in" draw:z-index="773"><draw:text-box><text:p text:style-name="P15"><text:span text:style-name="T24"><text:s/></text:span></text:p></draw:text-box></draw:frame><draw:frame draw:style-name="fr2" draw:name="Frame750" text:anchor-type="paragraph" svg:x="6.7146in" svg:y="9.2445in" svg:width="0.7555in" svg:height="0.1992in" draw:z-index="774"><draw:text-box><text:p text:style-name="P15"><text:span text:style-name="T23">Empleo:</text:span></text:p></draw:text-box></draw:frame><draw:frame draw:style-name="fr2" draw:name="Frame751" text:anchor-type="paragraph" svg:x="7.248in" svg:y="9.2445in" svg:width="0.2043in" svg:height="0.1992in" draw:z-index="775"><draw:text-box><text:p text:style-name="P15"><text:span text:style-name="T24"><text:s/></text:span></text:p></draw:text-box></draw:frame><draw:frame draw:style-name="fr2" draw:name="Frame752" text:anchor-type="paragraph" svg:x="1.0181in" svg:y="9.4043in" svg:width="7.2457in" svg:height="0.1445in" draw:z-index="776"><draw:text-box><text:p text:style-name="P29"><text:span text:style-name="T44">https://www.gobiernodecanarias.org/empleo/sce/principal/servicios_ciudadania/servicios_para_entidades_colaboradoras/</text:span></text:p></draw:text-box></draw:frame><draw:frame draw:style-name="fr2" draw:name="Frame753" text:anchor-type="paragraph" svg:x="1.0181in" svg:y="9.5272in" svg:width="2.0126in" svg:height="0.1992in" draw:z-index="777"><draw:text-box><text:p text:style-name="P15"><text:span text:style-name="T45">publicidad_programas_empleo.html</text:span><text:span text:style-name="T13"> </text:span></text:p></draw:text-box></draw:frame><draw:frame draw:style-name="fr2" draw:name="Frame754" text:anchor-type="paragraph" svg:x="2.8083in" svg:y="9.5272in" svg:width="0.6602in" svg:height="0.1992in" draw:z-index="778"><draw:text-box><text:p text:style-name="P15"><text:span text:style-name="T23">Cartel</text:span></text:p></draw:text-box></draw:frame><draw:frame draw:style-name="fr2" draw:name="Frame755" text:anchor-type="paragraph" svg:x="3.2465in" svg:y="9.5272in" svg:width="0.2043in" svg:height="0.1992in" draw:z-index="779"><draw:text-box><text:p text:style-name="P15"><text:span text:style-name="T24"><text:s/></text:span></text:p></draw:text-box></draw:frame><draw:frame draw:style-name="fr2" draw:name="Frame756" text:anchor-type="paragraph" svg:x="3.3492in" svg:y="9.5272in" svg:width="0.6665in" svg:height="0.1992in" draw:z-index="780"><draw:text-box><text:p text:style-name="P15"><text:span text:style-name="T23">CEE:</text:span></text:p></draw:text-box></draw:frame><draw:frame draw:style-name="fr2" draw:name="Frame757" text:anchor-type="paragraph" svg:x="3.8047in" svg:y="9.5272in" svg:width="4.4591in" svg:height="0.1992in" draw:z-index="781"><draw:text-box><text:p text:style-name="P15"><text:span text:style-name="T13"><text:s/></text:span><text:span text:style-name="T45">https://www.gobiernodecanarias.org/empleo/sce/principal/areas_tematicas/</text:span></text:p></draw:text-box></draw:frame><draw:frame draw:style-name="fr2" draw:name="Frame758" text:anchor-type="paragraph" svg:x="1.0181in" svg:y="9.6902in" svg:width="7.2457in" svg:height="0.1992in" draw:z-index="782"><draw:text-box><text:p text:style-name="P15"><text:span text:style-name="T45">empleo/discapacidad/centros_especiales_empleo.html</text:span><text:span text:style-name="T46"> </text:span><text:span text:style-name="T13">Guía de Información y Publicidad Subdirección de Empleo: </text:span></text:p></draw:text-box></draw:frame><draw:frame draw:style-name="fr2" draw:name="Frame759" text:anchor-type="paragraph" svg:x="1.0181in" svg:y="9.85in" svg:width="7.2457in" svg:height="0.1445in" draw:z-index="783"><draw:text-box><text:p text:style-name="P29"><text:span text:style-name="T47">https://www.gobiernodecanarias.org/empleo/sce/ftp/principal/documentos/sce_empleo/publicidad_empleo/</text:span></text:p></draw:text-box></draw:frame><draw:frame draw:style-name="fr2" draw:name="Frame760" text:anchor-type="paragraph" svg:x="1.0181in" svg:y="9.9689in" svg:width="7.2457in" svg:height="0.1445in" draw:z-index="784"><draw:text-box><text:p text:style-name="P29"><text:span text:style-name="T45">Guia%20de%20informaci%C3%B3n%20y%20publicidad%20Subdireccion%20Empleo%202022.pdf</text:span><text:span text:style-name="T46"> </text:span></text:p></draw:text-box></draw:frame><draw:frame draw:style-name="fr2" draw:name="Frame761" text:anchor-type="paragraph" svg:x="0.5in" svg:y="10.9571in" svg:width="5.0374in" svg:height="0.1165in" draw:z-index="785"><draw:text-box><text:p text:style-name="P6"><text:span text:style-name="T18">En la dirección https://sede.gobiernodecanarias.org/sede/verifica_doc?codigo_nde=</text:span></text:p></draw:text-box></draw:frame><draw:frame draw:style-name="fr2" draw:name="Frame762" text:anchor-type="paragraph" svg:x="0.5in" svg:y="11.0402in" svg:width="4.6189in" svg:height="0.1165in" draw:z-index="786"><draw:text-box><text:p text:style-name="P6"><text:span text:style-name="T18">puede ser comprobada la autenticidad de esta copia, mediante el número de</text:span></text:p></draw:text-box></draw:frame><draw:frame draw:style-name="fr2" draw:name="Frame763" text:anchor-type="paragraph" svg:x="0.5in" svg:y="11.1236in" svg:width="2.0327in" svg:height="0.1165in" draw:z-index="787"><draw:text-box><text:p text:style-name="P6"><text:span text:style-name="T18">documento electrónico siguiente:</text:span></text:p></draw:text-box></draw:frame><draw:g text:anchor-type="char" draw:z-index="7" draw:name="Shapes15" draw:style-name="gr1"><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8698357 L 5958459 8698357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8840216 L 2415794 8840216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517519 8840216 L 6627622 8840216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8989822 L 3201924 8989822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9106154 L 5333238 9106154 N"/></draw:custom-shape><draw:custom-shape draw:style-name="gr3"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931164 9214993 L 5073142 9214993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7"><draw:frame draw:style-name="fr1" draw:name="Img16" text:anchor-type="char" svg:x="3.8075in" svg:y="10.8744in" svg:width="3.4484in" svg:height="0.511in" draw:z-index="22"><draw:image xlink:href="Pictures/100000000000018E0000003B5193F434.png" xlink:type="simple" xlink:show="embed" xlink:actuate="onLoad" draw:mime-type="image/png"/></draw:frame></text:p>
      <text:p text:style-name="P1"><draw:frame draw:style-name="fr1" draw:name="Img17" text:anchor-type="char" svg:x="7.3256in" svg:y="10.9035in" svg:width="0.452in" svg:height="0.452in" draw:z-index="23"><draw:image xlink:href="Pictures/100000000000002D0000002DD83DD791.png" xlink:type="simple" xlink:show="embed" xlink:actuate="onLoad" draw:mime-type="image/png"/></draw:frame></text:p>
      <text:p text:style-name="Standard"><draw:frame draw:style-name="fr2" draw:name="Frame1043" text:anchor-type="paragraph" svg:x="0.5in" svg:y="11.2181in" svg:width="3.7374in" svg:height="0.1555in" draw:z-index="1067"><draw:text-box><text:p text:style-name="P2"><text:span text:style-name="T1"><text:s/>RP001-000wvOtfP5PHMH2GDXHWC1BbA==</text:span></text:p></draw:text-box></draw:frame><draw:frame draw:style-name="fr2" draw:name="Frame765" text:anchor-type="paragraph" svg:x="1.0181in" svg:y="0.9043in" svg:width="0.3402in" svg:height="0.1992in" draw:z-index="789"><draw:text-box><text:p text:style-name="P15"><text:span text:style-name="T13">g)</text:span></text:p></draw:text-box></draw:frame><draw:frame draw:style-name="fr2" draw:name="Frame766" text:anchor-type="paragraph" svg:x="1.1618in" svg:y="0.9043in" svg:width="0.2043in" svg:height="0.1992in" draw:z-index="790"><draw:text-box><text:p text:style-name="P15"><text:span text:style-name="T24"><text:s/></text:span></text:p></draw:text-box></draw:frame><draw:frame draw:style-name="fr2" draw:name="Frame767" text:anchor-type="paragraph" svg:x="1.2189in" svg:y="0.9043in" svg:width="0.4673in" svg:height="0.1992in" draw:z-index="791"><draw:text-box><text:p text:style-name="P15"><text:span text:style-name="T23">Las</text:span></text:p></draw:text-box></draw:frame><draw:frame draw:style-name="fr2" draw:name="Frame768" text:anchor-type="paragraph" svg:x="1.4638in" svg:y="0.9043in" svg:width="0.2043in" svg:height="0.1992in" draw:z-index="792"><draw:text-box><text:p text:style-name="P15"><text:span text:style-name="T24"><text:s/></text:span></text:p></draw:text-box></draw:frame><draw:frame draw:style-name="fr2" draw:name="Frame769" text:anchor-type="paragraph" svg:x="1.5217in" svg:y="0.9043in" svg:width="0.8492in" svg:height="0.1992in" draw:z-index="793"><draw:text-box><text:p text:style-name="P15"><text:span text:style-name="T23">entidades</text:span></text:p></draw:text-box></draw:frame><draw:frame draw:style-name="fr2" draw:name="Frame770" text:anchor-type="paragraph" svg:x="2.1484in" svg:y="0.9043in" svg:width="0.2043in" svg:height="0.1992in" draw:z-index="794"><draw:text-box><text:p text:style-name="P15"><text:span text:style-name="T24"><text:s/></text:span></text:p></draw:text-box></draw:frame><draw:frame draw:style-name="fr2" draw:name="Frame771" text:anchor-type="paragraph" svg:x="2.2063in" svg:y="0.9043in" svg:width="0.2661in" svg:height="0.1992in" draw:z-index="795"><draw:text-box><text:p text:style-name="P15"><text:span text:style-name="T24">o</text:span></text:p></draw:text-box></draw:frame><draw:frame draw:style-name="fr2" draw:name="Frame772" text:anchor-type="paragraph" svg:x="2.3028in" svg:y="0.9043in" svg:width="0.2043in" svg:height="0.1992in" draw:z-index="796"><draw:text-box><text:p text:style-name="P15"><text:span text:style-name="T24"><text:s/></text:span></text:p></draw:text-box></draw:frame><draw:frame draw:style-name="fr2" draw:name="Frame773" text:anchor-type="paragraph" svg:x="2.3602in" svg:y="0.9043in" svg:width="0.8181in" svg:height="0.1992in" draw:z-index="797"><draw:text-box><text:p text:style-name="P15"><text:span text:style-name="T23">personas</text:span></text:p></draw:text-box></draw:frame><draw:frame draw:style-name="fr2" draw:name="Frame774" text:anchor-type="paragraph" svg:x="2.9563in" svg:y="0.9043in" svg:width="0.2043in" svg:height="0.1992in" draw:z-index="798"><draw:text-box><text:p text:style-name="P15"><text:span text:style-name="T24"><text:s/></text:span></text:p></draw:text-box></draw:frame><draw:frame draw:style-name="fr2" draw:name="Frame775" text:anchor-type="paragraph" svg:x="3.0138in" svg:y="0.9043in" svg:width="1.0283in" svg:height="0.1992in" draw:z-index="799"><draw:text-box><text:p text:style-name="P15"><text:span text:style-name="T23">beneficiarias</text:span></text:p></draw:text-box></draw:frame><draw:frame draw:style-name="fr2" draw:name="Frame776" text:anchor-type="paragraph" svg:x="3.8201in" svg:y="0.9043in" svg:width="0.2043in" svg:height="0.1992in" draw:z-index="800"><draw:text-box><text:p text:style-name="P15"><text:span text:style-name="T24"><text:s/></text:span></text:p></draw:text-box></draw:frame><draw:frame draw:style-name="fr2" draw:name="Frame777" text:anchor-type="paragraph" svg:x="3.8772in" svg:y="0.9043in" svg:width="0.3909in" svg:height="0.1992in" draw:z-index="801"><draw:text-box><text:p text:style-name="P15"><text:span text:style-name="T24">de</text:span></text:p></draw:text-box></draw:frame><draw:frame draw:style-name="fr2" draw:name="Frame778" text:anchor-type="paragraph" svg:x="4.052in" svg:y="0.9043in" svg:width="0.2043in" svg:height="0.1992in" draw:z-index="802"><draw:text-box><text:p text:style-name="P15"><text:span text:style-name="T24"><text:s/></text:span></text:p></draw:text-box></draw:frame><draw:frame draw:style-name="fr2" draw:name="Frame779" text:anchor-type="paragraph" svg:x="4.1098in" svg:y="0.9043in" svg:width="0.4201in" svg:height="0.1992in" draw:z-index="803"><draw:text-box><text:p text:style-name="P15"><text:span text:style-name="T23">las</text:span></text:p></draw:text-box></draw:frame><draw:frame draw:style-name="fr2" draw:name="Frame780" text:anchor-type="paragraph" svg:x="4.3075in" svg:y="0.9043in" svg:width="0.2043in" svg:height="0.1992in" draw:z-index="804"><draw:text-box><text:p text:style-name="P15"><text:span text:style-name="T24"><text:s/></text:span></text:p></draw:text-box></draw:frame><draw:frame draw:style-name="fr2" draw:name="Frame781" text:anchor-type="paragraph" svg:x="4.3661in" svg:y="0.9043in" svg:width="0.6929in" svg:height="0.1992in" draw:z-index="805"><draw:text-box><text:p text:style-name="P15"><text:span text:style-name="T23">ayudas</text:span></text:p></draw:text-box></draw:frame><draw:frame draw:style-name="fr2" draw:name="Frame782" text:anchor-type="paragraph" svg:x="4.8362in" svg:y="0.9043in" svg:width="0.2043in" svg:height="0.1992in" draw:z-index="806"><draw:text-box><text:p text:style-name="P15"><text:span text:style-name="T24"><text:s/></text:span></text:p></draw:text-box></draw:frame><draw:frame draw:style-name="fr2" draw:name="Frame783" text:anchor-type="paragraph" svg:x="4.8937in" svg:y="0.9043in" svg:width="0.2535in" svg:height="0.1992in" draw:z-index="807"><draw:text-box><text:p text:style-name="P15"><text:span text:style-name="T13">y</text:span></text:p></draw:text-box></draw:frame><draw:frame draw:style-name="fr2" draw:name="Frame784" text:anchor-type="paragraph" svg:x="4.9827in" svg:y="0.9043in" svg:width="0.2043in" svg:height="0.1992in" draw:z-index="808"><draw:text-box><text:p text:style-name="P15"><text:span text:style-name="T24"><text:s/></text:span></text:p></draw:text-box></draw:frame><draw:frame draw:style-name="fr2" draw:name="Frame785" text:anchor-type="paragraph" svg:x="5.0409in" svg:y="0.9043in" svg:width="1.0984in" svg:height="0.1992in" draw:z-index="809"><draw:text-box><text:p text:style-name="P15"><text:span text:style-name="T23">subvenciones</text:span></text:p></draw:text-box></draw:frame><draw:frame draw:style-name="fr2" draw:name="Frame786" text:anchor-type="paragraph" svg:x="5.9173in" svg:y="0.9043in" svg:width="0.2043in" svg:height="0.1992in" draw:z-index="810"><draw:text-box><text:p text:style-name="P15"><text:span text:style-name="T24"><text:s/></text:span></text:p></draw:text-box></draw:frame><draw:frame draw:style-name="fr2" draw:name="Frame787" text:anchor-type="paragraph" svg:x="5.9744in" svg:y="0.9043in" svg:width="0.7555in" svg:height="0.1992in" draw:z-index="811"><draw:text-box><text:p text:style-name="P15"><text:span text:style-name="T23">públicas</text:span></text:p></draw:text-box></draw:frame><draw:frame draw:style-name="fr2" draw:name="Frame788" text:anchor-type="paragraph" svg:x="6.5075in" svg:y="0.9043in" svg:width="0.2043in" svg:height="0.1992in" draw:z-index="812"><draw:text-box><text:p text:style-name="P15"><text:span text:style-name="T24"><text:s/></text:span></text:p></draw:text-box></draw:frame><draw:frame draw:style-name="fr2" draw:name="Frame789" text:anchor-type="paragraph" svg:x="6.5654in" svg:y="0.9043in" svg:width="0.7165in" svg:height="0.1992in" draw:z-index="813"><draw:text-box><text:p text:style-name="P15"><text:span text:style-name="T23">tendrán</text:span></text:p></draw:text-box></draw:frame><draw:frame draw:style-name="fr2" draw:name="Frame790" text:anchor-type="paragraph" svg:x="7.0598in" svg:y="0.9043in" svg:width="0.2043in" svg:height="0.1992in" draw:z-index="814"><draw:text-box><text:p text:style-name="P15"><text:span text:style-name="T24"><text:s/></text:span></text:p></draw:text-box></draw:frame><draw:frame draw:style-name="fr2" draw:name="Frame791" text:anchor-type="paragraph" svg:x="7.1165in" svg:y="0.9043in" svg:width="0.3165in" svg:height="0.1992in" draw:z-index="815"><draw:text-box><text:p text:style-name="P15"><text:span text:style-name="T24">la</text:span></text:p></draw:text-box></draw:frame><draw:frame draw:style-name="fr2" draw:name="Frame792" text:anchor-type="paragraph" svg:x="7.248in" svg:y="0.9043in" svg:width="0.2043in" svg:height="0.1992in" draw:z-index="816"><draw:text-box><text:p text:style-name="P15"><text:span text:style-name="T24"><text:s/></text:span></text:p></draw:text-box></draw:frame><draw:frame draw:style-name="fr2" draw:name="Frame793" text:anchor-type="paragraph" svg:x="1.0181in" svg:y="1.0681in" svg:width="0.889in" svg:height="0.1992in" draw:z-index="817"><draw:text-box><text:p text:style-name="P15"><text:span text:style-name="T23">obligación</text:span></text:p></draw:text-box></draw:frame><draw:frame draw:style-name="fr2" draw:name="Frame794" text:anchor-type="paragraph" svg:x="1.6854in" svg:y="1.0681in" svg:width="0.2043in" svg:height="0.1992in" draw:z-index="818"><draw:text-box><text:p text:style-name="P15"><text:span text:style-name="T24"><text:s/></text:span></text:p></draw:text-box></draw:frame><draw:frame draw:style-name="fr2" draw:name="Frame795" text:anchor-type="paragraph" svg:x="1.7598in" svg:y="1.0681in" svg:width="0.3909in" svg:height="0.1992in" draw:z-index="819"><draw:text-box><text:p text:style-name="P15"><text:span text:style-name="T24">de</text:span></text:p></draw:text-box></draw:frame><draw:frame draw:style-name="fr2" draw:name="Frame796" text:anchor-type="paragraph" svg:x="1.952in" svg:y="1.0681in" svg:width="0.2043in" svg:height="0.1992in" draw:z-index="820"><draw:text-box><text:p text:style-name="P15"><text:span text:style-name="T24"><text:s/></text:span></text:p></draw:text-box></draw:frame><draw:frame draw:style-name="fr2" draw:name="Frame797" text:anchor-type="paragraph" svg:x="2.0272in" svg:y="1.0681in" svg:width="0.9134in" svg:height="0.1992in" draw:z-index="821"><draw:text-box><text:p text:style-name="P15"><text:span text:style-name="T23">someterse</text:span></text:p></draw:text-box></draw:frame><draw:frame draw:style-name="fr2" draw:name="Frame798" text:anchor-type="paragraph" svg:x="2.7181in" svg:y="1.0681in" svg:width="0.2043in" svg:height="0.1992in" draw:z-index="822"><draw:text-box><text:p text:style-name="P15"><text:span text:style-name="T24"><text:s/></text:span></text:p></draw:text-box></draw:frame><draw:frame draw:style-name="fr2" draw:name="Frame799" text:anchor-type="paragraph" svg:x="2.7917in" svg:y="1.0681in" svg:width="0.2661in" svg:height="0.1992in" draw:z-index="823"><draw:text-box><text:p text:style-name="P15"><text:span text:style-name="T24">a</text:span></text:p></draw:text-box></draw:frame><draw:frame draw:style-name="fr2" draw:name="Frame800" text:anchor-type="paragraph" svg:x="2.9063in" svg:y="1.0681in" svg:width="0.2043in" svg:height="0.1992in" draw:z-index="824"><draw:text-box><text:p text:style-name="P15"><text:span text:style-name="T24"><text:s/></text:span></text:p></draw:text-box></draw:frame><draw:frame draw:style-name="fr2" draw:name="Frame801" text:anchor-type="paragraph" svg:x="2.9811in" svg:y="1.0681in" svg:width="0.428in" svg:height="0.1992in" draw:z-index="825"><draw:text-box><text:p text:style-name="P15"><text:span text:style-name="T13">las</text:span></text:p></draw:text-box></draw:frame><draw:frame draw:style-name="fr2" draw:name="Frame802" text:anchor-type="paragraph" svg:x="3.1957in" svg:y="1.0681in" svg:width="0.2043in" svg:height="0.1992in" draw:z-index="826"><draw:text-box><text:p text:style-name="P15"><text:span text:style-name="T24"><text:s/></text:span></text:p></draw:text-box></draw:frame><draw:frame draw:style-name="fr2" draw:name="Frame803" text:anchor-type="paragraph" svg:x="3.2709in" svg:y="1.0681in" svg:width="1.0063in" svg:height="0.1992in" draw:z-index="827"><draw:text-box><text:p text:style-name="P15"><text:span text:style-name="T23">actuaciones</text:span></text:p></draw:text-box></draw:frame><draw:frame draw:style-name="fr2" draw:name="Frame804" text:anchor-type="paragraph" svg:x="4.0547in" svg:y="1.0681in" svg:width="0.2043in" svg:height="0.1992in" draw:z-index="828"><draw:text-box><text:p text:style-name="P15"><text:span text:style-name="T24"><text:s/></text:span></text:p></draw:text-box></draw:frame><draw:frame draw:style-name="fr2" draw:name="Frame805" text:anchor-type="paragraph" svg:x="4.1299in" svg:y="1.0681in" svg:width="0.3909in" svg:height="0.1992in" draw:z-index="829"><draw:text-box><text:p text:style-name="P15"><text:span text:style-name="T24">de</text:span></text:p></draw:text-box></draw:frame><draw:frame draw:style-name="fr2" draw:name="Frame806" text:anchor-type="paragraph" svg:x="4.3217in" svg:y="1.0681in" svg:width="0.2043in" svg:height="0.1992in" draw:z-index="830"><draw:text-box><text:p text:style-name="P15"><text:span text:style-name="T24"><text:s/></text:span></text:p></draw:text-box></draw:frame><draw:frame draw:style-name="fr2" draw:name="Frame807" text:anchor-type="paragraph" svg:x="4.3965in" svg:y="1.0681in" svg:width="0.6783in" svg:height="0.1992in" draw:z-index="831"><draw:text-box><text:p text:style-name="P15"><text:span text:style-name="T23">control</text:span></text:p></draw:text-box></draw:frame><draw:frame draw:style-name="fr2" draw:name="Frame808" text:anchor-type="paragraph" svg:x="4.8528in" svg:y="1.0681in" svg:width="0.2043in" svg:height="0.1992in" draw:z-index="832"><draw:text-box><text:p text:style-name="P15"><text:span text:style-name="T24"><text:s/></text:span></text:p></draw:text-box></draw:frame><draw:frame draw:style-name="fr2" draw:name="Frame809" text:anchor-type="paragraph" svg:x="4.928in" svg:y="1.0681in" svg:width="0.4917in" svg:height="0.1992in" draw:z-index="833"><draw:text-box><text:p text:style-name="P15"><text:span text:style-name="T23">que</text:span></text:p></draw:text-box></draw:frame><draw:frame draw:style-name="fr2" draw:name="Frame810" text:anchor-type="paragraph" svg:x="5.1972in" svg:y="1.0681in" svg:width="0.2043in" svg:height="0.1992in" draw:z-index="834"><draw:text-box><text:p text:style-name="P15"><text:span text:style-name="T24"><text:s/></text:span></text:p></draw:text-box></draw:frame><draw:frame draw:style-name="fr2" draw:name="Frame811" text:anchor-type="paragraph" svg:x="5.272in" svg:y="1.0681in" svg:width="0.3909in" svg:height="0.1992in" draw:z-index="835"><draw:text-box><text:p text:style-name="P15"><text:span text:style-name="T24">en</text:span></text:p></draw:text-box></draw:frame><draw:frame draw:style-name="fr2" draw:name="Frame812" text:anchor-type="paragraph" svg:x="5.4646in" svg:y="1.0681in" svg:width="0.2043in" svg:height="0.1992in" draw:z-index="836"><draw:text-box><text:p text:style-name="P15"><text:span text:style-name="T24"><text:s/></text:span></text:p></draw:text-box></draw:frame><draw:frame draw:style-name="fr2" draw:name="Frame813" text:anchor-type="paragraph" svg:x="5.5398in" svg:y="1.0681in" svg:width="0.7252in" svg:height="0.1992in" draw:z-index="837"><draw:text-box><text:p text:style-name="P15"><text:span text:style-name="T23">materia</text:span></text:p></draw:text-box></draw:frame><draw:frame draw:style-name="fr2" draw:name="Frame814" text:anchor-type="paragraph" svg:x="6.0425in" svg:y="1.0681in" svg:width="0.2043in" svg:height="0.1992in" draw:z-index="838"><draw:text-box><text:p text:style-name="P15"><text:span text:style-name="T24"><text:s/></text:span></text:p></draw:text-box></draw:frame><draw:frame draw:style-name="fr2" draw:name="Frame815" text:anchor-type="paragraph" svg:x="6.1173in" svg:y="1.0681in" svg:width="0.3909in" svg:height="0.1992in" draw:z-index="839"><draw:text-box><text:p text:style-name="P15"><text:span text:style-name="T24">de</text:span></text:p></draw:text-box></draw:frame><draw:frame draw:style-name="fr2" draw:name="Frame816" text:anchor-type="paragraph" svg:x="6.3098in" svg:y="1.0681in" svg:width="0.2043in" svg:height="0.1992in" draw:z-index="840"><draw:text-box><text:p text:style-name="P15"><text:span text:style-name="T24"><text:s/></text:span></text:p></draw:text-box></draw:frame><draw:frame draw:style-name="fr2" draw:name="Frame817" text:anchor-type="paragraph" svg:x="6.3839in" svg:y="1.0681in" svg:width="1.0862in" svg:height="0.1992in" draw:z-index="841"><draw:text-box><text:p text:style-name="P15"><text:span text:style-name="T23">transparencia</text:span></text:p></draw:text-box></draw:frame><draw:frame draw:style-name="fr2" draw:name="Frame818" text:anchor-type="paragraph" svg:x="7.248in" svg:y="1.0681in" svg:width="0.2043in" svg:height="0.1992in" draw:z-index="842"><draw:text-box><text:p text:style-name="P15"><text:span text:style-name="T24"><text:s/></text:span></text:p></draw:text-box></draw:frame><draw:frame draw:style-name="fr2" draw:name="Frame819" text:anchor-type="paragraph" svg:x="1.0181in" svg:y="1.2311in" svg:width="6.4528in" svg:height="0.1992in" draw:z-index="843"><draw:text-box><text:p text:style-name="P15"><text:span text:style-name="T23">corresponden al Comisionado de Transparencia y Acceso a la Información Pública. Es obligado dar</text:span></text:p></draw:text-box></draw:frame><draw:frame draw:style-name="fr2" draw:name="Frame820" text:anchor-type="paragraph" svg:x="7.2484in" svg:y="1.2311in" svg:width="0.2043in" svg:height="0.1992in" draw:z-index="844"><draw:text-box><text:p text:style-name="P15"><text:span text:style-name="T24"><text:s/></text:span></text:p></draw:text-box></draw:frame><draw:frame draw:style-name="fr2" draw:name="Frame821" text:anchor-type="paragraph" svg:x="1.0181in" svg:y="1.3953in" svg:width="6.452in" svg:height="0.1992in" draw:z-index="845"><draw:text-box><text:p text:style-name="P15"><text:span text:style-name="T28">publicidad de las subvenciones y ayudas percibidas en la página web de la entidad beneficiaria,</text:span></text:p></draw:text-box></draw:frame><draw:frame draw:style-name="fr2" draw:name="Frame822" text:anchor-type="paragraph" svg:x="7.248in" svg:y="1.3953in" svg:width="0.2043in" svg:height="0.1992in" draw:z-index="846"><draw:text-box><text:p text:style-name="P15"><text:span text:style-name="T24"><text:s/></text:span></text:p></draw:text-box></draw:frame><draw:frame draw:style-name="fr2" draw:name="Frame823" text:anchor-type="paragraph" svg:x="1.0181in" svg:y="1.5583in" svg:width="6.452in" svg:height="0.1992in" draw:z-index="847"><draw:text-box><text:p text:style-name="P15"><text:span text:style-name="T29">especificando las informaciones a las que se refieren los arts. 6 y 8 de la Ley 19/2013, de 9 de</text:span></text:p></draw:text-box></draw:frame><draw:frame draw:style-name="fr2" draw:name="Frame824" text:anchor-type="paragraph" svg:x="7.248in" svg:y="1.5583in" svg:width="0.2043in" svg:height="0.1992in" draw:z-index="848"><draw:text-box><text:p text:style-name="P15"><text:span text:style-name="T24"><text:s/></text:span></text:p></draw:text-box></draw:frame><draw:frame draw:style-name="fr2" draw:name="Frame825" text:anchor-type="paragraph" svg:x="1.0181in" svg:y="1.722in" svg:width="6.452in" svg:height="0.1992in" draw:z-index="849"><draw:text-box><text:p text:style-name="P15"><text:span text:style-name="T27">diciembre, de transparencia, acceso a la información pública y buen gobierno, en el supuesto de</text:span></text:p></draw:text-box></draw:frame><draw:frame draw:style-name="fr2" draw:name="Frame826" text:anchor-type="paragraph" svg:x="7.248in" svg:y="1.722in" svg:width="0.2043in" svg:height="0.1992in" draw:z-index="850"><draw:text-box><text:p text:style-name="P15"><text:span text:style-name="T24"><text:s/></text:span></text:p></draw:text-box></draw:frame><draw:frame draw:style-name="fr2" draw:name="Frame827" text:anchor-type="paragraph" svg:x="1.0181in" svg:y="1.8854in" svg:width="6.452in" svg:height="0.1992in" draw:z-index="851"><draw:text-box><text:p text:style-name="P15"><text:span text:style-name="T42">que la cuantía de la subvención o ayuda percibida sea superior a 60.000 euros, o bien igual o</text:span></text:p></draw:text-box></draw:frame><draw:frame draw:style-name="fr2" draw:name="Frame828" text:anchor-type="paragraph" svg:x="7.248in" svg:y="1.8854in" svg:width="0.2043in" svg:height="0.1992in" draw:z-index="852"><draw:text-box><text:p text:style-name="P15"><text:span text:style-name="T24"><text:s/></text:span></text:p></draw:text-box></draw:frame><draw:frame draw:style-name="fr2" draw:name="Frame829" text:anchor-type="paragraph" svg:x="1.0181in" svg:y="2.0492in" svg:width="6.452in" svg:height="0.1992in" draw:z-index="853"><draw:text-box><text:p text:style-name="P15"><text:span text:style-name="T23">superior a 5.000 euros y represente al menos el 30% del total de los ingresos anuales de la entidad</text:span></text:p></draw:text-box></draw:frame><draw:frame draw:style-name="fr2" draw:name="Frame830" text:anchor-type="paragraph" svg:x="7.248in" svg:y="2.0492in" svg:width="0.2043in" svg:height="0.1992in" draw:z-index="854"><draw:text-box><text:p text:style-name="P15"><text:span text:style-name="T24"><text:s/></text:span></text:p></draw:text-box></draw:frame><draw:frame draw:style-name="fr2" draw:name="Frame831" text:anchor-type="paragraph" svg:x="1.0181in" svg:y="2.2126in" svg:width="6.452in" svg:height="0.1992in" draw:z-index="855"><draw:text-box><text:p text:style-name="P15"><text:span text:style-name="T22">beneficiaria, de conformidad con lo previsto en el art. 3 de la Ley 12/2014, de 26 de diciembre, de</text:span></text:p></draw:text-box></draw:frame><draw:frame draw:style-name="fr2" draw:name="Frame832" text:anchor-type="paragraph" svg:x="7.248in" svg:y="2.2126in" svg:width="0.2043in" svg:height="0.1992in" draw:z-index="856"><draw:text-box><text:p text:style-name="P15"><text:span text:style-name="T24"><text:s/></text:span></text:p></draw:text-box></draw:frame><draw:frame draw:style-name="fr2" draw:name="Frame833" text:anchor-type="paragraph" svg:x="1.0181in" svg:y="2.3764in" svg:width="5.2417in" svg:height="0.1992in" draw:z-index="857"><draw:text-box><text:p text:style-name="P15"><text:span text:style-name="T23">transparencia y de acceso a la información pública.</text:span></text:p></draw:text-box></draw:frame><draw:frame draw:style-name="fr2" draw:name="Frame834" text:anchor-type="paragraph" svg:x="1.0181in" svg:y="2.7035in" svg:width="0.8335in" svg:height="0.1992in" draw:z-index="858"><draw:text-box><text:p text:style-name="P15"><text:span text:style-name="T5">SEXTO.-</text:span><text:span text:style-name="T13"> </text:span></text:p></draw:text-box></draw:frame><draw:frame draw:style-name="fr2" draw:name="Frame835" text:anchor-type="paragraph" svg:x="1.6299in" svg:y="2.7035in" svg:width="5.8409in" svg:height="0.1992in" draw:z-index="859"><draw:text-box><text:p text:style-name="P15"><text:span text:style-name="T29">El importe de las ayudas o subvenciones no podrá ser, en ningún caso, de tal cuantía</text:span></text:p></draw:text-box></draw:frame><draw:frame draw:style-name="fr2" draw:name="Frame836" text:anchor-type="paragraph" svg:x="7.2484in" svg:y="2.7035in" svg:width="0.2043in" svg:height="0.1992in" draw:z-index="860"><draw:text-box><text:p text:style-name="P15"><text:span text:style-name="T24"><text:s/></text:span></text:p></draw:text-box></draw:frame><draw:frame draw:style-name="fr2" draw:name="Frame837" text:anchor-type="paragraph" svg:x="1.0181in" svg:y="2.8665in" svg:width="0.5173in" svg:height="0.1992in" draw:z-index="861"><draw:text-box><text:p text:style-name="P15"><text:span text:style-name="T23">que,</text:span></text:p></draw:text-box></draw:frame><draw:frame draw:style-name="fr2" draw:name="Frame838" text:anchor-type="paragraph" svg:x="1.3138in" svg:y="2.8665in" svg:width="0.2043in" svg:height="0.1992in" draw:z-index="862"><draw:text-box><text:p text:style-name="P15"><text:span text:style-name="T24"><text:s/></text:span></text:p></draw:text-box></draw:frame><draw:frame draw:style-name="fr2" draw:name="Frame839" text:anchor-type="paragraph" svg:x="1.3752in" svg:y="2.8665in" svg:width="1.0791in" svg:height="0.1992in" draw:z-index="863"><draw:text-box><text:p text:style-name="P15"><text:span text:style-name="T23">aisladamente</text:span></text:p></draw:text-box></draw:frame><draw:frame draw:style-name="fr2" draw:name="Frame840" text:anchor-type="paragraph" svg:x="2.2319in" svg:y="2.8665in" svg:width="0.2043in" svg:height="0.1992in" draw:z-index="864"><draw:text-box><text:p text:style-name="P15"><text:span text:style-name="T24"><text:s/></text:span></text:p></draw:text-box></draw:frame><draw:frame draw:style-name="fr2" draw:name="Frame841" text:anchor-type="paragraph" svg:x="2.2937in" svg:y="2.8665in" svg:width="0.2661in" svg:height="0.1992in" draw:z-index="865"><draw:text-box><text:p text:style-name="P15"><text:span text:style-name="T24">o</text:span></text:p></draw:text-box></draw:frame><draw:frame draw:style-name="fr2" draw:name="Frame842" text:anchor-type="paragraph" svg:x="2.3945in" svg:y="2.8665in" svg:width="0.2043in" svg:height="0.1992in" draw:z-index="866"><draw:text-box><text:p text:style-name="P15"><text:span text:style-name="T24"><text:s/></text:span></text:p></draw:text-box></draw:frame><draw:frame draw:style-name="fr2" draw:name="Frame843" text:anchor-type="paragraph" svg:x="2.4563in" svg:y="2.8665in" svg:width="0.3909in" svg:height="0.1992in" draw:z-index="867"><draw:text-box><text:p text:style-name="P15"><text:span text:style-name="T24">en</text:span></text:p></draw:text-box></draw:frame><draw:frame draw:style-name="fr2" draw:name="Frame844" text:anchor-type="paragraph" svg:x="2.6346in" svg:y="2.8665in" svg:width="0.2043in" svg:height="0.1992in" draw:z-index="868"><draw:text-box><text:p text:style-name="P15"><text:span text:style-name="T24"><text:s/></text:span></text:p></draw:text-box></draw:frame><draw:frame draw:style-name="fr2" draw:name="Frame845" text:anchor-type="paragraph" svg:x="2.6957in" svg:y="2.8665in" svg:width="1.048in" svg:height="0.1992in" draw:z-index="869"><draw:text-box><text:p text:style-name="P15"><text:span text:style-name="T23">concurrencia</text:span></text:p></draw:text-box></draw:frame><draw:frame draw:style-name="fr2" draw:name="Frame846" text:anchor-type="paragraph" svg:x="3.5217in" svg:y="2.8665in" svg:width="0.2043in" svg:height="0.1992in" draw:z-index="870"><draw:text-box><text:p text:style-name="P15"><text:span text:style-name="T24"><text:s/></text:span></text:p></draw:text-box></draw:frame><draw:frame draw:style-name="fr2" draw:name="Frame847" text:anchor-type="paragraph" svg:x="3.5835in" svg:y="2.8665in" svg:width="0.4709in" svg:height="0.1992in" draw:z-index="871"><draw:text-box><text:p text:style-name="P15"><text:span text:style-name="T23">con</text:span></text:p></draw:text-box></draw:frame><draw:frame draw:style-name="fr2" draw:name="Frame848" text:anchor-type="paragraph" svg:x="3.8319in" svg:y="2.8665in" svg:width="0.2043in" svg:height="0.1992in" draw:z-index="872"><draw:text-box><text:p text:style-name="P15"><text:span text:style-name="T24"><text:s/></text:span></text:p></draw:text-box></draw:frame><draw:frame draw:style-name="fr2" draw:name="Frame849" text:anchor-type="paragraph" svg:x="3.8937in" svg:y="2.8665in" svg:width="1.1028in" svg:height="0.1992in" draw:z-index="873"><draw:text-box><text:p text:style-name="P15"><text:span text:style-name="T23">subvenciones</text:span></text:p></draw:text-box></draw:frame><draw:frame draw:style-name="fr2" draw:name="Frame850" text:anchor-type="paragraph" svg:x="4.7736in" svg:y="2.8665in" svg:width="0.2043in" svg:height="0.1992in" draw:z-index="874"><draw:text-box><text:p text:style-name="P15"><text:span text:style-name="T24"><text:s/></text:span></text:p></draw:text-box></draw:frame><draw:frame draw:style-name="fr2" draw:name="Frame851" text:anchor-type="paragraph" svg:x="4.8354in" svg:y="2.8665in" svg:width="0.2661in" svg:height="0.1992in" draw:z-index="875"><draw:text-box><text:p text:style-name="P15"><text:span text:style-name="T24">o</text:span></text:p></draw:text-box></draw:frame><draw:frame draw:style-name="fr2" draw:name="Frame852" text:anchor-type="paragraph" svg:x="4.9362in" svg:y="2.8665in" svg:width="0.2043in" svg:height="0.1992in" draw:z-index="876"><draw:text-box><text:p text:style-name="P15"><text:span text:style-name="T24"><text:s/></text:span></text:p></draw:text-box></draw:frame><draw:frame draw:style-name="fr2" draw:name="Frame853" text:anchor-type="paragraph" svg:x="4.9972in" svg:y="2.8665in" svg:width="0.6972in" svg:height="0.1992in" draw:z-index="877"><draw:text-box><text:p text:style-name="P15"><text:span text:style-name="T23">ayudas</text:span></text:p></draw:text-box></draw:frame><draw:frame draw:style-name="fr2" draw:name="Frame854" text:anchor-type="paragraph" svg:x="5.472in" svg:y="2.8665in" svg:width="0.2043in" svg:height="0.1992in" draw:z-index="878"><draw:text-box><text:p text:style-name="P15"><text:span text:style-name="T24"><text:s/></text:span></text:p></draw:text-box></draw:frame><draw:frame draw:style-name="fr2" draw:name="Frame855" text:anchor-type="paragraph" svg:x="5.5335in" svg:y="2.8665in" svg:width="0.3909in" svg:height="0.1992in" draw:z-index="879"><draw:text-box><text:p text:style-name="P15"><text:span text:style-name="T24">de</text:span></text:p></draw:text-box></draw:frame><draw:frame draw:style-name="fr2" draw:name="Frame856" text:anchor-type="paragraph" svg:x="5.7126in" svg:y="2.8665in" svg:width="0.2043in" svg:height="0.1992in" draw:z-index="880"><draw:text-box><text:p text:style-name="P15"><text:span text:style-name="T24"><text:s/></text:span></text:p></draw:text-box></draw:frame><draw:frame draw:style-name="fr2" draw:name="Frame857" text:anchor-type="paragraph" svg:x="5.7744in" svg:y="2.8665in" svg:width="0.5563in" svg:height="0.1992in" draw:z-index="881"><draw:text-box><text:p text:style-name="P15"><text:span text:style-name="T23">otras</text:span></text:p></draw:text-box></draw:frame><draw:frame draw:style-name="fr2" draw:name="Frame858" text:anchor-type="paragraph" svg:x="6.1083in" svg:y="2.8665in" svg:width="0.2043in" svg:height="0.1992in" draw:z-index="882"><draw:text-box><text:p text:style-name="P15"><text:span text:style-name="T24"><text:s/></text:span></text:p></draw:text-box></draw:frame><draw:frame draw:style-name="fr2" draw:name="Frame859" text:anchor-type="paragraph" svg:x="6.1618in" svg:y="2.8665in" svg:width="1.3083in" svg:height="0.1992in" draw:z-index="883"><draw:text-box><text:p text:style-name="P15"><text:span text:style-name="T23">Administraciones</text:span></text:p></draw:text-box></draw:frame><draw:frame draw:style-name="fr2" draw:name="Frame860" text:anchor-type="paragraph" svg:x="7.248in" svg:y="2.8665in" svg:width="0.2043in" svg:height="0.1992in" draw:z-index="884"><draw:text-box><text:p text:style-name="P15"><text:span text:style-name="T24"><text:s/></text:span></text:p></draw:text-box></draw:frame><draw:frame draw:style-name="fr2" draw:name="Frame861" text:anchor-type="paragraph" svg:x="1.0181in" svg:y="3.0307in" svg:width="6.452in" svg:height="0.1992in" draw:z-index="885"><draw:text-box><text:p text:style-name="P15"><text:span text:style-name="T22">Públicas, o de otros Entes públicos o privados, nacionales o internacionales, supere el coste de la</text:span></text:p></draw:text-box></draw:frame><draw:frame draw:style-name="fr2" draw:name="Frame862" text:anchor-type="paragraph" svg:x="7.248in" svg:y="3.0307in" svg:width="0.2043in" svg:height="0.1992in" draw:z-index="886"><draw:text-box><text:p text:style-name="P15"><text:span text:style-name="T24"><text:s/></text:span></text:p></draw:text-box></draw:frame><draw:frame draw:style-name="fr2" draw:name="Frame863" text:anchor-type="paragraph" svg:x="1.0181in" svg:y="3.1937in" svg:width="6.0882in" svg:height="0.1992in" draw:z-index="887"><draw:text-box><text:p text:style-name="P15"><text:span text:style-name="T23">actividad a desarrollar por la entidad o persona beneficiaria.</text:span></text:p></draw:text-box></draw:frame><draw:frame draw:style-name="fr2" draw:name="Frame864" text:anchor-type="paragraph" svg:x="1.0181in" svg:y="3.5209in" svg:width="6.452in" svg:height="0.1992in" draw:z-index="888"><draw:text-box><text:p text:style-name="P15"><text:span text:style-name="T5">SÉPTIMO.-</text:span><text:span text:style-name="T13"> El incumplimiento de cualesquiera de las citadas obligaciones, así como del resto de la</text:span></text:p></draw:text-box></draw:frame><draw:frame draw:style-name="fr2" draw:name="Frame865" text:anchor-type="paragraph" svg:x="7.248in" svg:y="3.5209in" svg:width="0.2043in" svg:height="0.1992in" draw:z-index="889"><draw:text-box><text:p text:style-name="P15"><text:span text:style-name="T24"><text:s/></text:span></text:p></draw:text-box></draw:frame><draw:frame draw:style-name="fr2" draw:name="Frame866" text:anchor-type="paragraph" svg:x="1.0181in" svg:y="3.6846in" svg:width="0.8528in" svg:height="0.1992in" draw:z-index="890"><draw:text-box><text:p text:style-name="P15"><text:span text:style-name="T23">normativa</text:span></text:p></draw:text-box></draw:frame><draw:frame draw:style-name="fr2" draw:name="Frame867" text:anchor-type="paragraph" svg:x="1.6492in" svg:y="3.6846in" svg:width="0.2043in" svg:height="0.1992in" draw:z-index="891"><draw:text-box><text:p text:style-name="P15"><text:span text:style-name="T24"><text:s/></text:span></text:p></draw:text-box></draw:frame><draw:frame draw:style-name="fr2" draw:name="Frame868" text:anchor-type="paragraph" svg:x="1.7035in" svg:y="3.6846in" svg:width="0.3909in" svg:height="0.1992in" draw:z-index="892"><draw:text-box><text:p text:style-name="P15"><text:span text:style-name="T24">de</text:span></text:p></draw:text-box></draw:frame><draw:frame draw:style-name="fr2" draw:name="Frame869" text:anchor-type="paragraph" svg:x="1.8744in" svg:y="3.6846in" svg:width="0.2043in" svg:height="0.1992in" draw:z-index="893"><draw:text-box><text:p text:style-name="P15"><text:span text:style-name="T24"><text:s/></text:span></text:p></draw:text-box></draw:frame><draw:frame draw:style-name="fr2" draw:name="Frame870" text:anchor-type="paragraph" svg:x="1.9283in" svg:y="3.6846in" svg:width="0.861in" svg:height="0.1992in" draw:z-index="894"><draw:text-box><text:p text:style-name="P15"><text:span text:style-name="T23">pertinente</text:span></text:p></draw:text-box></draw:frame><draw:frame draw:style-name="fr2" draw:name="Frame871" text:anchor-type="paragraph" svg:x="2.5673in" svg:y="3.6846in" svg:width="0.2043in" svg:height="0.1992in" draw:z-index="895"><draw:text-box><text:p text:style-name="P15"><text:span text:style-name="T24"><text:s/></text:span></text:p></draw:text-box></draw:frame><draw:frame draw:style-name="fr2" draw:name="Frame872" text:anchor-type="paragraph" svg:x="2.6217in" svg:y="3.6846in" svg:width="0.9in" svg:height="0.1992in" draw:z-index="896"><draw:text-box><text:p text:style-name="P15"><text:span text:style-name="T23">aplicación,</text:span></text:p></draw:text-box></draw:frame><draw:frame draw:style-name="fr2" draw:name="Frame873" text:anchor-type="paragraph" svg:x="3.2992in" svg:y="3.6846in" svg:width="0.2043in" svg:height="0.1992in" draw:z-index="897"><draw:text-box><text:p text:style-name="P15"><text:span text:style-name="T24"><text:s/></text:span></text:p></draw:text-box></draw:frame><draw:frame draw:style-name="fr2" draw:name="Frame874" text:anchor-type="paragraph" svg:x="3.3535in" svg:y="3.6846in" svg:width="0.5965in" svg:height="0.1992in" draw:z-index="898"><draw:text-box><text:p text:style-name="P15"><text:span text:style-name="T23">podrá</text:span></text:p></draw:text-box></draw:frame><draw:frame draw:style-name="fr2" draw:name="Frame875" text:anchor-type="paragraph" svg:x="3.7272in" svg:y="3.6846in" svg:width="0.2043in" svg:height="0.1992in" draw:z-index="899"><draw:text-box><text:p text:style-name="P15"><text:span text:style-name="T24"><text:s/></text:span></text:p></draw:text-box></draw:frame><draw:frame draw:style-name="fr2" draw:name="Frame876" text:anchor-type="paragraph" svg:x="3.7811in" svg:y="3.6846in" svg:width="0.7516in" svg:height="0.1992in" draw:z-index="900"><draw:text-box><text:p text:style-name="P15"><text:span text:style-name="T31">generar,</text:span></text:p></draw:text-box></draw:frame><draw:frame draw:style-name="fr2" draw:name="Frame877" text:anchor-type="paragraph" svg:x="4.311in" svg:y="3.6846in" svg:width="0.2043in" svg:height="0.1992in" draw:z-index="901"><draw:text-box><text:p text:style-name="P15"><text:span text:style-name="T24"><text:s/></text:span></text:p></draw:text-box></draw:frame><draw:frame draw:style-name="fr2" draw:name="Frame878" text:anchor-type="paragraph" svg:x="4.3654in" svg:y="3.6846in" svg:width="0.2661in" svg:height="0.1992in" draw:z-index="902"><draw:text-box><text:p text:style-name="P15"><text:span text:style-name="T24">a</text:span></text:p></draw:text-box></draw:frame><draw:frame draw:style-name="fr2" draw:name="Frame879" text:anchor-type="paragraph" svg:x="4.4591in" svg:y="3.6846in" svg:width="0.2043in" svg:height="0.1992in" draw:z-index="903"><draw:text-box><text:p text:style-name="P15"><text:span text:style-name="T24"><text:s/></text:span></text:p></draw:text-box></draw:frame><draw:frame draw:style-name="fr2" draw:name="Frame880" text:anchor-type="paragraph" svg:x="4.5134in" svg:y="3.6846in" svg:width="0.3154in" svg:height="0.1992in" draw:z-index="904"><draw:text-box><text:p text:style-name="P15"><text:span text:style-name="T13">la</text:span></text:p></draw:text-box></draw:frame><draw:frame draw:style-name="fr2" draw:name="Frame881" text:anchor-type="paragraph" svg:x="4.6366in" svg:y="3.6846in" svg:width="0.2043in" svg:height="0.1992in" draw:z-index="905"><draw:text-box><text:p text:style-name="P15"><text:span text:style-name="T24"><text:s/></text:span></text:p></draw:text-box></draw:frame><draw:frame draw:style-name="fr2" draw:name="Frame882" text:anchor-type="paragraph" svg:x="4.6909in" svg:y="3.6846in" svg:width="0.5256in" svg:height="0.1992in" draw:z-index="906"><draw:text-box><text:p text:style-name="P15"><text:span text:style-name="T23">vista</text:span></text:p></draw:text-box></draw:frame><draw:frame draw:style-name="fr2" draw:name="Frame883" text:anchor-type="paragraph" svg:x="4.9945in" svg:y="3.6846in" svg:width="0.2043in" svg:height="0.1992in" draw:z-index="907"><draw:text-box><text:p text:style-name="P15"><text:span text:style-name="T24"><text:s/></text:span></text:p></draw:text-box></draw:frame><draw:frame draw:style-name="fr2" draw:name="Frame884" text:anchor-type="paragraph" svg:x="5.0484in" svg:y="3.6846in" svg:width="0.3909in" svg:height="0.1992in" draw:z-index="908"><draw:text-box><text:p text:style-name="P15"><text:span text:style-name="T24">de</text:span></text:p></draw:text-box></draw:frame><draw:frame draw:style-name="fr2" draw:name="Frame885" text:anchor-type="paragraph" svg:x="5.2201in" svg:y="3.6846in" svg:width="0.2043in" svg:height="0.1992in" draw:z-index="909"><draw:text-box><text:p text:style-name="P15"><text:span text:style-name="T24"><text:s/></text:span></text:p></draw:text-box></draw:frame><draw:frame draw:style-name="fr2" draw:name="Frame886" text:anchor-type="paragraph" svg:x="5.2744in" svg:y="3.6846in" svg:width="0.3154in" svg:height="0.1992in" draw:z-index="910"><draw:text-box><text:p text:style-name="P15"><text:span text:style-name="T13">la</text:span></text:p></draw:text-box></draw:frame><draw:frame draw:style-name="fr2" draw:name="Frame887" text:anchor-type="paragraph" svg:x="5.3984in" svg:y="3.6846in" svg:width="0.2043in" svg:height="0.1992in" draw:z-index="911"><draw:text-box><text:p text:style-name="P15"><text:span text:style-name="T24"><text:s/></text:span></text:p></draw:text-box></draw:frame><draw:frame draw:style-name="fr2" draw:name="Frame888" text:anchor-type="paragraph" svg:x="5.4528in" svg:y="3.6846in" svg:width="0.8925in" svg:height="0.1992in" draw:z-index="912"><draw:text-box><text:p text:style-name="P15"><text:span text:style-name="T23">naturaleza</text:span></text:p></draw:text-box></draw:frame><draw:frame draw:style-name="fr2" draw:name="Frame889" text:anchor-type="paragraph" svg:x="6.1228in" svg:y="3.6846in" svg:width="0.2043in" svg:height="0.1992in" draw:z-index="913"><draw:text-box><text:p text:style-name="P15"><text:span text:style-name="T24"><text:s/></text:span></text:p></draw:text-box></draw:frame><draw:frame draw:style-name="fr2" draw:name="Frame890" text:anchor-type="paragraph" svg:x="6.1772in" svg:y="3.6846in" svg:width="0.2535in" svg:height="0.1992in" draw:z-index="914"><draw:text-box><text:p text:style-name="P15"><text:span text:style-name="T13">y</text:span></text:p></draw:text-box></draw:frame><draw:frame draw:style-name="fr2" draw:name="Frame891" text:anchor-type="paragraph" svg:x="6.2618in" svg:y="3.6846in" svg:width="0.2043in" svg:height="0.1992in" draw:z-index="915"><draw:text-box><text:p text:style-name="P15"><text:span text:style-name="T24"><text:s/></text:span></text:p></draw:text-box></draw:frame><draw:frame draw:style-name="fr2" draw:name="Frame892" text:anchor-type="paragraph" svg:x="6.3161in" svg:y="3.6846in" svg:width="0.6819in" svg:height="0.1992in" draw:z-index="916"><draw:text-box><text:p text:style-name="P15"><text:span text:style-name="T23">causas</text:span></text:p></draw:text-box></draw:frame><draw:frame draw:style-name="fr2" draw:name="Frame893" text:anchor-type="paragraph" svg:x="6.7764in" svg:y="3.6846in" svg:width="0.2043in" svg:height="0.1992in" draw:z-index="917"><draw:text-box><text:p text:style-name="P15"><text:span text:style-name="T24"><text:s/></text:span></text:p></draw:text-box></draw:frame><draw:frame draw:style-name="fr2" draw:name="Frame894" text:anchor-type="paragraph" svg:x="6.8307in" svg:y="3.6846in" svg:width="0.3909in" svg:height="0.1992in" draw:z-index="918"><draw:text-box><text:p text:style-name="P15"><text:span text:style-name="T24">de</text:span></text:p></draw:text-box></draw:frame><draw:frame draw:style-name="fr2" draw:name="Frame895" text:anchor-type="paragraph" svg:x="7.0016in" svg:y="3.6846in" svg:width="0.2043in" svg:height="0.1992in" draw:z-index="919"><draw:text-box><text:p text:style-name="P15"><text:span text:style-name="T24"><text:s/></text:span></text:p></draw:text-box></draw:frame><draw:frame draw:style-name="fr2" draw:name="Frame896" text:anchor-type="paragraph" svg:x="7.0555in" svg:y="3.6846in" svg:width="0.4154in" svg:height="0.1992in" draw:z-index="920"><draw:text-box><text:p text:style-name="P15"><text:span text:style-name="T13">los</text:span></text:p></draw:text-box></draw:frame><draw:frame draw:style-name="fr2" draw:name="Frame897" text:anchor-type="paragraph" svg:x="7.2484in" svg:y="3.6846in" svg:width="0.2043in" svg:height="0.1992in" draw:z-index="921"><draw:text-box><text:p text:style-name="P15"><text:span text:style-name="T24"><text:s/></text:span></text:p></draw:text-box></draw:frame><draw:frame draw:style-name="fr2" draw:name="Frame898" text:anchor-type="paragraph" svg:x="1.0181in" svg:y="3.848in" svg:width="6.452in" svg:height="0.1992in" draw:z-index="922"><draw:text-box><text:p text:style-name="P15"><text:span text:style-name="T23">mismos, el reintegro total o parcial de la subvención concedida, más los correspondientes intereses</text:span></text:p></draw:text-box></draw:frame><draw:frame draw:style-name="fr2" draw:name="Frame899" text:anchor-type="paragraph" svg:x="7.248in" svg:y="3.848in" svg:width="0.2043in" svg:height="0.1992in" draw:z-index="923"><draw:text-box><text:p text:style-name="P15"><text:span text:style-name="T24"><text:s/></text:span></text:p></draw:text-box></draw:frame><draw:frame draw:style-name="fr2" draw:name="Frame900" text:anchor-type="paragraph" svg:x="1.0181in" svg:y="4.0118in" svg:width="0.6835in" svg:height="0.1992in" draw:z-index="924"><draw:text-box><text:p text:style-name="P15"><text:span text:style-name="T23">legales</text:span></text:p></draw:text-box></draw:frame><draw:frame draw:style-name="fr2" draw:name="Frame901" text:anchor-type="paragraph" svg:x="1.4791in" svg:y="4.0118in" svg:width="0.2043in" svg:height="0.1992in" draw:z-index="925"><draw:text-box><text:p text:style-name="P15"><text:span text:style-name="T24"><text:s/></text:span></text:p></draw:text-box></draw:frame><draw:frame draw:style-name="fr2" draw:name="Frame902" text:anchor-type="paragraph" svg:x="1.5354in" svg:y="4.0118in" svg:width="0.3909in" svg:height="0.1992in" draw:z-index="926"><draw:text-box><text:p text:style-name="P15"><text:span text:style-name="T24">de</text:span></text:p></draw:text-box></draw:frame><draw:frame draw:style-name="fr2" draw:name="Frame903" text:anchor-type="paragraph" svg:x="1.7091in" svg:y="4.0118in" svg:width="0.2043in" svg:height="0.1992in" draw:z-index="927"><draw:text-box><text:p text:style-name="P15"><text:span text:style-name="T24"><text:s/></text:span></text:p></draw:text-box></draw:frame><draw:frame draw:style-name="fr2" draw:name="Frame904" text:anchor-type="paragraph" svg:x="1.7646in" svg:y="4.0118in" svg:width="0.7543in" svg:height="0.1992in" draw:z-index="928"><draw:text-box><text:p text:style-name="P15"><text:span text:style-name="T23">demora,</text:span></text:p></draw:text-box></draw:frame><draw:frame draw:style-name="fr2" draw:name="Frame905" text:anchor-type="paragraph" svg:x="2.2965in" svg:y="4.0118in" svg:width="0.2043in" svg:height="0.1992in" draw:z-index="929"><draw:text-box><text:p text:style-name="P15"><text:span text:style-name="T24"><text:s/></text:span></text:p></draw:text-box></draw:frame><draw:frame draw:style-name="fr2" draw:name="Frame906" text:anchor-type="paragraph" svg:x="2.3528in" svg:y="4.0118in" svg:width="0.3909in" svg:height="0.1992in" draw:z-index="930"><draw:text-box><text:p text:style-name="P15"><text:span text:style-name="T24">de</text:span></text:p></draw:text-box></draw:frame><draw:frame draw:style-name="fr2" draw:name="Frame907" text:anchor-type="paragraph" svg:x="2.5256in" svg:y="4.0118in" svg:width="0.2043in" svg:height="0.1992in" draw:z-index="931"><draw:text-box><text:p text:style-name="P15"><text:span text:style-name="T24"><text:s/></text:span></text:p></draw:text-box></draw:frame><draw:frame draw:style-name="fr2" draw:name="Frame908" text:anchor-type="paragraph" svg:x="2.5819in" svg:y="4.0118in" svg:width="1.011in" svg:height="0.1992in" draw:z-index="932"><draw:text-box><text:p text:style-name="P15"><text:span text:style-name="T23">conformidad</text:span></text:p></draw:text-box></draw:frame><draw:frame draw:style-name="fr2" draw:name="Frame909" text:anchor-type="paragraph" svg:x="3.3709in" svg:y="4.0118in" svg:width="0.2043in" svg:height="0.1992in" draw:z-index="933"><draw:text-box><text:p text:style-name="P15"><text:span text:style-name="T24"><text:s/></text:span></text:p></draw:text-box></draw:frame><draw:frame draw:style-name="fr2" draw:name="Frame910" text:anchor-type="paragraph" svg:x="3.4264in" svg:y="4.0118in" svg:width="0.4654in" svg:height="0.1992in" draw:z-index="934"><draw:text-box><text:p text:style-name="P15"><text:span text:style-name="T23">con</text:span></text:p></draw:text-box></draw:frame><draw:frame draw:style-name="fr2" draw:name="Frame911" text:anchor-type="paragraph" svg:x="3.6701in" svg:y="4.0118in" svg:width="0.2043in" svg:height="0.1992in" draw:z-index="935"><draw:text-box><text:p text:style-name="P15"><text:span text:style-name="T24"><text:s/></text:span></text:p></draw:text-box></draw:frame><draw:frame draw:style-name="fr2" draw:name="Frame912" text:anchor-type="paragraph" svg:x="3.7256in" svg:y="4.0118in" svg:width="0.3165in" svg:height="0.1992in" draw:z-index="936"><draw:text-box><text:p text:style-name="P15"><text:span text:style-name="T24">lo</text:span></text:p></draw:text-box></draw:frame><draw:frame draw:style-name="fr2" draw:name="Frame913" text:anchor-type="paragraph" svg:x="3.852in" svg:y="4.0118in" svg:width="0.2043in" svg:height="0.1992in" draw:z-index="937"><draw:text-box><text:p text:style-name="P15"><text:span text:style-name="T24"><text:s/></text:span></text:p></draw:text-box></draw:frame><draw:frame draw:style-name="fr2" draw:name="Frame914" text:anchor-type="paragraph" svg:x="3.9083in" svg:y="4.0118in" svg:width="0.9484in" svg:height="0.1992in" draw:z-index="938"><draw:text-box><text:p text:style-name="P15"><text:span text:style-name="T23">establecido</text:span></text:p></draw:text-box></draw:frame><draw:frame draw:style-name="fr2" draw:name="Frame915" text:anchor-type="paragraph" svg:x="4.6354in" svg:y="4.0118in" svg:width="0.2043in" svg:height="0.1992in" draw:z-index="939"><draw:text-box><text:p text:style-name="P15"><text:span text:style-name="T24"><text:s/></text:span></text:p></draw:text-box></draw:frame><draw:frame draw:style-name="fr2" draw:name="Frame916" text:anchor-type="paragraph" svg:x="4.6917in" svg:y="4.0118in" svg:width="0.3909in" svg:height="0.1992in" draw:z-index="940"><draw:text-box><text:p text:style-name="P15"><text:span text:style-name="T24">en</text:span></text:p></draw:text-box></draw:frame><draw:frame draw:style-name="fr2" draw:name="Frame917" text:anchor-type="paragraph" svg:x="4.8638in" svg:y="4.0118in" svg:width="0.2043in" svg:height="0.1992in" draw:z-index="941"><draw:text-box><text:p text:style-name="P15"><text:span text:style-name="T24"><text:s/></text:span></text:p></draw:text-box></draw:frame><draw:frame draw:style-name="fr2" draw:name="Frame918" text:anchor-type="paragraph" svg:x="4.9201in" svg:y="4.0118in" svg:width="0.3154in" svg:height="0.1992in" draw:z-index="942"><draw:text-box><text:p text:style-name="P15"><text:span text:style-name="T13">la</text:span></text:p></draw:text-box></draw:frame><draw:frame draw:style-name="fr2" draw:name="Frame919" text:anchor-type="paragraph" svg:x="5.0465in" svg:y="4.0118in" svg:width="0.2043in" svg:height="0.1992in" draw:z-index="943"><draw:text-box><text:p text:style-name="P15"><text:span text:style-name="T24"><text:s/></text:span></text:p></draw:text-box></draw:frame><draw:frame draw:style-name="fr2" draw:name="Frame920" text:anchor-type="paragraph" svg:x="5.1028in" svg:y="4.0118in" svg:width="0.5591in" svg:height="0.1992in" draw:z-index="944"><draw:text-box><text:p text:style-name="P15"><text:span text:style-name="T23">Base</text:span></text:p></draw:text-box></draw:frame><draw:frame draw:style-name="fr2" draw:name="Frame921" text:anchor-type="paragraph" svg:x="5.4398in" svg:y="4.0118in" svg:width="0.2043in" svg:height="0.1992in" draw:z-index="945"><draw:text-box><text:p text:style-name="P15"><text:span text:style-name="T24"><text:s/></text:span></text:p></draw:text-box></draw:frame><draw:frame draw:style-name="fr2" draw:name="Frame922" text:anchor-type="paragraph" svg:x="5.4957in" svg:y="4.0118in" svg:width="0.4075in" svg:height="0.1992in" draw:z-index="946"><draw:text-box><text:p text:style-name="P15"><text:span text:style-name="T13">6.ª</text:span></text:p></draw:text-box></draw:frame><draw:frame draw:style-name="fr2" draw:name="Frame923" text:anchor-type="paragraph" svg:x="5.6811in" svg:y="4.0118in" svg:width="0.2043in" svg:height="0.1992in" draw:z-index="947"><draw:text-box><text:p text:style-name="P15"><text:span text:style-name="T24"><text:s/></text:span></text:p></draw:text-box></draw:frame><draw:frame draw:style-name="fr2" draw:name="Frame924" text:anchor-type="paragraph" svg:x="5.7374in" svg:y="4.0118in" svg:width="0.3909in" svg:height="0.1992in" draw:z-index="948"><draw:text-box><text:p text:style-name="P15"><text:span text:style-name="T24">de</text:span></text:p></draw:text-box></draw:frame><draw:frame draw:style-name="fr2" draw:name="Frame925" text:anchor-type="paragraph" svg:x="5.911in" svg:y="4.0118in" svg:width="0.2043in" svg:height="0.1992in" draw:z-index="949"><draw:text-box><text:p text:style-name="P15"><text:span text:style-name="T24"><text:s/></text:span></text:p></draw:text-box></draw:frame><draw:frame draw:style-name="fr2" draw:name="Frame926" text:anchor-type="paragraph" svg:x="5.9673in" svg:y="4.0118in" svg:width="0.3154in" svg:height="0.1992in" draw:z-index="950"><draw:text-box><text:p text:style-name="P15"><text:span text:style-name="T13">la</text:span></text:p></draw:text-box></draw:frame><draw:frame draw:style-name="fr2" draw:name="Frame927" text:anchor-type="paragraph" svg:x="6.0929in" svg:y="4.0118in" svg:width="0.2043in" svg:height="0.1992in" draw:z-index="951"><draw:text-box><text:p text:style-name="P15"><text:span text:style-name="T24"><text:s/></text:span></text:p></draw:text-box></draw:frame><draw:frame draw:style-name="fr2" draw:name="Frame928" text:anchor-type="paragraph" svg:x="6.1492in" svg:y="4.0118in" svg:width="0.6291in" svg:height="0.1992in" draw:z-index="952"><draw:text-box><text:p text:style-name="P15"><text:span text:style-name="T23">Orden</text:span></text:p></draw:text-box></draw:frame><draw:frame draw:style-name="fr2" draw:name="Frame929" text:anchor-type="paragraph" svg:x="6.5563in" svg:y="4.0118in" svg:width="0.2043in" svg:height="0.1992in" draw:z-index="953"><draw:text-box><text:p text:style-name="P15"><text:span text:style-name="T24"><text:s/></text:span></text:p></draw:text-box></draw:frame><draw:frame draw:style-name="fr2" draw:name="Frame930" text:anchor-type="paragraph" svg:x="6.6126in" svg:y="4.0118in" svg:width="0.3909in" svg:height="0.1992in" draw:z-index="954"><draw:text-box><text:p text:style-name="P15"><text:span text:style-name="T24">de</text:span></text:p></draw:text-box></draw:frame><draw:frame draw:style-name="fr2" draw:name="Frame931" text:anchor-type="paragraph" svg:x="6.7862in" svg:y="4.0118in" svg:width="0.5075in" svg:height="0.1992in" draw:z-index="955"><draw:text-box><text:p text:style-name="P15"><text:span text:style-name="T13"><text:s/>30 </text:span></text:p></draw:text-box></draw:frame><draw:frame draw:style-name="fr2" draw:name="Frame932" text:anchor-type="paragraph" svg:x="7.0717in" svg:y="4.0118in" svg:width="0.3909in" svg:height="0.1992in" draw:z-index="956"><draw:text-box><text:p text:style-name="P15"><text:span text:style-name="T24">de</text:span></text:p></draw:text-box></draw:frame><draw:frame draw:style-name="fr2" draw:name="Frame933" text:anchor-type="paragraph" svg:x="7.248in" svg:y="4.0118in" svg:width="0.2043in" svg:height="0.1992in" draw:z-index="957"><draw:text-box><text:p text:style-name="P15"><text:span text:style-name="T24"><text:s/></text:span></text:p></draw:text-box></draw:frame><draw:frame draw:style-name="fr2" draw:name="Frame934" text:anchor-type="paragraph" svg:x="1.0181in" svg:y="4.1752in" svg:width="6.4528in" svg:height="0.1992in" draw:z-index="958"><draw:text-box><text:p text:style-name="P15"><text:span text:style-name="T22">diciembre de 2022, y la citada Ley 38/2003, así como alguna de las sanciones previstas en la Ley</text:span></text:p></draw:text-box></draw:frame><draw:frame draw:style-name="fr2" draw:name="Frame935" text:anchor-type="paragraph" svg:x="7.2484in" svg:y="4.1752in" svg:width="0.2043in" svg:height="0.1992in" draw:z-index="959"><draw:text-box><text:p text:style-name="P15"><text:span text:style-name="T24"><text:s/></text:span></text:p></draw:text-box></draw:frame><draw:frame draw:style-name="fr2" draw:name="Frame936" text:anchor-type="paragraph" svg:x="1.0181in" svg:y="4.3382in" svg:width="0.739in" svg:height="0.1992in" draw:z-index="960"><draw:text-box><text:p text:style-name="P15"><text:span text:style-name="T23">General</text:span></text:p></draw:text-box></draw:frame><draw:frame draw:style-name="fr2" draw:name="Frame937" text:anchor-type="paragraph" svg:x="1.5346in" svg:y="4.3382in" svg:width="0.2043in" svg:height="0.1992in" draw:z-index="961"><draw:text-box><text:p text:style-name="P15"><text:span text:style-name="T24"><text:s/></text:span></text:p></draw:text-box></draw:frame><draw:frame draw:style-name="fr2" draw:name="Frame938" text:anchor-type="paragraph" svg:x="1.5917in" svg:y="4.3382in" svg:width="0.3909in" svg:height="0.1992in" draw:z-index="962"><draw:text-box><text:p text:style-name="P15"><text:span text:style-name="T24">de</text:span></text:p></draw:text-box></draw:frame><draw:frame draw:style-name="fr2" draw:name="Frame939" text:anchor-type="paragraph" svg:x="1.7654in" svg:y="4.3382in" svg:width="0.2043in" svg:height="0.1992in" draw:z-index="963"><draw:text-box><text:p text:style-name="P15"><text:span text:style-name="T24"><text:s/></text:span></text:p></draw:text-box></draw:frame><draw:frame draw:style-name="fr2" draw:name="Frame940" text:anchor-type="paragraph" svg:x="1.8217in" svg:y="4.3382in" svg:width="1.1598in" svg:height="0.1992in" draw:z-index="964"><draw:text-box><text:p text:style-name="P15"><text:span text:style-name="T23">Subvenciones.</text:span></text:p></draw:text-box></draw:frame><draw:frame draw:style-name="fr2" draw:name="Frame941" text:anchor-type="paragraph" svg:x="2.7591in" svg:y="4.3382in" svg:width="0.2043in" svg:height="0.1992in" draw:z-index="965"><draw:text-box><text:p text:style-name="P15"><text:span text:style-name="T24"><text:s/></text:span></text:p></draw:text-box></draw:frame><draw:frame draw:style-name="fr2" draw:name="Frame942" text:anchor-type="paragraph" svg:x="2.8161in" svg:y="4.3382in" svg:width="0.4508in" svg:height="0.1992in" draw:z-index="966"><draw:text-box><text:p text:style-name="P15"><text:span text:style-name="T23">Del</text:span></text:p></draw:text-box></draw:frame><draw:frame draw:style-name="fr2" draw:name="Frame943" text:anchor-type="paragraph" svg:x="3.0445in" svg:y="4.3382in" svg:width="0.2043in" svg:height="0.1992in" draw:z-index="967"><draw:text-box><text:p text:style-name="P15"><text:span text:style-name="T24"><text:s/></text:span></text:p></draw:text-box></draw:frame><draw:frame draw:style-name="fr2" draw:name="Frame944" text:anchor-type="paragraph" svg:x="3.1016in" svg:y="4.3382in" svg:width="0.6535in" svg:height="0.1992in" draw:z-index="968"><draw:text-box><text:p text:style-name="P15"><text:span text:style-name="T23">mismo</text:span></text:p></draw:text-box></draw:frame><draw:frame draw:style-name="fr2" draw:name="Frame945" text:anchor-type="paragraph" svg:x="3.5319in" svg:y="4.3382in" svg:width="0.2043in" svg:height="0.1992in" draw:z-index="969"><draw:text-box><text:p text:style-name="P15"><text:span text:style-name="T24"><text:s/></text:span></text:p></draw:text-box></draw:frame><draw:frame draw:style-name="fr2" draw:name="Frame946" text:anchor-type="paragraph" svg:x="3.589in" svg:y="4.3382in" svg:width="0.5909in" svg:height="0.1992in" draw:z-index="970"><draw:text-box><text:p text:style-name="P15"><text:span text:style-name="T23">modo</text:span></text:p></draw:text-box></draw:frame><draw:frame draw:style-name="fr2" draw:name="Frame947" text:anchor-type="paragraph" svg:x="3.9575in" svg:y="4.3382in" svg:width="0.2043in" svg:height="0.1992in" draw:z-index="971"><draw:text-box><text:p text:style-name="P15"><text:span text:style-name="T24"><text:s/></text:span></text:p></draw:text-box></draw:frame><draw:frame draw:style-name="fr2" draw:name="Frame948" text:anchor-type="paragraph" svg:x="4.0138in" svg:y="4.3382in" svg:width="0.3165in" svg:height="0.1992in" draw:z-index="972"><draw:text-box><text:p text:style-name="P15"><text:span text:style-name="T24">el</text:span></text:p></draw:text-box></draw:frame><draw:frame draw:style-name="fr2" draw:name="Frame949" text:anchor-type="paragraph" svg:x="4.1409in" svg:y="4.3382in" svg:width="0.2043in" svg:height="0.1992in" draw:z-index="973"><draw:text-box><text:p text:style-name="P15"><text:span text:style-name="T24"><text:s/></text:span></text:p></draw:text-box></draw:frame><draw:frame draw:style-name="fr2" draw:name="Frame950" text:anchor-type="paragraph" svg:x="4.198in" svg:y="4.3382in" svg:width="1.1752in" svg:height="0.1992in" draw:z-index="974"><draw:text-box><text:p text:style-name="P15"><text:span text:style-name="T23">incumplimiento</text:span></text:p></draw:text-box></draw:frame><draw:frame draw:style-name="fr2" draw:name="Frame951" text:anchor-type="paragraph" svg:x="5.1508in" svg:y="4.3382in" svg:width="0.2043in" svg:height="0.1992in" draw:z-index="975"><draw:text-box><text:p text:style-name="P15"><text:span text:style-name="T24"><text:s/></text:span></text:p></draw:text-box></draw:frame><draw:frame draw:style-name="fr2" draw:name="Frame952" text:anchor-type="paragraph" svg:x="5.2075in" svg:y="4.3382in" svg:width="0.3909in" svg:height="0.1992in" draw:z-index="976"><draw:text-box><text:p text:style-name="P15"><text:span text:style-name="T24">de</text:span></text:p></draw:text-box></draw:frame><draw:frame draw:style-name="fr2" draw:name="Frame953" text:anchor-type="paragraph" svg:x="5.3811in" svg:y="4.3382in" svg:width="0.2043in" svg:height="0.1992in" draw:z-index="977"><draw:text-box><text:p text:style-name="P15"><text:span text:style-name="T24"><text:s/></text:span></text:p></draw:text-box></draw:frame><draw:frame draw:style-name="fr2" draw:name="Frame954" text:anchor-type="paragraph" svg:x="5.4374in" svg:y="4.3382in" svg:width="0.3154in" svg:height="0.1992in" draw:z-index="978"><draw:text-box><text:p text:style-name="P15"><text:span text:style-name="T13">la</text:span></text:p></draw:text-box></draw:frame><draw:frame draw:style-name="fr2" draw:name="Frame955" text:anchor-type="paragraph" svg:x="5.5646in" svg:y="4.3382in" svg:width="0.2043in" svg:height="0.1992in" draw:z-index="979"><draw:text-box><text:p text:style-name="P15"><text:span text:style-name="T24"><text:s/></text:span></text:p></draw:text-box></draw:frame><draw:frame draw:style-name="fr2" draw:name="Frame956" text:anchor-type="paragraph" svg:x="5.6217in" svg:y="4.3382in" svg:width="0.8717in" svg:height="0.1992in" draw:z-index="980"><draw:text-box><text:p text:style-name="P15"><text:span text:style-name="T23">obligación</text:span></text:p></draw:text-box></draw:frame><draw:frame draw:style-name="fr2" draw:name="Frame957" text:anchor-type="paragraph" svg:x="6.2709in" svg:y="4.3382in" svg:width="0.2043in" svg:height="0.1992in" draw:z-index="981"><draw:text-box><text:p text:style-name="P15"><text:span text:style-name="T24"><text:s/></text:span></text:p></draw:text-box></draw:frame><draw:frame draw:style-name="fr2" draw:name="Frame958" text:anchor-type="paragraph" svg:x="6.328in" svg:y="4.3382in" svg:width="0.3909in" svg:height="0.1992in" draw:z-index="982"><draw:text-box><text:p text:style-name="P15"><text:span text:style-name="T24">de</text:span></text:p></draw:text-box></draw:frame><draw:frame draw:style-name="fr2" draw:name="Frame959" text:anchor-type="paragraph" svg:x="6.5016in" svg:y="4.3382in" svg:width="0.2043in" svg:height="0.1992in" draw:z-index="983"><draw:text-box><text:p text:style-name="P15"><text:span text:style-name="T24"><text:s/></text:span></text:p></draw:text-box></draw:frame><draw:frame draw:style-name="fr2" draw:name="Frame960" text:anchor-type="paragraph" svg:x="6.5575in" svg:y="4.3382in" svg:width="0.7307in" svg:height="0.1992in" draw:z-index="984"><draw:text-box><text:p text:style-name="P15"><text:span text:style-name="T23">publicar</text:span></text:p></draw:text-box></draw:frame><draw:frame draw:style-name="fr2" draw:name="Frame961" text:anchor-type="paragraph" svg:x="7.0665in" svg:y="4.3382in" svg:width="0.2043in" svg:height="0.1992in" draw:z-index="985"><draw:text-box><text:p text:style-name="P15"><text:span text:style-name="T24"><text:s/></text:span></text:p></draw:text-box></draw:frame><draw:frame draw:style-name="fr2" draw:name="Frame962" text:anchor-type="paragraph" svg:x="7.1228in" svg:y="4.3382in" svg:width="0.3154in" svg:height="0.1992in" draw:z-index="986"><draw:text-box><text:p text:style-name="P15"><text:span text:style-name="T13">la</text:span></text:p></draw:text-box></draw:frame><draw:frame draw:style-name="fr2" draw:name="Frame963" text:anchor-type="paragraph" svg:x="7.248in" svg:y="4.3382in" svg:width="0.2043in" svg:height="0.1992in" draw:z-index="987"><draw:text-box><text:p text:style-name="P15"><text:span text:style-name="T24"><text:s/></text:span></text:p></draw:text-box></draw:frame><draw:frame draw:style-name="fr2" draw:name="Frame964" text:anchor-type="paragraph" svg:x="1.0181in" svg:y="4.502in" svg:width="6.452in" svg:height="0.1992in" draw:z-index="988"><draw:text-box><text:p text:style-name="P15"><text:span text:style-name="T22">información de publicidad activa a que estuvieran obligadas las entidades beneficiarias constituye</text:span></text:p></draw:text-box></draw:frame><draw:frame draw:style-name="fr2" draw:name="Frame965" text:anchor-type="paragraph" svg:x="7.248in" svg:y="4.502in" svg:width="0.2043in" svg:height="0.1992in" draw:z-index="989"><draw:text-box><text:p text:style-name="P15"><text:span text:style-name="T24"><text:s/></text:span></text:p></draw:text-box></draw:frame><draw:frame draw:style-name="fr2" draw:name="Frame966" text:anchor-type="paragraph" svg:x="1.0181in" svg:y="4.6654in" svg:width="6.452in" svg:height="0.1992in" draw:z-index="990"><draw:text-box><text:p text:style-name="P15"><text:span text:style-name="T22">infracción administrativa que se calificará conforme a lo dispuesto en el art. 69 de la Ley 12/2014,</text:span></text:p></draw:text-box></draw:frame><draw:frame draw:style-name="fr2" draw:name="Frame967" text:anchor-type="paragraph" svg:x="7.248in" svg:y="4.6654in" svg:width="0.2043in" svg:height="0.1992in" draw:z-index="991"><draw:text-box><text:p text:style-name="P15"><text:span text:style-name="T24"><text:s/></text:span></text:p></draw:text-box></draw:frame><draw:frame draw:style-name="fr2" draw:name="Frame968" text:anchor-type="paragraph" svg:x="1.0181in" svg:y="4.8291in" svg:width="0.3902in" svg:height="0.1992in" draw:z-index="992"><draw:text-box><text:p text:style-name="P15"><text:span text:style-name="T13">de</text:span></text:p></draw:text-box></draw:frame><draw:frame draw:style-name="fr2" draw:name="Frame969" text:anchor-type="paragraph" svg:x="1.1992in" svg:y="4.8291in" svg:width="0.5319in" svg:height="0.1992in" draw:z-index="993"><draw:text-box><text:p text:style-name="P15"><text:span text:style-name="T13"><text:s/>26 </text:span></text:p></draw:text-box></draw:frame><draw:frame draw:style-name="fr2" draw:name="Frame970" text:anchor-type="paragraph" svg:x="1.5083in" svg:y="4.8291in" svg:width="0.3909in" svg:height="0.1992in" draw:z-index="994"><draw:text-box><text:p text:style-name="P15"><text:span text:style-name="T24">de</text:span></text:p></draw:text-box></draw:frame><draw:frame draw:style-name="fr2" draw:name="Frame971" text:anchor-type="paragraph" svg:x="1.6898in" svg:y="4.8291in" svg:width="0.2043in" svg:height="0.1992in" draw:z-index="995"><draw:text-box><text:p text:style-name="P15"><text:span text:style-name="T24"><text:s/></text:span></text:p></draw:text-box></draw:frame><draw:frame draw:style-name="fr2" draw:name="Frame972" text:anchor-type="paragraph" svg:x="1.7543in" svg:y="4.8291in" svg:width="0.8945in" svg:height="0.1992in" draw:z-index="996"><draw:text-box><text:p text:style-name="P15"><text:span text:style-name="T23">diciembre,</text:span></text:p></draw:text-box></draw:frame><draw:frame draw:style-name="fr2" draw:name="Frame973" text:anchor-type="paragraph" svg:x="2.4264in" svg:y="4.8291in" svg:width="0.2043in" svg:height="0.1992in" draw:z-index="997"><draw:text-box><text:p text:style-name="P15"><text:span text:style-name="T24"><text:s/></text:span></text:p></draw:text-box></draw:frame><draw:frame draw:style-name="fr2" draw:name="Frame974" text:anchor-type="paragraph" svg:x="2.4902in" svg:y="4.8291in" svg:width="0.3909in" svg:height="0.1992in" draw:z-index="998"><draw:text-box><text:p text:style-name="P15"><text:span text:style-name="T24">de</text:span></text:p></draw:text-box></draw:frame><draw:frame draw:style-name="fr2" draw:name="Frame975" text:anchor-type="paragraph" svg:x="2.6717in" svg:y="4.8291in" svg:width="0.2043in" svg:height="0.1992in" draw:z-index="999"><draw:text-box><text:p text:style-name="P15"><text:span text:style-name="T24"><text:s/></text:span></text:p></draw:text-box></draw:frame><draw:frame draw:style-name="fr2" draw:name="Frame976" text:anchor-type="paragraph" svg:x="2.7346in" svg:y="4.8291in" svg:width="1.0972in" svg:height="0.1992in" draw:z-index="1000"><draw:text-box><text:p text:style-name="P15"><text:span text:style-name="T23">transparencia</text:span></text:p></draw:text-box></draw:frame><draw:frame draw:style-name="fr2" draw:name="Frame977" text:anchor-type="paragraph" svg:x="3.6098in" svg:y="4.8291in" svg:width="0.2043in" svg:height="0.1992in" draw:z-index="1001"><draw:text-box><text:p text:style-name="P15"><text:span text:style-name="T24"><text:s/></text:span></text:p></draw:text-box></draw:frame><draw:frame draw:style-name="fr2" draw:name="Frame978" text:anchor-type="paragraph" svg:x="3.6744in" svg:y="4.8291in" svg:width="0.2535in" svg:height="0.1992in" draw:z-index="1002"><draw:text-box><text:p text:style-name="P15"><text:span text:style-name="T13">y</text:span></text:p></draw:text-box></draw:frame><draw:frame draw:style-name="fr2" draw:name="Frame979" text:anchor-type="paragraph" svg:x="3.7693in" svg:y="4.8291in" svg:width="0.2043in" svg:height="0.1992in" draw:z-index="1003"><draw:text-box><text:p text:style-name="P15"><text:span text:style-name="T24"><text:s/></text:span></text:p></draw:text-box></draw:frame><draw:frame draw:style-name="fr2" draw:name="Frame980" text:anchor-type="paragraph" svg:x="3.8339in" svg:y="4.8291in" svg:width="0.3909in" svg:height="0.1992in" draw:z-index="1004"><draw:text-box><text:p text:style-name="P15"><text:span text:style-name="T24">de</text:span></text:p></draw:text-box></draw:frame><draw:frame draw:style-name="fr2" draw:name="Frame981" text:anchor-type="paragraph" svg:x="4.0154in" svg:y="4.8291in" svg:width="0.2043in" svg:height="0.1992in" draw:z-index="1005"><draw:text-box><text:p text:style-name="P15"><text:span text:style-name="T24"><text:s/></text:span></text:p></draw:text-box></draw:frame><draw:frame draw:style-name="fr2" draw:name="Frame982" text:anchor-type="paragraph" svg:x="4.0791in" svg:y="4.8291in" svg:width="0.6917in" svg:height="0.1992in" draw:z-index="1006"><draw:text-box><text:p text:style-name="P15"><text:span text:style-name="T23">acceso</text:span></text:p></draw:text-box></draw:frame><draw:frame draw:style-name="fr2" draw:name="Frame983" text:anchor-type="paragraph" svg:x="4.5484in" svg:y="4.8291in" svg:width="0.2043in" svg:height="0.1992in" draw:z-index="1007"><draw:text-box><text:p text:style-name="P15"><text:span text:style-name="T24"><text:s/></text:span></text:p></draw:text-box></draw:frame><draw:frame draw:style-name="fr2" draw:name="Frame984" text:anchor-type="paragraph" svg:x="4.6134in" svg:y="4.8291in" svg:width="0.2661in" svg:height="0.1992in" draw:z-index="1008"><draw:text-box><text:p text:style-name="P15"><text:span text:style-name="T24">a</text:span></text:p></draw:text-box></draw:frame><draw:frame draw:style-name="fr2" draw:name="Frame985" text:anchor-type="paragraph" svg:x="4.7161in" svg:y="4.8291in" svg:width="0.2043in" svg:height="0.1992in" draw:z-index="1009"><draw:text-box><text:p text:style-name="P15"><text:span text:style-name="T24"><text:s/></text:span></text:p></draw:text-box></draw:frame><draw:frame draw:style-name="fr2" draw:name="Frame986" text:anchor-type="paragraph" svg:x="4.7799in" svg:y="4.8291in" svg:width="0.3154in" svg:height="0.1992in" draw:z-index="1010"><draw:text-box><text:p text:style-name="P15"><text:span text:style-name="T13">la</text:span></text:p></draw:text-box></draw:frame><draw:frame draw:style-name="fr2" draw:name="Frame987" text:anchor-type="paragraph" svg:x="4.9138in" svg:y="4.8291in" svg:width="0.2043in" svg:height="0.1992in" draw:z-index="1011"><draw:text-box><text:p text:style-name="P15"><text:span text:style-name="T24"><text:s/></text:span></text:p></draw:text-box></draw:frame><draw:frame draw:style-name="fr2" draw:name="Frame988" text:anchor-type="paragraph" svg:x="4.9783in" svg:y="4.8291in" svg:width="0.972in" svg:height="0.1992in" draw:z-index="1012"><draw:text-box><text:p text:style-name="P15"><text:span text:style-name="T23">información</text:span></text:p></draw:text-box></draw:frame><draw:frame draw:style-name="fr2" draw:name="Frame989" text:anchor-type="paragraph" svg:x="5.7283in" svg:y="4.8291in" svg:width="0.2043in" svg:height="0.1992in" draw:z-index="1013"><draw:text-box><text:p text:style-name="P15"><text:span text:style-name="T24"><text:s/></text:span></text:p></draw:text-box></draw:frame><draw:frame draw:style-name="fr2" draw:name="Frame990" text:anchor-type="paragraph" svg:x="5.7925in" svg:y="4.8291in" svg:width="0.7307in" svg:height="0.1992in" draw:z-index="1014"><draw:text-box><text:p text:style-name="P15"><text:span text:style-name="T23">pública,</text:span></text:p></draw:text-box></draw:frame><draw:frame draw:style-name="fr2" draw:name="Frame991" text:anchor-type="paragraph" svg:x="6.3008in" svg:y="4.8291in" svg:width="0.2043in" svg:height="0.1992in" draw:z-index="1015"><draw:text-box><text:p text:style-name="P15"><text:span text:style-name="T24"><text:s/></text:span></text:p></draw:text-box></draw:frame><draw:frame draw:style-name="fr2" draw:name="Frame992" text:anchor-type="paragraph" svg:x="6.3646in" svg:y="4.8291in" svg:width="0.8244in" svg:height="0.1992in" draw:z-index="1016"><draw:text-box><text:p text:style-name="P15"><text:span text:style-name="T23">pudiendo</text:span></text:p></draw:text-box></draw:frame><draw:frame draw:style-name="fr2" draw:name="Frame993" text:anchor-type="paragraph" svg:x="6.9665in" svg:y="4.8291in" svg:width="0.2043in" svg:height="0.1992in" draw:z-index="1017"><draw:text-box><text:p text:style-name="P15"><text:span text:style-name="T24"><text:s/></text:span></text:p></draw:text-box></draw:frame><draw:frame draw:style-name="fr2" draw:name="Frame994" text:anchor-type="paragraph" svg:x="7.0311in" svg:y="4.8291in" svg:width="0.439in" svg:height="0.1992in" draw:z-index="1018"><draw:text-box><text:p text:style-name="P15"><text:span text:style-name="T23">ser</text:span></text:p></draw:text-box></draw:frame><draw:frame draw:style-name="fr2" draw:name="Frame995" text:anchor-type="paragraph" svg:x="7.248in" svg:y="4.8291in" svg:width="0.2043in" svg:height="0.1992in" draw:z-index="1019"><draw:text-box><text:p text:style-name="P15"><text:span text:style-name="T24"><text:s/></text:span></text:p></draw:text-box></draw:frame><draw:frame draw:style-name="fr2" draw:name="Frame996" text:anchor-type="paragraph" svg:x="1.0181in" svg:y="4.9925in" svg:width="6.452in" svg:height="0.1992in" draw:z-index="1020"><draw:text-box><text:p text:style-name="P15"><text:span text:style-name="T23">sancionado dicho incumplimiento con multa, y conllevar como sanción accesoria el reintegro total o</text:span></text:p></draw:text-box></draw:frame><draw:frame draw:style-name="fr2" draw:name="Frame997" text:anchor-type="paragraph" svg:x="7.248in" svg:y="4.9925in" svg:width="0.2043in" svg:height="0.1992in" draw:z-index="1021"><draw:text-box><text:p text:style-name="P15"><text:span text:style-name="T24"><text:s/></text:span></text:p></draw:text-box></draw:frame><draw:frame draw:style-name="fr2" draw:name="Frame998" text:anchor-type="paragraph" svg:x="1.0181in" svg:y="5.1563in" svg:width="5.3291in" svg:height="0.1992in" draw:z-index="1022"><draw:text-box><text:p text:style-name="P15"><text:span text:style-name="T23">parcial de la ayuda o subvención pública concedida.</text:span></text:p></draw:text-box></draw:frame><draw:frame draw:style-name="fr2" draw:name="Frame999" text:anchor-type="paragraph" svg:x="1.0181in" svg:y="5.4835in" svg:width="7.2457in" svg:height="0.1992in" draw:z-index="1023"><draw:text-box><text:p text:style-name="P15"><text:span text:style-name="T13">Notificar esta Resolución a la entidad interesada en el expediente, con la indicación de que contra </text:span></text:p></draw:text-box></draw:frame><draw:frame draw:style-name="fr2" draw:name="Frame1000" text:anchor-type="paragraph" svg:x="1.0181in" svg:y="5.6465in" svg:width="6.452in" svg:height="0.1992in" draw:z-index="1024"><draw:text-box><text:p text:style-name="P15"><text:span text:style-name="T27">la misma, que no pondrá fin a la vía administrativa de conformidad con el artículo 18.4 de la Ley</text:span></text:p></draw:text-box></draw:frame><draw:frame draw:style-name="fr2" draw:name="Frame1001" text:anchor-type="paragraph" svg:x="7.248in" svg:y="5.6465in" svg:width="0.2043in" svg:height="0.1992in" draw:z-index="1025"><draw:text-box><text:p text:style-name="P15"><text:span text:style-name="T24"><text:s/></text:span></text:p></draw:text-box></draw:frame><draw:frame draw:style-name="fr2" draw:name="Frame1002" text:anchor-type="paragraph" svg:x="1.0181in" svg:y="5.8102in" svg:width="6.4528in" svg:height="0.1992in" draw:z-index="1026"><draw:text-box><text:p text:style-name="P15"><text:span text:style-name="T27">12/2003, de 4 de abril, del SCE, podrá interponerse por la persona interesada recurso de alzada</text:span></text:p></draw:text-box></draw:frame><draw:frame draw:style-name="fr2" draw:name="Frame1003" text:anchor-type="paragraph" svg:x="7.2484in" svg:y="5.8102in" svg:width="0.2043in" svg:height="0.1992in" draw:z-index="1027"><draw:text-box><text:p text:style-name="P15"><text:span text:style-name="T24"><text:s/></text:span></text:p></draw:text-box></draw:frame><draw:frame draw:style-name="fr2" draw:name="Frame1004" text:anchor-type="paragraph" svg:x="1.0181in" svg:y="5.9736in" svg:width="6.4528in" svg:height="0.1992in" draw:z-index="1028"><draw:text-box><text:p text:style-name="P15"><text:span text:style-name="T28">ante la Presidencia del Servicio Canario de Empleo, en el plazo de un mes, que se computará a</text:span></text:p></draw:text-box></draw:frame><draw:frame draw:style-name="fr2" draw:name="Frame1005" text:anchor-type="paragraph" svg:x="7.2484in" svg:y="5.9736in" svg:width="0.2043in" svg:height="0.1992in" draw:z-index="1029"><draw:text-box><text:p text:style-name="P15"><text:span text:style-name="T24"><text:s/></text:span></text:p></draw:text-box></draw:frame><draw:frame draw:style-name="fr2" draw:name="Frame1006" text:anchor-type="paragraph" svg:x="1.0181in" svg:y="6.1374in" svg:width="6.452in" svg:height="0.1992in" draw:z-index="1030"><draw:text-box><text:p text:style-name="P15"><text:span text:style-name="T27">partir del día siguiente a aquél en que tenga lugar la notificación, conforme a lo dispuesto en los</text:span></text:p></draw:text-box></draw:frame><draw:frame draw:style-name="fr2" draw:name="Frame1007" text:anchor-type="paragraph" svg:x="7.248in" svg:y="6.1374in" svg:width="0.2043in" svg:height="0.1992in" draw:z-index="1031"><draw:text-box><text:p text:style-name="P15"><text:span text:style-name="T24"><text:s/></text:span></text:p></draw:text-box></draw:frame><draw:frame draw:style-name="fr2" draw:name="Frame1008" text:anchor-type="paragraph" svg:x="1.0181in" svg:y="6.3008in" svg:width="0.7752in" svg:height="0.1992in" draw:z-index="1032"><draw:text-box><text:p text:style-name="P15"><text:span text:style-name="T23">artículos</text:span></text:p></draw:text-box></draw:frame><draw:frame draw:style-name="fr2" draw:name="Frame1009" text:anchor-type="paragraph" svg:x="1.5709in" svg:y="6.3008in" svg:width="0.2043in" svg:height="0.1992in" draw:z-index="1033"><draw:text-box><text:p text:style-name="P15"><text:span text:style-name="T24"><text:s/></text:span></text:p></draw:text-box></draw:frame><draw:frame draw:style-name="fr2" draw:name="Frame1010" text:anchor-type="paragraph" svg:x="1.6335in" svg:y="6.3008in" svg:width="0.4402in" svg:height="0.1992in" draw:z-index="1034"><draw:text-box><text:p text:style-name="P15"><text:span text:style-name="T23">30,</text:span></text:p></draw:text-box></draw:frame><draw:frame draw:style-name="fr2" draw:name="Frame1011" text:anchor-type="paragraph" svg:x="1.8516in" svg:y="6.3008in" svg:width="0.6043in" svg:height="0.1992in" draw:z-index="1035"><draw:text-box><text:p text:style-name="P15"><text:span text:style-name="T13"><text:s/>121 </text:span></text:p></draw:text-box></draw:frame><draw:frame draw:style-name="fr2" draw:name="Frame1012" text:anchor-type="paragraph" svg:x="2.2335in" svg:y="6.3008in" svg:width="0.2535in" svg:height="0.1992in" draw:z-index="1036"><draw:text-box><text:p text:style-name="P15"><text:span text:style-name="T13">y</text:span></text:p></draw:text-box></draw:frame><draw:frame draw:style-name="fr2" draw:name="Frame1013" text:anchor-type="paragraph" svg:x="2.3264in" svg:y="6.3008in" svg:width="0.6035in" svg:height="0.1992in" draw:z-index="1037"><draw:text-box><text:p text:style-name="P15"><text:span text:style-name="T13"><text:s/>122 </text:span></text:p></draw:text-box></draw:frame><draw:frame draw:style-name="fr2" draw:name="Frame1014" text:anchor-type="paragraph" svg:x="2.7075in" svg:y="6.3008in" svg:width="0.3909in" svg:height="0.1992in" draw:z-index="1038"><draw:text-box><text:p text:style-name="P15"><text:span text:style-name="T24">de</text:span></text:p></draw:text-box></draw:frame><draw:frame draw:style-name="fr2" draw:name="Frame1015" text:anchor-type="paragraph" svg:x="2.8866in" svg:y="6.3008in" svg:width="0.2043in" svg:height="0.1992in" draw:z-index="1039"><draw:text-box><text:p text:style-name="P15"><text:span text:style-name="T24"><text:s/></text:span></text:p></draw:text-box></draw:frame><draw:frame draw:style-name="fr2" draw:name="Frame1016" text:anchor-type="paragraph" svg:x="2.95in" svg:y="6.3008in" svg:width="0.3154in" svg:height="0.1992in" draw:z-index="1040"><draw:text-box><text:p text:style-name="P15"><text:span text:style-name="T13">la</text:span></text:p></draw:text-box></draw:frame><draw:frame draw:style-name="fr2" draw:name="Frame1017" text:anchor-type="paragraph" svg:x="3.0819in" svg:y="6.3008in" svg:width="0.2043in" svg:height="0.1992in" draw:z-index="1041"><draw:text-box><text:p text:style-name="P15"><text:span text:style-name="T24"><text:s/></text:span></text:p></draw:text-box></draw:frame><draw:frame draw:style-name="fr2" draw:name="Frame1018" text:anchor-type="paragraph" svg:x="3.1437in" svg:y="6.3008in" svg:width="0.4717in" svg:height="0.1992in" draw:z-index="1042"><draw:text-box><text:p text:style-name="P15"><text:span text:style-name="T23">Ley</text:span></text:p></draw:text-box></draw:frame><draw:frame draw:style-name="fr2" draw:name="Frame1019" text:anchor-type="paragraph" svg:x="3.3937in" svg:y="6.3008in" svg:width="0.2043in" svg:height="0.1992in" draw:z-index="1043"><draw:text-box><text:p text:style-name="P15"><text:span text:style-name="T24"><text:s/></text:span></text:p></draw:text-box></draw:frame><draw:frame draw:style-name="fr2" draw:name="Frame1020" text:anchor-type="paragraph" svg:x="3.4555in" svg:y="6.3008in" svg:width="0.7917in" svg:height="0.1992in" draw:z-index="1044"><draw:text-box><text:p text:style-name="P15"><text:span text:style-name="T23">39/2015,</text:span></text:p></draw:text-box></draw:frame><draw:frame draw:style-name="fr2" draw:name="Frame1021" text:anchor-type="paragraph" svg:x="4.0244in" svg:y="6.3008in" svg:width="0.2043in" svg:height="0.1992in" draw:z-index="1045"><draw:text-box><text:p text:style-name="P15"><text:span text:style-name="T24"><text:s/></text:span></text:p></draw:text-box></draw:frame><draw:frame draw:style-name="fr2" draw:name="Frame1022" text:anchor-type="paragraph" svg:x="4.0866in" svg:y="6.3008in" svg:width="0.3902in" svg:height="0.1992in" draw:z-index="1046"><draw:text-box><text:p text:style-name="P15"><text:span text:style-name="T13">de</text:span></text:p></draw:text-box></draw:frame><draw:frame draw:style-name="fr2" draw:name="Frame1023" text:anchor-type="paragraph" svg:x="4.2661in" svg:y="6.3008in" svg:width="0.2043in" svg:height="0.1992in" draw:z-index="1047"><draw:text-box><text:p text:style-name="P15"><text:span text:style-name="T24"><text:s/></text:span></text:p></draw:text-box></draw:frame><draw:frame draw:style-name="fr2" draw:name="Frame1024" text:anchor-type="paragraph" svg:x="4.3283in" svg:y="6.3008in" svg:width="1.1417in" svg:height="0.1992in" draw:z-index="1048"><draw:text-box><text:p text:style-name="P15"><text:span text:style-name="T23">Procedimiento</text:span></text:p></draw:text-box></draw:frame><draw:frame draw:style-name="fr2" draw:name="Frame1025" text:anchor-type="paragraph" svg:x="5.248in" svg:y="6.3008in" svg:width="0.2043in" svg:height="0.1992in" draw:z-index="1049"><draw:text-box><text:p text:style-name="P15"><text:span text:style-name="T24"><text:s/></text:span></text:p></draw:text-box></draw:frame><draw:frame draw:style-name="fr2" draw:name="Frame1026" text:anchor-type="paragraph" svg:x="5.302in" svg:y="6.3008in" svg:width="1.1264in" svg:height="0.1992in" draw:z-index="1050"><draw:text-box><text:p text:style-name="P15"><text:span text:style-name="T23">Administrativo</text:span></text:p></draw:text-box></draw:frame><draw:frame draw:style-name="fr2" draw:name="Frame1027" text:anchor-type="paragraph" svg:x="6.2063in" svg:y="6.3008in" svg:width="0.2043in" svg:height="0.1992in" draw:z-index="1051"><draw:text-box><text:p text:style-name="P15"><text:span text:style-name="T24"><text:s/></text:span></text:p></draw:text-box></draw:frame><draw:frame draw:style-name="fr2" draw:name="Frame1028" text:anchor-type="paragraph" svg:x="6.2689in" svg:y="6.3008in" svg:width="0.698in" svg:height="0.1992in" draw:z-index="1052"><draw:text-box><text:p text:style-name="P15"><text:span text:style-name="T23">Común</text:span></text:p></draw:text-box></draw:frame><draw:frame draw:style-name="fr2" draw:name="Frame1029" text:anchor-type="paragraph" svg:x="6.7445in" svg:y="6.3008in" svg:width="0.2043in" svg:height="0.1992in" draw:z-index="1053"><draw:text-box><text:p text:style-name="P15"><text:span text:style-name="T24"><text:s/></text:span></text:p></draw:text-box></draw:frame><draw:frame draw:style-name="fr2" draw:name="Frame1030" text:anchor-type="paragraph" svg:x="6.8063in" svg:y="6.3008in" svg:width="0.3909in" svg:height="0.1992in" draw:z-index="1054"><draw:text-box><text:p text:style-name="P15"><text:span text:style-name="T24">de</text:span></text:p></draw:text-box></draw:frame><draw:frame draw:style-name="fr2" draw:name="Frame1031" text:anchor-type="paragraph" svg:x="6.9862in" svg:y="6.3008in" svg:width="0.2043in" svg:height="0.1992in" draw:z-index="1055"><draw:text-box><text:p text:style-name="P15"><text:span text:style-name="T24"><text:s/></text:span></text:p></draw:text-box></draw:frame><draw:frame draw:style-name="fr2" draw:name="Frame1032" text:anchor-type="paragraph" svg:x="7.0484in" svg:y="6.3008in" svg:width="0.4217in" svg:height="0.1992in" draw:z-index="1056"><draw:text-box><text:p text:style-name="P15"><text:span text:style-name="T13">las</text:span></text:p></draw:text-box></draw:frame><draw:frame draw:style-name="fr2" draw:name="Frame1033" text:anchor-type="paragraph" svg:x="7.248in" svg:y="6.3008in" svg:width="0.2043in" svg:height="0.1992in" draw:z-index="1057"><draw:text-box><text:p text:style-name="P15"><text:span text:style-name="T24"><text:s/></text:span></text:p></draw:text-box></draw:frame><draw:frame draw:style-name="fr2" draw:name="Frame1034" text:anchor-type="paragraph" svg:x="1.0181in" svg:y="6.4646in" svg:width="7.2457in" svg:height="0.1992in" draw:z-index="1058"><draw:text-box><text:p text:style-name="P15"><text:span text:style-name="T23">Administraciones Públicas, sin perjuicio de cualquier otro recurso que se estime procedente.</text:span></text:p></draw:text-box></draw:frame><draw:frame draw:style-name="fr2" draw:name="Frame1035" text:anchor-type="paragraph" svg:x="1.0181in" svg:y="6.789in" svg:width="2.8201in" svg:height="0.1992in" draw:z-index="1059"><draw:text-box><text:p text:style-name="P4"><text:span text:style-name="T4">LA</text:span><text:span text:style-name="T3"> </text:span><text:span text:style-name="T4">DIRECTORA</text:span><text:span text:style-name="T3"> </text:span><text:span text:style-name="T4">DEL</text:span><text:span text:style-name="T3"> </text:span><text:span text:style-name="T4">SCE</text:span></text:p></draw:text-box></draw:frame><draw:frame draw:style-name="fr2" draw:name="Frame1036" text:anchor-type="paragraph" svg:x="1.0181in" svg:y="6.952in" svg:width="2.9862in" svg:height="0.1811in" draw:z-index="1060"><draw:text-box><text:p text:style-name="P23"><text:span text:style-name="T48">María</text:span><text:span text:style-name="T49"> </text:span><text:span text:style-name="T48">Teresa</text:span><text:span text:style-name="T49"> </text:span><text:span text:style-name="T48">Ortega</text:span><text:span text:style-name="T49"> </text:span><text:span text:style-name="T48">Granados</text:span></text:p></draw:text-box></draw:frame><draw:frame draw:style-name="fr2" draw:name="Frame1037" text:anchor-type="paragraph" svg:x="1.0181in" svg:y="7.3772in" svg:width="6.8638in" svg:height="0.1992in" draw:z-index="1061"><draw:text-box><text:p text:style-name="P4"><text:span text:style-name="T13">Este acto administrativo ha sido </text:span><text:span text:style-name="T5">PROPUESTO </text:span><text:span text:style-name="T13">en Las Palmas por:</text:span></text:p></draw:text-box></draw:frame><draw:frame draw:style-name="fr2" draw:name="Frame1038" text:anchor-type="paragraph" svg:x="1.0181in" svg:y="7.7043in" svg:width="7.0307in" svg:height="0.1992in" draw:z-index="1062"><draw:text-box><text:p text:style-name="P4"><text:span text:style-name="T3">EL SUBDIRECTOR DE ECONOMÍA SOCIAL Y EMPRENDIMIENTO</text:span></text:p></draw:text-box></draw:frame><draw:frame draw:style-name="fr2" draw:name="Frame1039" text:anchor-type="paragraph" svg:x="1.0181in" svg:y="7.8701in" svg:width="3.3701in" svg:height="0.1992in" draw:z-index="1063"><draw:text-box><text:p text:style-name="P15"><text:span text:style-name="T23">Francisco Javier Santana Martín</text:span></text:p></draw:text-box></draw:frame><draw:frame draw:style-name="fr2" draw:name="Frame1040" text:anchor-type="paragraph" svg:x="0.5in" svg:y="10.9571in" svg:width="5.0374in" svg:height="0.1165in" draw:z-index="1064"><draw:text-box><text:p text:style-name="P6"><text:span text:style-name="T18">En la dirección https://sede.gobiernodecanarias.org/sede/verifica_doc?codigo_nde=</text:span></text:p></draw:text-box></draw:frame><draw:frame draw:style-name="fr2" draw:name="Frame1041" text:anchor-type="paragraph" svg:x="0.5in" svg:y="11.0402in" svg:width="4.6189in" svg:height="0.1165in" draw:z-index="1065"><draw:text-box><text:p text:style-name="P6"><text:span text:style-name="T18">puede ser comprobada la autenticidad de esta copia, mediante el número de</text:span></text:p></draw:text-box></draw:frame><draw:frame draw:style-name="fr2" draw:name="Frame1042" text:anchor-type="paragraph" svg:x="0.5in" svg:y="11.1236in" svg:width="2.0327in" svg:height="0.1165in" draw:z-index="1066"><draw:text-box><text:p text:style-name="P6"><text:span text:style-name="T18">documento electrónico siguiente:</text:span></text:p></draw:text-box></draw:frame><draw:g text:anchor-type="char" draw:z-index="12" draw:name="Shapes18" draw:style-name="gr1"><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7"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30" loext:marker-style-name="T50"/>
      <text:p text:style-name="P31"><text:span text:style-name="T51">ANEXO I</text:span></text:p>
      <text:p text:style-name="P32"><text:span text:style-name="T51">RELACIÓN DE TRABAJADORES SUBVENCIONADOS POR IMPORTE INFERIOR AL SOLICITADO POR LA ENTIDAD, CON EXPRESIÓN DE LOS MOTIVOS QUE LO JUSTIFICAN *</text:span></text:p>
      <text:p text:style-name="P33"/>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34"><text:span text:style-name="T51">NIF trabajador </text:span></text:p>
            <text:p text:style-name="P35"><text:span text:style-name="T51">subvencionado</text:span></text:p>
          </table:table-cell>
          <table:table-cell table:style-name="Table1.A1" office:value-type="string">
            <text:p text:style-name="P36"><text:span text:style-name="T51">Apellidos y Nombre</text:span></text:p>
          </table:table-cell>
          <table:table-cell table:style-name="Table1.A1" office:value-type="string">
            <text:p text:style-name="P37"><text:span text:style-name="T51">Cuantía de </text:span></text:p>
            <text:p text:style-name="P38"><text:span text:style-name="T51">subvención </text:span></text:p>
            <text:p text:style-name="P34"><text:span text:style-name="T51">finalmente </text:span></text:p>
            <text:p text:style-name="P39"><text:span text:style-name="T51">otorgada</text:span></text:p>
          </table:table-cell>
          <table:table-cell table:style-name="Table1.A1" office:value-type="string">
            <text:p text:style-name="P40"><text:span text:style-name="T52">Motivos que justifican la concesión de subvención por importe inferior al solicitado por la entidad</text:span></text:p>
          </table:table-cell>
        </table:table-row>
        <table:table-row table:style-name="Table1.2">
          <table:table-cell table:style-name="Table1.A2" office:value-type="string">
            <text:p text:style-name="P41"><text:span text:style-name="T53">***8395**</text:span></text:p>
          </table:table-cell>
          <table:table-cell table:style-name="Table1.B2" office:value-type="string">
            <text:p text:style-name="P42"><text:span text:style-name="T53">Alcalde Cabrera, Alfonso Jesús</text:span></text:p>
          </table:table-cell>
          <table:table-cell table:style-name="Table1.C2" office:value-type="string">
            <text:p text:style-name="P41"><text:span text:style-name="T53">0€</text:span></text:p>
          </table:table-cell>
          <table:table-cell table:style-name="Table1.D2" office:value-type="string">
            <text:p text:style-name="P43"><text:span text:style-name="T53">El trabajador tuvo una duración inferior a seis meses en el puesto de trabajo y la causa del </text:span></text:p>
            <text:p text:style-name="P43"><text:span text:style-name="T53">cese no es subvencionable, según la Orden de 24 abril de 2025. Cese del contrato por no </text:span></text:p>
            <text:p text:style-name="P42"><text:span text:style-name="T53">superar el periodo de prueba.</text:span></text:p>
          </table:table-cell>
        </table:table-row>
        <table:table-row table:style-name="Table1.2">
          <table:table-cell table:style-name="Table1.A3" office:value-type="string">
            <text:p text:style-name="P41"><text:span text:style-name="T53">****4446*</text:span></text:p>
          </table:table-cell>
          <table:table-cell table:style-name="Table1.B3" office:value-type="string">
            <text:p text:style-name="P42"><text:span text:style-name="T53">Bamba, Daouda</text:span></text:p>
          </table:table-cell>
          <table:table-cell table:style-name="Table1.C3" office:value-type="string">
            <text:p text:style-name="P41"><text:span text:style-name="T53">0€</text:span></text:p>
          </table:table-cell>
          <table:table-cell table:style-name="Table1.D3" office:value-type="string">
            <text:p text:style-name="P43"><text:span text:style-name="T53">El trabajador tuvo una duración inferior a seis meses en el puesto de trabajo y la causa del </text:span></text:p>
            <text:p text:style-name="P43"><text:span text:style-name="T53">cese no es subvencionable, según la Orden de 24 abril de 2025. Cese del contrato por </text:span></text:p>
            <text:p text:style-name="P42"><text:span text:style-name="T53">despido.</text:span></text:p>
          </table:table-cell>
        </table:table-row>
        <table:table-row table:style-name="Table1.2">
          <table:table-cell table:style-name="Table1.A4" office:value-type="string">
            <text:p text:style-name="P41"><text:span text:style-name="T53">****2614*</text:span></text:p>
          </table:table-cell>
          <table:table-cell table:style-name="Table1.B4" office:value-type="string">
            <text:p text:style-name="P42"><text:span text:style-name="T53">Baqalla, El Mostafa</text:span></text:p>
          </table:table-cell>
          <table:table-cell table:style-name="Table1.C4" office:value-type="string">
            <text:p text:style-name="P41"><text:span text:style-name="T53">570,90€</text:span></text:p>
          </table:table-cell>
          <table:table-cell table:style-name="Table1.D4" office:value-type="string">
            <text:p text:style-name="P43"><text:span text:style-name="T53">Al trabajador le corresponde la subvención indicada por tener un contrato de sustitución de </text:span></text:p>
            <text:p text:style-name="P43"><text:span text:style-name="T53">I.T. por un trabajador con contrato igual o superior a seis meses, aunque la duración del </text:span></text:p>
            <text:p text:style-name="P42"><text:span text:style-name="T53">contrato de sustitución sea inferior a seis meses, según la Orden de 24 abril de 2025. </text:span></text:p>
          </table:table-cell>
        </table:table-row>
        <table:table-row table:style-name="Table1.5">
          <table:table-cell table:style-name="Table1.A5" office:value-type="string">
            <text:p text:style-name="P41"><text:span text:style-name="T53">***6401**</text:span></text:p>
          </table:table-cell>
          <table:table-cell table:style-name="Table1.B5" office:value-type="string">
            <text:p text:style-name="P42"><text:span text:style-name="T53">Gíl López, Miguel Angel</text:span></text:p>
          </table:table-cell>
          <table:table-cell table:style-name="Table1.C5" office:value-type="string">
            <text:p text:style-name="P41"><text:span text:style-name="T53">349,90€</text:span></text:p>
          </table:table-cell>
          <table:table-cell table:style-name="Table1.D5" office:value-type="string">
            <text:p text:style-name="P43"><text:span text:style-name="T53">El trabajador tuvo una duración inferior a seis meses en el puesto de trabajo en el contrato </text:span></text:p>
            <text:p text:style-name="P43"><text:span text:style-name="T53">de fecha 12/11/2025 y la causa del cese por despido no es subvencionable. El contrato de </text:span></text:p>
            <text:p text:style-name="P43"><text:span text:style-name="T53">fecha 26/09/2025 si es subvencionable por sustituir a un trabajador con una duración de </text:span></text:p>
            <text:p text:style-name="P43"><text:span text:style-name="T53">contrato superior a seis meses, según la Orden de 24 abril de 2025. Le corresponde una </text:span></text:p>
            <text:p text:style-name="P42"><text:span text:style-name="T53">subvención inferior a la solicitada por el CEE.</text:span></text:p>
          </table:table-cell>
        </table:table-row>
        <table:table-row table:style-name="Table1.2">
          <table:table-cell table:style-name="Table1.A6" office:value-type="string">
            <text:p text:style-name="P41"><text:span text:style-name="T53">***4772**</text:span></text:p>
          </table:table-cell>
          <table:table-cell table:style-name="Table1.B6" office:value-type="string">
            <text:p text:style-name="P42"><text:span text:style-name="T53">Hernández Adrián, David</text:span></text:p>
          </table:table-cell>
          <table:table-cell table:style-name="Table1.C6" office:value-type="string">
            <text:p text:style-name="P41"><text:span text:style-name="T53">0€</text:span></text:p>
          </table:table-cell>
          <table:table-cell table:style-name="Table1.D6" office:value-type="string">
            <text:p text:style-name="P43"><text:span text:style-name="T53">El trabajador tuvo una duración inferior a seis meses en el puesto de trabajo y la causa del </text:span></text:p>
            <text:p text:style-name="P43"><text:span text:style-name="T53">cese no es subvencionable, según la Orden de 24 abril de 2025. Cese del contrato por no </text:span></text:p>
            <text:p text:style-name="P42"><text:span text:style-name="T53">superar el periodo de prueba.</text:span></text:p>
          </table:table-cell>
        </table:table-row>
        <table:table-row table:style-name="Table1.2">
          <table:table-cell table:style-name="Table1.A7" office:value-type="string">
            <text:p text:style-name="P41"><text:span text:style-name="T53">***0305**</text:span></text:p>
          </table:table-cell>
          <table:table-cell table:style-name="Table1.B7" office:value-type="string">
            <text:p text:style-name="P42"><text:span text:style-name="T53">Martín Segura, Nicolás</text:span></text:p>
          </table:table-cell>
          <table:table-cell table:style-name="Table1.C7" office:value-type="string">
            <text:p text:style-name="P41"><text:span text:style-name="T53">0€</text:span></text:p>
          </table:table-cell>
          <table:table-cell table:style-name="Table1.D7" office:value-type="string">
            <text:p text:style-name="P43"><text:span text:style-name="T53">El trabajador tuvo una duración inferior a seis meses en el puesto de trabajo y la causa del </text:span></text:p>
            <text:p text:style-name="P43"><text:span text:style-name="T53">cese no es subvencionable, según la Orden de 24 abril de 2025. Cese del contrato por no </text:span></text:p>
            <text:p text:style-name="P42"><text:span text:style-name="T53">superar el periodo de prueba.</text:span></text:p>
          </table:table-cell>
        </table:table-row>
        <table:table-row table:style-name="Table1.2">
          <table:table-cell table:style-name="Table1.A8" office:value-type="string">
            <text:p text:style-name="P41"><text:span text:style-name="T53">***6433**</text:span></text:p>
          </table:table-cell>
          <table:table-cell table:style-name="Table1.B8" office:value-type="string">
            <text:p text:style-name="P42"><text:span text:style-name="T53">Martínez Segura, Lesmi Antonio</text:span></text:p>
          </table:table-cell>
          <table:table-cell table:style-name="Table1.C8" office:value-type="string">
            <text:p text:style-name="P41"><text:span text:style-name="T53">0€</text:span></text:p>
          </table:table-cell>
          <table:table-cell table:style-name="Table1.D8" office:value-type="string">
            <text:p text:style-name="P43"><text:span text:style-name="T53">El trabajador tuvo una duración inferior a seis meses en el puesto de trabajo y la causa del </text:span></text:p>
            <text:p text:style-name="P43"><text:span text:style-name="T53">cese no es subvencionable, según la Orden de 24 abril de 2025. Cese del contrato por </text:span></text:p>
            <text:p text:style-name="P42"><text:span text:style-name="T53">despido.</text:span></text:p>
          </table:table-cell>
        </table:table-row>
        <table:table-row table:style-name="Table1.2">
          <table:table-cell table:style-name="Table1.A9" office:value-type="string">
            <text:p text:style-name="P41"><text:span text:style-name="T53">***3107**</text:span></text:p>
          </table:table-cell>
          <table:table-cell table:style-name="Table1.B9" office:value-type="string">
            <text:p text:style-name="P42"><text:span text:style-name="T53">Maya Maya, Rafael</text:span></text:p>
          </table:table-cell>
          <table:table-cell table:style-name="Table1.C9" office:value-type="string">
            <text:p text:style-name="P41"><text:span text:style-name="T53">294,66€</text:span></text:p>
          </table:table-cell>
          <table:table-cell table:style-name="Table1.D9" office:value-type="string">
            <text:p text:style-name="P43"><text:span text:style-name="T53">La trabajadora tuvo una duración inferior a seis meses en el puesto de trabajo en el contrato </text:span></text:p>
            <text:p text:style-name="P43"><text:span text:style-name="T53">de fecha 18/11/2025 y la causa del cese por despido no es subvencionable, según la Orden </text:span></text:p>
            <text:p text:style-name="P42"><text:span text:style-name="T53">de 24 abril de 2025. Le corresponde una subvención inferior a la solicitada por el CEE.</text:span></text:p>
          </table:table-cell>
        </table:table-row>
        <table:table-row table:style-name="Table1.10">
          <table:table-cell table:style-name="Table1.A10" office:value-type="string">
            <text:p text:style-name="P41"><text:span text:style-name="T53">***0344**</text:span></text:p>
          </table:table-cell>
          <table:table-cell table:style-name="Table1.B10" office:value-type="string">
            <text:p text:style-name="P42"><text:span text:style-name="T53">Melian Miranda, María Encarnación</text:span></text:p>
          </table:table-cell>
          <table:table-cell table:style-name="Table1.C10" office:value-type="string">
            <text:p text:style-name="P41"><text:span text:style-name="T53">0€</text:span></text:p>
          </table:table-cell>
          <table:table-cell table:style-name="Table1.D10" office:value-type="string">
            <text:p text:style-name="P42"><text:span text:style-name="T53">La trabajadora tuvo una duración inferior a seis meses en el puesto de trabajo y la causa del </text:span></text:p>
          </table:table-cell>
        </table:table-row>
      </table:table>
      <text:p text:style-name="P44"><draw:frame draw:style-name="fr3" draw:name="Image19" text:anchor-type="as-char" svg:width="0.452in" svg:height="0.452in" draw:z-index="0"><draw:image xlink:href="Pictures/100000010000002D0000002D442B586E.png" xlink:type="simple" xlink:show="embed" xlink:actuate="onLoad" draw:mime-type="image/png"/></draw:frame></text:p>
      <text:p text:style-name="P45" loext:marker-style-name="T50"/>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Standard"/>
          </table:table-cell>
          <table:table-cell table:style-name="Table2.A1" office:value-type="string">
            <text:p text:style-name="P46"><text:span text:style-name="T54">cese no es subvencionable, según la Orden de 24 abril de 2025. Cese del contrato por no </text:span></text:p>
            <text:p text:style-name="P47"><text:span text:style-name="T54">superar el periodo de prueba.</text:span></text:p>
          </table:table-cell>
        </table:table-row>
        <table:table-row table:style-name="Table2.2">
          <table:table-cell table:style-name="Table2.A1" office:value-type="string">
            <text:p text:style-name="P48"><text:span text:style-name="T54">***2181**</text:span></text:p>
          </table:table-cell>
          <table:table-cell table:style-name="Table2.A1" office:value-type="string">
            <text:p text:style-name="P47"><text:span text:style-name="T54">Quinteiro Alvez, Mirta Julieta</text:span></text:p>
          </table:table-cell>
          <table:table-cell table:style-name="Table2.A1" office:value-type="string">
            <text:p text:style-name="P48"><text:span text:style-name="T54">0€</text:span></text:p>
          </table:table-cell>
          <table:table-cell table:style-name="Table2.A1" office:value-type="string">
            <text:p text:style-name="P46"><text:span text:style-name="T54">La trabajadora tuvo una duración inferior a seis meses en el puesto de trabajo y la causa del </text:span></text:p>
            <text:p text:style-name="P46"><text:span text:style-name="T54">cese no es subvencionable, según la Orden de 24 abril de 2025. Cese del contrato por no </text:span></text:p>
            <text:p text:style-name="P47"><text:span text:style-name="T54">superar el periodo de prueba.</text:span></text:p>
          </table:table-cell>
        </table:table-row>
        <table:table-row table:style-name="Table2.2">
          <table:table-cell table:style-name="Table2.A1" office:value-type="string">
            <text:p text:style-name="P48"><text:span text:style-name="T54">***7822**</text:span></text:p>
          </table:table-cell>
          <table:table-cell table:style-name="Table2.A1" office:value-type="string">
            <text:p text:style-name="P47"><text:span text:style-name="T54">Santana Gutiérrez, Guacimara</text:span></text:p>
          </table:table-cell>
          <table:table-cell table:style-name="Table2.A1" office:value-type="string">
            <text:p text:style-name="P48"><text:span text:style-name="T54">0€</text:span></text:p>
          </table:table-cell>
          <table:table-cell table:style-name="Table2.A1" office:value-type="string">
            <text:p text:style-name="P46"><text:span text:style-name="T54">La trabajadora tuvo una duración inferior a seis meses en el puesto de trabajo y la causa del </text:span></text:p>
            <text:p text:style-name="P46"><text:span text:style-name="T54">cese no es subvencionable, según la Orden de 24 abril de 2025. Cese del contrato por no </text:span></text:p>
            <text:p text:style-name="P47"><text:span text:style-name="T54">superar el periodo de prueba.</text:span></text:p>
          </table:table-cell>
        </table:table-row>
        <table:table-row table:style-name="Table2.2">
          <table:table-cell table:style-name="Table2.A1" office:value-type="string">
            <text:p text:style-name="P48"><text:span text:style-name="T54">***7822**</text:span></text:p>
          </table:table-cell>
          <table:table-cell table:style-name="Table2.A1" office:value-type="string">
            <text:p text:style-name="P47"><text:span text:style-name="T54">Santana Gutiérrez, Iván</text:span></text:p>
          </table:table-cell>
          <table:table-cell table:style-name="Table2.A1" office:value-type="string">
            <text:p text:style-name="P48"><text:span text:style-name="T54">0€</text:span></text:p>
          </table:table-cell>
          <table:table-cell table:style-name="Table2.A1" office:value-type="string">
            <text:p text:style-name="P46"><text:span text:style-name="T54">El trabajador tuvo una duración inferior a seis meses en el puesto de trabajo y la causa del </text:span></text:p>
            <text:p text:style-name="P46"><text:span text:style-name="T54">cese no es subvencionable, según la Orden de 24 abril de 2025. Cese del contrato por no </text:span></text:p>
            <text:p text:style-name="P47"><text:span text:style-name="T54">superar el periodo de prueba.</text:span></text:p>
          </table:table-cell>
        </table:table-row>
        <table:table-row table:style-name="Table2.2">
          <table:table-cell table:style-name="Table2.A1" office:value-type="string">
            <text:p text:style-name="P48"><text:span text:style-name="T54">***9943**</text:span></text:p>
          </table:table-cell>
          <table:table-cell table:style-name="Table2.A1" office:value-type="string">
            <text:p text:style-name="P47"><text:span text:style-name="T54">Santana Jeréz, Cheremay</text:span></text:p>
          </table:table-cell>
          <table:table-cell table:style-name="Table2.A1" office:value-type="string">
            <text:p text:style-name="P48"><text:span text:style-name="T54">0€</text:span></text:p>
          </table:table-cell>
          <table:table-cell table:style-name="Table2.A1" office:value-type="string">
            <text:p text:style-name="P46"><text:span text:style-name="T54">El trabajador tuvo una duración inferior a seis meses en el puesto de trabajo y la causa del </text:span></text:p>
            <text:p text:style-name="P46"><text:span text:style-name="T54">cese no es subvencionable, según la Orden de 24 abril de 2025.Cese del contrato por </text:span></text:p>
            <text:p text:style-name="P47"><text:span text:style-name="T54">despido. </text:span></text:p>
          </table:table-cell>
        </table:table-row>
      </table:table>
      <text:p text:style-name="P49"><text:span text:style-name="T55">*</text:span><text:span text:style-name="T56">Los puestos de trabajo subvencionados se corresponden fielmente con los solicitados por la entidad, según queda reflejado en su solicitud de subvención, a excepción de los que se exponen en el presente Anexo, cuya subvención ha experimentado una disminución respecto de la solicitada.</text:span></text:p>
      <text:p text:style-name="P50"/>
      <table:table table:name="Table3" table:style-name="Table3">
        <table:table-column table:style-name="Table3.A"/>
        <table:table-column table:style-name="Table3.B"/>
        <table:table-row table:style-name="Table3.1">
          <table:table-cell table:style-name="Table3.A1" table:number-columns-spanned="2" office:value-type="string">
            <text:p text:style-name="P51"><text:span text:style-name="T18">Este documento ha sido firmado electrónicamente por:</text:span></text:p>
            <text:p text:style-name="P52"><text:span text:style-name="T18">MARIA TERESA ORTEGA GRANADOS - DIRECTOR/A</text:span><text:span text:style-name="T57"> </text:span><text:span text:style-name="T18">Fecha: 01/06/2026 - 08:30:31</text:span></text:p>
            <text:p text:style-name="P51"><text:span text:style-name="T18">FRANCISCO JAVIER SANTANA MARTIN - SUBDIRECTOR/A DE PROMOCIÓN DE ECON. SOCIAL</text:span><text:span text:style-name="T57"> </text:span><text:span text:style-name="T18">Fecha: 01/06/2026 - 08:20:51</text:span></text:p>
            <text:p text:style-name="P53"><text:span text:style-name="T18">Este documento ha sido registrado electrónicamente:</text:span></text:p>
          </table:table-cell>
          <table:covered-table-cell/>
        </table:table-row>
        <table:table-row table:style-name="Table3.2">
          <table:table-cell table:style-name="Table3.A2" office:value-type="string">
            <text:p text:style-name="P52"><text:span text:style-name="T18">SALIDA - N. General: 461703 / 2026</text:span></text:p>
            <text:p text:style-name="P53"><text:span text:style-name="T18">RESOLUCION - Nº: 4028 / 2026 - Tomo: 1 - Libro: 604 - Fecha: 01/06/2026 08:59:26</text:span></text:p>
          </table:table-cell>
          <table:table-cell table:style-name="Table3.A1" office:value-type="string">
            <text:p text:style-name="P52"><text:span text:style-name="T18">Fecha: 02/06/2026 - 08:56:34</text:span></text:p>
            <text:p text:style-name="P53"><text:span text:style-name="T18">Fecha: 01/06/2026 - 08:59:26</text:span></text:p>
          </table:table-cell>
        </table:table-row>
        <table:table-row table:style-name="Table3.3">
          <table:table-cell table:style-name="Table3.A3" table:number-columns-spanned="2" office:value-type="string">
            <text:p text:style-name="Standard"><draw:frame draw:style-name="fr3" draw:name="Image20" text:anchor-type="as-char" svg:width="0.452in" svg:height="0.452in" draw:z-index="0"><draw:image xlink:href="Pictures/100000010000002D0000002D442B586E.png" xlink:type="simple" xlink:show="embed" xlink:actuate="onLoad" draw:mime-type="image/png"/></draw:frame></text:p>
          </table:table-cell>
          <table:covered-table-cell/>
        </table:table-row>
      </table:table>
      <text:p text:style-name="P54"><text:span text:style-name="T18">El presente documento ha sido descargado el 02/06/2026 - 09:06:35</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100%" fo:text-align="start" style:justify-single-word="false" fo:orphans="0" fo:widows="0" fo:hyphenation-ladder-count="no-limit" fo:hyphenation-keep="page" loext:hyphenation-keep-type="column" style:writing-mode="lr-tb"/>
      <style:text-properties fo:hyphenate="tru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chapter">
      <style:paragraph-properties fo:margin-top="0.1665in" fo:margin-bottom="0.0417in" style:contextual-spacing="false" fo:keep-with-next="always"/>
      <style:text-properties fo:font-size="18pt" fo:font-weight="bold" style:font-size-asian="18pt" style:font-weight-asian="bold" style:font-size-complex="18pt"/>
    </style:style>
    <style:style style:name="Heading_20_2" style:display-name="Heading 2" style:family="paragraph" style:parent-style-name="Standard" style:next-style-name="Standard" style:default-outline-level="2" style:list-style-name="" style:class="chapter">
      <style:paragraph-properties fo:margin-top="0.1665in" fo:margin-bottom="0.0417in" style:contextual-spacing="false" fo:keep-with-next="always"/>
      <style:text-properties fo:font-size="16pt" fo:font-weight="bold" style:font-size-asian="16pt" style:font-weight-asian="bold" style:font-size-complex="16pt"/>
    </style:style>
    <style:style style:name="Heading_20_3" style:display-name="Heading 3" style:family="paragraph" style:parent-style-name="Standard" style:next-style-name="Standard" style:default-outline-level="3" style:list-style-name="" style:class="chapter">
      <style:paragraph-properties fo:margin-top="0.1665in" fo:margin-bottom="0.0417in" style:contextual-spacing="false" fo:keep-with-next="always"/>
      <style:text-properties fo:font-size="14pt" fo:font-weight="bold" style:font-size-asian="14pt" style:font-weight-asian="bold" style:font-size-complex="14pt"/>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in" fo:margin-bottom="0in" style:contextual-spacing="false" fo:line-height="0.0138in"/>
    </style:style>
    <style:style style:name="MP2" style:family="paragraph" style:parent-style-name="Standard">
      <style:paragraph-properties fo:margin-top="0in" fo:margin-bottom="0in" style:contextual-spacing="false" fo:line-height="100%"/>
    </style:style>
    <style:style style:name="MP3" style:family="paragraph" style:parent-style-name="Standard">
      <style:paragraph-properties fo:margin-left="0in" fo:margin-top="0in" fo:margin-bottom="0in" style:contextual-spacing="false" fo:line-height="100%" fo:text-indent="-0.5181in" style:auto-text-indent="false"/>
    </style:style>
    <style:style style:name="MT1" style:family="text">
      <style:text-properties fo:color="#000000" loext:opacity="100%" style:font-name="Arial" fo:font-size="6pt" style:font-name-asian="Arial1" style:font-size-asian="6pt" style:font-name-complex="Arial1" style:font-size-complex="6pt"/>
    </style:style>
    <style:style style:name="MT2"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8.2681in" fo:page-height="11.6929in" style:num-format="1" style:print-orientation="portrait" fo:margin-top="0in" fo:margin-bottom="0in" fo:margin-left="0in" fo:margin-right="0in" style:writing-mode="lr-tb" style:layout-grid-color="#c0c0c0" style:layout-grid-lines="29700"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2">
      <style:page-layout-properties fo:page-width="8.2681in" fo:page-height="11.6929in" style:num-format="1" style:print-orientation="portrait" fo:margin-top="0in" fo:margin-bottom="0.3992in" fo:margin-left="1.0181in" fo:margin-right="0.9764in" style:writing-mode="lr-tb" style:layout-grid-color="#c0c0c0" style:layout-grid-lines="25054"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7354in" fo:margin-left="0in" fo:margin-right="0in" fo:margin-bottom="0.6957in" style:dynamic-spacing="true"/>
      </style:header-style>
      <style:footer-style>
        <style:header-footer-properties fo:min-height="0.6945in" fo:margin-left="0in" fo:margin-right="0in" fo:margin-top="0.6547in" style:dynamic-spacing="true"/>
      </style:footer-style>
    </style:page-layout>
    <style:page-layout style:name="Mpm3">
      <style:page-layout-properties fo:page-width="8.2681in" fo:page-height="11.6929in" style:num-format="1" style:print-orientation="portrait" fo:margin-top="0in" fo:margin-bottom="0.3992in" fo:margin-left="1.0181in" fo:margin-right="0.9756in" style:writing-mode="lr-tb" style:layout-grid-color="#c0c0c0" style:layout-grid-lines="24645"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8965in" fo:margin-left="0in" fo:margin-right="0in" fo:margin-bottom="0.8571in" style:dynamic-spacing="true"/>
      </style:header-style>
      <style:footer-style>
        <style:header-footer-properties fo:min-height="0.6945in" fo:margin-left="0in" fo:margin-right="0in" fo:margin-top="0.6547in" style:dynamic-spacing="true"/>
      </style:footer-style>
    </style:page-layout>
    <style:page-layout style:name="Mpm4">
      <style:page-layout-properties fo:page-width="11.6929in" fo:page-height="8.2681in" style:num-format="1" style:print-orientation="portrait" fo:margin-top="0in" fo:margin-bottom="0.3992in" fo:margin-left="1.2965in" fo:margin-right="1.2937in" style:writing-mode="lr-tb" style:layout-grid-color="#c0c0c0" style:layout-grid-lines="16583"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6453in" fo:margin-left="0in" fo:margin-right="0in" fo:margin-bottom="0.6063in" style:dynamic-spacing="true"/>
      </style:header-style>
      <style:footer-style>
        <style:header-footer-properties fo:min-height="0.6945in" fo:margin-left="0in" fo:margin-right="0in" fo:margin-top="0.6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1"/>
      </style:footer>
    </style:master-page>
    <style:master-page style:name="Converted1" style:page-layout-name="Mpm2" draw:style-name="Mdp1">
      <style:header>
        <text:p text:style-name="MP1"/>
      </style:header>
      <style:footer>
        <text:p text:style-name="MP2"><draw:frame draw:style-name="Mfr1" draw:name="HfImg1" text:anchor-type="char" svg:x="3.8075in" svg:y="10.8744in" svg:width="3.4484in" svg:height="0.511in" draw:z-index="1"><draw:image xlink:href="Pictures/100000000000018E0000003B5193F434.png" xlink:type="simple" xlink:show="embed" xlink:actuate="onLoad" draw:mime-type="image/png"/></draw:frame><draw:frame draw:style-name="Mfr1" draw:name="HfImg2" text:anchor-type="char" svg:x="7.3256in" svg:y="10.9035in" svg:width="0.452in" svg:height="0.452in" draw:z-index="0"><draw:image xlink:href="Pictures/100000000000002D0000002DD83DD791.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wvOtfP5PHMH2GDXHWC1BbA==</text:span></text:p>
      </style:footer>
    </style:master-page>
    <style:master-page style:name="Converted2" style:page-layout-name="Mpm1" draw:style-name="Mdp1">
      <style:header>
        <text:p text:style-name="MP1"/>
      </style:header>
      <style:footer>
        <text:p text:style-name="MP1"/>
      </style:footer>
    </style:master-page>
    <style:master-page style:name="Converted3" style:page-layout-name="Mpm3" draw:style-name="Mdp1">
      <style:header>
        <text:p text:style-name="MP1"/>
      </style:header>
      <style:footer>
        <text:p text:style-name="MP2"><draw:frame draw:style-name="Mfr1" draw:name="Image2" text:anchor-type="char" svg:x="3.8075in" svg:y="10.8744in" svg:width="3.4484in" svg:height="0.511in" draw:z-index="5"><draw:image xlink:href="Pictures/100000000000018E0000003B5193F434.png" xlink:type="simple" xlink:show="embed" xlink:actuate="onLoad" draw:mime-type="image/png"/></draw:frame><draw:frame draw:style-name="Mfr1" draw:name="Image3" text:anchor-type="char" svg:x="7.3256in" svg:y="10.9035in" svg:width="0.452in" svg:height="0.452in" draw:z-index="4"><draw:image xlink:href="Pictures/100000000000002D0000002DD83DD791.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wvOtfP5PHMH2GDXHWC1BbA==</text:span></text:p>
      </style:footer>
    </style:master-page>
    <style:master-page style:name="Converted4" style:page-layout-name="Mpm1" draw:style-name="Mdp1">
      <style:header>
        <text:p text:style-name="MP1"/>
      </style:header>
      <style:footer>
        <text:p text:style-name="MP1"/>
      </style:footer>
    </style:master-page>
    <style:master-page style:name="Converted5" style:page-layout-name="Mpm4" draw:style-name="Mdp1">
      <style:header>
        <text:p text:style-name="MP1"/>
      </style:header>
      <style:footer>
        <text:p text:style-name="MP2"><draw:frame draw:style-name="Mfr1" draw:name="Image4" text:anchor-type="char" svg:x="3.8075in" svg:y="10.8744in" svg:width="3.4484in" svg:height="0.511in" draw:z-index="11"><draw:image xlink:href="Pictures/100000000000018E0000003B5193F434.png" xlink:type="simple" xlink:show="embed" xlink:actuate="onLoad" draw:mime-type="image/png"/></draw:frame><draw:frame draw:style-name="Mfr1" draw:name="Image5" text:anchor-type="char" svg:x="7.3256in" svg:y="10.9035in" svg:width="0.452in" svg:height="0.452in" draw:z-index="9"><draw:image xlink:href="Pictures/100000000000002D0000002DD83DD791.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wvOtfP5PHMH2GDXHWC1BbA==</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document-statistic meta:table-count="3" meta:image-count="21" meta:object-count="0" meta:page-count="9" meta:paragraph-count="1173" meta:word-count="5368" meta:character-count="34242" meta:non-whitespace-character-count="28925"/>
    <meta:generator>LibreOffice/25.2.3.2$Linux_AARCH64 LibreOffice_project/520$Build-2</meta:generator>
  </office:meta>
</office:document-meta>
</file>